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telephone:android:whatsapp:inviter:start"/><text:bookmark-start text:name="__RefHeading___androidcomment_inviter_des_amis_sur_whatsapp_1"/><text:bookmark-start text:name="androidcomment_inviter_des_amis_sur_whatsapp"/>Android : comment inviter des amis sur WhatsApp<text:bookmark-end text:name="__RefHeading___androidcomment_inviter_des_amis_sur_whatsapp_1"/><text:bookmark-end text:name="androidcomment_inviter_des_amis_sur_whatsapp"/></text:h>
      <text:p text:style-name="Text_20_body">Vous utilisez WhatsApp et vous voulez que vos amis utilisent eux aussi l’application ? Vous pouvez inviter quelqu’un dans votre liste de contacts à télécharger et à rejoindre WhatsApp.</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ancez l’application. L’icône de WhatsApp est verte avec un téléphone blanc et une bulle de discussion dessus :<draw:frame draw:style-name="mediacenter" draw:name="0" text:anchor-type="paragraph" draw:z-index="0" svg:width="10.583333333333cm" svg:height="10.583333333333cm"><draw:image xlink:href="/home/frapp/www/doc/data/media/tutoriel/telephone/android/whatsapp/inviter/inviter-01.jpg" xlink:type="simple" xlink:show="embed" xlink:actuate="onLoad"/></draw:frame>Si vous n’avez jamais utilisé WhatsApp auparavant sur votre appareil, vous devrez configurer l’application avant de faire quoi que ce soit :Appuyez sur <text:span text:style-name="Plugin_Keyboard___keyboard">⋮</text:span>. Vous trouverez ce bouton en haut à droite de l’écran :<draw:frame draw:style-name="mediacenter" draw:name="1" text:anchor-type="paragraph" draw:z-index="1" svg:width="10.583333333333cm" svg:height="10.583333333333cm"><draw:image xlink:href="/home/frapp/www/doc/data/media/tutoriel/telephone/android/whatsapp/inviter/inviter-02.jpg" xlink:type="simple" xlink:show="embed" xlink:actuate="onLoad"/></draw:frame>Si WhatsApp s’ouvre sur une conversation, appuyez d’abord sur ← en haut à gauche de l’écran.Sélectionnez <text:span text:style-name="Plugin_Keyboard___keyboard">Paramètres</text:span>, en bas du menu déroulant :<draw:frame draw:style-name="mediacenter" draw:name="2" text:anchor-type="paragraph" draw:z-index="2" svg:width="10.583333333333cm" svg:height="10.583333333333cm"><draw:image xlink:href="/home/frapp/www/doc/data/media/tutoriel/telephone/android/whatsapp/inviter/inviter-03.jpg" xlink:type="simple" xlink:show="embed" xlink:actuate="onLoad"/></draw:frame>Appuyez sur <text:span text:style-name="Plugin_Keyboard___keyboard">Contacts</text:span>, en bas de la page :<draw:frame draw:style-name="mediacenter" draw:name="3" text:anchor-type="paragraph" draw:z-index="3" svg:width="10.583333333333cm" svg:height="10.583333333333cm"><draw:image xlink:href="/home/frapp/www/doc/data/media/tutoriel/telephone/android/whatsapp/inviter/inviter-04.jpg" xlink:type="simple" xlink:show="embed" xlink:actuate="onLoad"/></draw:frame>Sélectionnez I<text:span text:style-name="Plugin_Keyboard___keyboard">Nviter un(e) ami(e)</text:span>, en haut de la page :<draw:frame draw:style-name="mediacenter" draw:name="4" text:anchor-type="paragraph" draw:z-index="4" svg:width="10.583333333333cm" svg:height="10.583333333333cm"><draw:image xlink:href="/home/frapp/www/doc/data/media/tutoriel/telephone/android/whatsapp/inviter/inviter-05.jpg" xlink:type="simple" xlink:show="embed" xlink:actuate="onLoad"/></draw:frame>Appuyez sur <text:span text:style-name="Plugin_Keyboard___keyboard">Messages</text:span>, au milieu de la fenêtre contextuelle :<draw:frame draw:style-name="mediacenter" draw:name="5" text:anchor-type="paragraph" draw:z-index="5" svg:width="10.583333333333cm" svg:height="10.583333333333cm"><draw:image xlink:href="/home/frapp/www/doc/data/media/tutoriel/telephone/android/whatsapp/inviter/inviter-06.jpg" xlink:type="simple" xlink:show="embed" xlink:actuate="onLoad"/></draw:frame>Vous pouvez également choisir d’autres options comme Facebook ou Twitter quoiqu’aucune d’entre elles ne permet d’envoyer un message directement à un ami ou à un groupe d’amis.Sélectionnez le nom d’un contact. Vous pouvez sélectionner autant de noms que vous voulez :<draw:frame draw:style-name="mediacenter" draw:name="6" text:anchor-type="paragraph" draw:z-index="6" svg:width="10.583333333333cm" svg:height="10.583333333333cm"><draw:image xlink:href="/home/frapp/www/doc/data/media/tutoriel/telephone/android/whatsapp/inviter/inviter-07.jpg" xlink:type="simple" xlink:show="embed" xlink:actuate="onLoad"/></draw:frame>Ce sont les utilisateurs qui n’ont pas WhatsApp dans l’application Contacts de votre appareil, qui apparaissent ici.Vous pouvez utiliser la barre de recherche en haut de l’écran pour trouver un contact spécifique.Sélectionnez <text:span text:style-name="Plugin_Keyboard___keyboard">Envoyer [Nombre] invitations</text:span> (en bas à droite de l’écran). Il permet d’ouvrir une fenêtre de message avec un lien vers WhatsApp :<draw:frame draw:style-name="mediacenter" draw:name="7" text:anchor-type="paragraph" draw:z-index="7" svg:width="10.583333333333cm" svg:height="10.583333333333cm"><draw:image xlink:href="/home/frapp/www/doc/data/media/tutoriel/telephone/android/whatsapp/inviter/inviter-08.jpg" xlink:type="simple" xlink:show="embed" xlink:actuate="onLoad"/></draw:frame>Si vous avez appuyé sur un seul nom, vous verrez <text:span text:style-name="Strong_20_Emphasis">Envoyer 1 invitation</text:span> à l’écran.Appuyez sur le bouton d’envoi. Votre invitation sera envoyée aux personnes sélectionnées. Si elles téléchargent WhatsApp, elles viendront s’ajouter automatiquement à votre liste de contacts WhatsApp. :<draw:frame draw:style-name="mediacenter" draw:name="8" text:anchor-type="paragraph" draw:z-index="8" svg:width="10.583333333333cm" svg:height="10.583333333333cm"><draw:image xlink:href="/home/frapp/www/doc/data/media/tutoriel/telephone/android/whatsapp/inviter/inviter-09.jpg" xlink:type="simple" xlink:show="embed" xlink:actuate="onLoad"/></draw:frame>Si la personne que vous voulez inviter n’a pas WhatsApp sur son téléphone, vous pouvez l’<text:a xlink:type="simple" xlink:href="https://nfrappe.fr/doc/doku.php?id=tutoriel:telephone:android:whatsapp:ajoutercontact:start" text:style-name="Internet_20_link" text:visited-style-name="Visited_20_Internet_20_Link">ajouter en tant que contact</text:a> dans WhatsApp.</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inviter-des-amis-sur-WhatsApp" text:style-name="Internet_20_link" text:visited-style-name="Visited_20_Internet_20_Link">https://fr.wikihow.com/inviter-des-amis-sur-WhatsApp</text:a></text:p>
      <text:p text:style-name="Horizontal_20_Line"/>
      <text:p text:style-name="Text_20_body"><text:span text:style-name="Emphasis">Basé sur &lt;&lt; <text:a xlink:type="simple" xlink:href="https://fr.wikihow.com/inviter-des-amis-sur-WhatsApp" text:style-name="Internet_20_link" text:visited-style-name="Visited_20_Internet_20_Link">Comment inviter des amis sur WhatsApp</text:a> &gt;&gt; par wikihow.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3::34:46</meta:creation-date>
    <dc:creator>Generated</dc:creator>
    <dc:date>2026-08-24T03::34:46</dc:date>
    <dc:language>en-US</dc:language>
    <meta:editing-cycles>1</meta:editing-cycles>
    <meta:editing-duration>PT0S</meta:editing-duration>
    <dc:title>tutoriel:telephone:android:whatsapp:inviter:start</dc:title>
  </office:meta>
</office:document-meta>
</file>