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ffe3a66ee83852db8ade6a82b61bcf.jpg"/>
  <manifest:file-entry manifest:media-type="image/jpeg" manifest:full-path="Pictures/83f3f8578fde4a0d51f9ea5c003d920c.jpg"/>
  <manifest:file-entry manifest:media-type="image/jpeg" manifest:full-path="Pictures/c930ba5bed6d76ec2b2815ecefde8330.jpg"/>
  <manifest:file-entry manifest:media-type="image/jpeg" manifest:full-path="Pictures/99d82a2d2ebb023513ad727cbf14ab41.jpg"/>
  <manifest:file-entry manifest:media-type="image/jpeg" manifest:full-path="Pictures/51d84cf4ac8caa8626e3d506dcff56c5.jpg"/>
  <manifest:file-entry manifest:media-type="image/jpeg" manifest:full-path="Pictures/11de2b7a8ac4793a72b4d9f788c85c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lug:start"/><text:bookmark-start text:name="__RefHeading___guide_rapide_api_payplug_php_1"/><text:bookmark-start text:name="guide_rapide_api_payplug_php"/>Guide rapide API PayPlug [PHP]<text:bookmark-end text:name="__RefHeading___guide_rapide_api_payplug_php_1"/><text:bookmark-end text:name="guide_rapide_api_payplug_php"/></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ayPlug est désormais payant par abonnement</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a librairie :Téléchargez la librairie sur GitHub :<text:a xlink:type="simple" xlink:href="https://github.com/payplug/payplug-php/releases" text:style-name="Internet_20_link" text:visited-style-name="Visited_20_Internet_20_Link">https://github.com/payplug/payplug-php/releases</text:a>Ajoutez dans toutes vos pages utilisant l'API :</text:p>
      <text:p text:style-name="Preformatted_20_Text">&lt;?php<text:line-break/>require_once('PATH_TO_PAYPLUG/payplug_php/lib/init.php');</text:p>
      <text:p text:style-name="Text_20_body">Authentification : l’authentification à l’API s’effectue en utilisant une clé secrète dans toutes les requêtes envoyées.<text:line-break/>Pour utiliser la clé, ajoutez-la dans toutes vos pages utilisant l’API :</text:p>
      <text:p text:style-name="Preformatted_20_Text">&lt;?php<text:line-break/>\Payplug\Payplug::setSecretKey('sk_live_VOTRE_CLE_PRIVEE');</text:p>
      <text:p text:style-name="Text_20_body"><text:line-break/>Les clés à utiliser avec l’API commencent par <text:span text:style-name="Strong_20_Emphasis">sk_</text:span>.<text:line-break/>Elles sont disponibles dans le portail PayPlug en cliquant sur <text:span text:style-name="Strong_20_Emphasis">Mon compte</text:span> puis sur <text:span text:style-name="Strong_20_Emphasis">Accès API</text:span>.<text:line-break/>Les modes TEST et LIVE utilisent le même endpoint ; pour changer de mode, il suffit de changer la clé secrète.</text:p>
      <text:h text:style-name="Heading_20_2" text:outline-level="2"><text:bookmark-start text:name="__RefHeading___creer_un_paiement_3"/><text:bookmark-start text:name="creer_un_paiement"/>Créer un paiement<text:bookmark-end text:name="__RefHeading___creer_un_paiement_3"/><text:bookmark-end text:name="creer_un_paiement"/></text:h>
      <text:h text:style-name="Heading_20_3" text:outline-level="3"><text:bookmark-start text:name="__RefHeading___fonctionnement_de_la_creation_d_un_paiement_4"/><text:bookmark-start text:name="fonctionnement_de_la_creation_d_un_paiement"/>Fonctionnement de la création d’un paiement<text:bookmark-end text:name="__RefHeading___fonctionnement_de_la_creation_d_un_paiement_4"/><text:bookmark-end text:name="fonctionnement_de_la_creation_d_un_paiement"/></text:h>
      <text:p text:style-name="Text_20_body"><draw:frame draw:style-name="mediacenter" draw:name="0" text:anchor-type="paragraph" draw:z-index="0" svg:width="10.583333333333cm" svg:height="8.7911899313501cm"><draw:image xlink:href="Pictures/fdffe3a66ee83852db8ade6a82b61bcf.jpg" xlink:type="simple" xlink:show="embed" xlink:actuate="onLoad"/></draw:frame></text:p>
      <text:p text:style-name="Text_20_body">Créez le paiement et récupérez l’URL vers la page de paiement,Redirigez le client vers la page de paiement,PayPlug redirige votre client vers la page de retour sur votre site,PayPlug vous envoie une confirmation au travers de la notification (IPN).</text:p>
      <text:h text:style-name="Heading_20_3" text:outline-level="3"><text:bookmark-start text:name="__RefHeading___le_paiement_5"/><text:bookmark-start text:name="le_paiement"/>Le paiement<text:bookmark-end text:name="__RefHeading___le_paiement_5"/><text:bookmark-end text:name="le_paiement"/></text:h>
      <text:p text:style-name="Text_20_body">L’exemple suivant permet de créer le paiement puis de rediriger directement votre client vers la page de paiement :</text:p>
      <text:p text:style-name="Preformatted_20_Text">&lt;?php<text:line-break/>$email = 'john.watson@example.net';<text:line-break/>$amount = 33;<text:line-break/>$customer_id = '42710';<text:line-break/><text:line-break/>$payment = \Payplug\Payment::create(array(<text:line-break/><text:s text:c="2"/>'amount'<text:s text:c="6"/>=&gt; $amount * 100,<text:line-break/><text:s text:c="2"/>'currency'<text:tab/>=&gt; 'EUR',<text:line-break/><text:s text:c="2"/>'customer'<text:s text:c="4"/>=&gt; array(<text:line-break/><text:s text:c="4"/>'email'<text:s text:c="7"/>=&gt; Semail<text:line-break/><text:s text:c="2"/>).<text:line-break/><text:s text:c="2"/>'hosted_payment'<text:s text:c="4"/>=&gt; array(<text:line-break/><text:s text:c="4"/>'return_url' =&gt; 'https://example.net/return?id='.$customer_id,<text:line-break/><text:s text:c="4"/>'cancel_url' =&gt; 'https://example.net/cancel?id='.$customer_id<text:line-break/><text:s text:c="2"/>),<text:line-break/><text:s text:c="2"/>'notification_url' =&gt; 'https://example.net/notifications?id='.$customer_id,<text:line-break/><text:s text:c="2"/>'metadata' =&gt; array(<text:line-break/><text:s text:c="4"/>customer_id' =&gt; $customer_id<text:line-break/><text:s text:c="2"/>)<text:line-break/>));<text:line-break/><text:line-break/>$payment_url = $payment-&gt;hosted_payment-&gt;payment_url;<text:line-break/>Spayment_id = $payment-&gt;id;<text:line-break/>header('Location:'.$payment_url);</text:p>
      <text:p text:style-name="Text_20_body">Attention :tous les montants doivent être des entiers positifs en centimes (1€ = 100 centimes).</text:p>
      <text:h text:style-name="Heading_20_3" text:outline-level="3"><text:bookmark-start text:name="__RefHeading___la_confirmation_6"/><text:bookmark-start text:name="la_confirmation"/>La confirmation<text:bookmark-end text:name="__RefHeading___la_confirmation_6"/><text:bookmark-end text:name="la_confirmation"/></text:h>
      <text:h text:style-name="Heading_20_4" text:outline-level="4"><text:bookmark-start text:name="__RefHeading___option_1les_notifications_ipn_7"/><text:bookmark-start text:name="option_1les_notifications_ipn"/>Option 1 : Les notifications (IPN) :<text:bookmark-end text:name="__RefHeading___option_1les_notifications_ipn_7"/><text:bookmark-end text:name="option_1les_notifications_ipn"/></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resource instanceof \Payplug\Resource\Payment<text:line-break/><text:s text:c="4"/>&amp;&amp; $resource-&gt;is_paid) {<text:line-break/><text:s text:c="4"/>$payment_id = $resource-&gt;id;<text:line-break/><text:s text:c="4"/>$payment_state = $resource-&gt;is_paid;<text:line-break/><text:s text:c="4"/>$payment_date = $resource-&gt;hosted_payment-&gt;paid_at;<text:line-break/><text:s text:c="4"/>$payment_amount = $resource-&gt;amount;<text:line-break/><text:s text:c="4"/>$payment_data = $resource-&gt;metadata[customer_id];<text:line-break/><text:s text:c="2"/>}<text:line-break/>}<text:line-break/>catch (\Payplug\Exception\PayplugException $exception) {<text:line-break/><text:s text:c="2"/>écho S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8"/><text:bookmark-start text:name="option_2recuperer_le_detail_d_un_paiement"/>Option 2 : Récupérer le détail d’un paiement<text:bookmark-end text:name="__RefHeading___option_2recuperer_le_detail_d_un_paiement_8"/><text:bookmark-end text:name="option_2recuperer_le_detail_d_un_paiement"/></text:h>
      <text:p text:style-name="Text_20_body">Si vous ne souhaitez pas utiliser les notifications (IPN), vous pouvez utiliser l’approche suivante :</text:p>
      <text:p text:style-name="Text_20_body"><draw:frame draw:style-name="mediacenter" draw:name="1" text:anchor-type="paragraph" draw:z-index="1" svg:width="10.583333333333cm" svg:height="9.0714285714286cm"><draw:image xlink:href="Pictures/83f3f8578fde4a0d51f9ea5c003d920c.jpg" xlink:type="simple" xlink:show="embed" xlink:actuate="onLoad"/></draw:frame></text:p>
      <text:p text:style-name="Text_20_body">Les étapes 1 à 3 sont identiques à celles décrites dans le premier schéma Dans l’étape 4, faites un appel vers l’API utilisant l’ID du paiement récupéré lors de sa création :</text:p>
      <text:p text:style-name="Preformatted_20_Text">&lt;?php<text:line-break/>$payment = \Payplug\Payment::retrieve($payment_id);</text:p>
      <text:h text:style-name="Heading_20_3" text:outline-level="3"><text:bookmark-start text:name="__RefHeading___gerez_les_metadatas_9"/><text:bookmark-start text:name="gerez_les_metadatas"/>Gérez les metadatas<text:bookmark-end text:name="__RefHeading___gerez_les_metadatas_9"/><text:bookmark-end text:name="gerez_les_metadatas"/></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_i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creer_un_remboursement_10"/><text:bookmark-start text:name="creer_un_remboursement"/>Créer un remboursement<text:bookmark-end text:name="__RefHeading___creer_un_remboursement_10"/><text:bookmark-end text:name="creer_un_remboursement"/></text:h>
      <text:h text:style-name="Heading_20_3" text:outline-level="3"><text:bookmark-start text:name="__RefHeading___fonctionnement_de_la_creation_d_un_remboursement_11"/><text:bookmark-start text:name="fonctionnement_de_la_creation_d_un_remboursement"/>Fonctionnement de la création d’un remboursement<text:bookmark-end text:name="__RefHeading___fonctionnement_de_la_creation_d_un_remboursement_11"/><text:bookmark-end text:name="fonctionnement_de_la_creation_d_un_remboursement"/></text:h>
      <text:p text:style-name="Text_20_body"><draw:frame draw:style-name="mediacenter" draw:name="2" text:anchor-type="paragraph" draw:z-index="2" svg:width="10.583333333333cm" svg:height="3.8507433489828cm"><draw:image xlink:href="Pictures/c930ba5bed6d76ec2b2815ecefde8330.jpg" xlink:type="simple" xlink:show="embed" xlink:actuate="onLoad"/></draw:frame></text:p>
      <text:p text:style-name="Text_20_body">Créez le remboursement en utilisant l’ID du paiement à rembourser,PayPlug vous envoie une confirmation au travers de la notification (IPN).</text:p>
      <text:h text:style-name="Heading_20_3" text:outline-level="3"><text:bookmark-start text:name="__RefHeading___le_remboursement_12"/><text:bookmark-start text:name="le_remboursement"/>Le remboursement<text:bookmark-end text:name="__RefHeading___le_remboursement_12"/><text:bookmark-end text:name="le_remboursement"/></text:h>
      <text:h text:style-name="Heading_20_4" text:outline-level="4"><text:bookmark-start text:name="__RefHeading___option_1le_remboursement_complet_13"/><text:bookmark-start text:name="option_1le_remboursement_complet"/>Option 1 : le remboursement complet<text:bookmark-end text:name="__RefHeading___option_1le_remboursement_complet_13"/><text:bookmark-end text:name="option_1le_remboursement_complet"/></text:h>
      <text:p text:style-name="Text_20_body">Pour créer un remboursement, vous devez disposer de l’ID du paiement que vous souhaitez rembourser.</text:p>
      <text:p text:style-name="Text_20_body">L’exemple suivant permet de rembourser l’intégralité de la transaction :</text:p>
      <text:p text:style-name="Preformatted_20_Text">&lt;?php<text:line-break/>$payment_id = ’pay_5iHMDxy4ABR4YBVW4Uscln';<text:line-break/>$refund = \Payplug\Refund::create($payment_id);</text:p>
      <text:h text:style-name="Heading_20_4" text:outline-level="4"><text:bookmark-start text:name="__RefHeading___option_2le_remboursement_partiel_14"/><text:bookmark-start text:name="option_2le_remboursement_partiel"/>Option 2 : le remboursement partiel<text:bookmark-end text:name="__RefHeading___option_2le_remboursement_partiel_14"/><text:bookmark-end text:name="option_2le_remboursement_partiel"/></text:h>
      <text:p text:style-name="Text_20_body">Si vous souhaitez ne pas rembourser l’intégralité de la transaction, l’exemple suivant permet d’effectuer un remboursement partiel :</text:p>
      <text:p text:style-name="Preformatted_20_Text">&lt;?php<text:line-break/>$payment_id = 'pay_5iHMDxy4ABR4YBVW4Uscln';<text:line-break/>$data = array(<text:line-break/><text:s text:c="2"/>'amount' =&gt; 358,<text:line-break/><text:s text:c="2"/>'metadata' =&gt; array(<text:line-break/><text:s text:c="4"/>'customerjd' =&gt; 42710,<text:line-break/><text:s text:c="4"/>'reason' =&gt; 'The delivery was delayed'<text:line-break/><text:s text:c="2"/>)<text:line-break/>);<text:line-break/>$refund =\Payplug\Refund::create($payment_id, $data);</text:p>
      <text:p text:style-name="Text_20_body">L’exemple ci-dessus comprend des metadata afin de faciliter le suivi du remboursement.</text:p>
      <text:h text:style-name="Heading_20_3" text:outline-level="3"><text:bookmark-start text:name="__RefHeading___la_confirmation_15"/><text:bookmark-start text:name="la_confirmation1"/>La confirmation<text:bookmark-end text:name="__RefHeading___la_confirmation_15"/><text:bookmark-end text:name="la_confirmation1"/></text:h>
      <text:h text:style-name="Heading_20_4" text:outline-level="4"><text:bookmark-start text:name="__RefHeading___option_1les_notifications_ipn_16"/><text:bookmark-start text:name="option_1les_notifications_ipn1"/>Option 1 : Les notifications (IPN)<text:bookmark-end text:name="__RefHeading___option_1les_notifications_ipn_16"/><text:bookmark-end text:name="option_1les_notifications_ipn1"/></text:h>
      <text:p text:style-name="Text_20_body">Si lors de la création du paiement vous pouvez spécifier une URL de notification (IPN), lors de la création du remboursement une requête POST contenant l’objet correspondant au remboursement sera envoyée à votre serveur sur cette URL.</text:p>
      <text:p text:style-name="Preformatted_20_Text">&lt;?php<text:line-break/>$input = file_get_contents('php://input');<text:line-break/>try {<text:line-break/><text:s text:c="2"/>$resource = \Payplug\Notification::treat($input);<text:line-break/><text:s text:c="2"/><text:line-break/><text:s text:c="2"/>if ($resource-&gt;object == "refund")) {<text:line-break/><text:s text:c="4"/>$refund_id = $resource-&gt;id;<text:line-break/><text:s text:c="4"/>$payment_id = $resource-&gt;payment_id;<text:line-break/><text:s text:c="4"/>$refund_date = $resource-&gt;created_at;<text:line-break/><text:s text:c="4"/>$refund_amount = $resource-&gt;amount;<text:line-break/><text:s text:c="4"/>$refund_data = $resource-&gt;metadata[reason];<text:line-break/><text:s text:c="2"/>}<text:line-break/>}<text:line-break/>catch (\Payplug\Exception\PayplugException $exception) {<text:line-break/><text:s text:c="2"/>écho $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17"/><text:bookmark-start text:name="option_2recuperer_le_detail_d_un_paiement1"/>Option 2 : Récupérer le détail d’un paiement<text:bookmark-end text:name="__RefHeading___option_2recuperer_le_detail_d_un_paiement_17"/><text:bookmark-end text:name="option_2recuperer_le_detail_d_un_paiement1"/></text:h>
      <text:p text:style-name="Text_20_body">Si vous ne souhaitez pas utiliser les notifications (IPN), vous pouvez utiliser l’approche suivante :</text:p>
      <text:p text:style-name="Text_20_body"><draw:frame draw:style-name="mediacenter" draw:name="3" text:anchor-type="paragraph" draw:z-index="3" svg:width="10.583333333333cm" svg:height="4.3126463700234cm"><draw:image xlink:href="Pictures/99d82a2d2ebb023513ad727cbf14ab41.jpg" xlink:type="simple" xlink:show="embed" xlink:actuate="onLoad"/></draw:frame></text:p>
      <text:p text:style-name="Text_20_body">L’étape 1 est identique à celle décrite dans le premier schéma. Dans l’étape 2, faites un appel vers l’API utilisant l’ID du paiement et l’ID du remboursement :</text:p>
      <text:p text:style-name="Preformatted_20_Text">&lt;?php<text:line-break/>$paymentId = 'pay_5iHMDxy4ABR4YBVW4Uscln';<text:line-break/>$refundId = 're_3NxGqPfSGMHQgLSZH0Mv3B';<text:line-break/>$refund = \Payplug\Refund::retrieve($paymentId, SrefundId);</text:p>
      <text:h text:style-name="Heading_20_4" text:outline-level="4"><text:bookmark-start text:name="__RefHeading___gerez_les_metadatas_18"/><text:bookmark-start text:name="gerez_les_metadatas1"/>Gérez les metadatas<text:bookmark-end text:name="__RefHeading___gerez_les_metadatas_18"/><text:bookmark-end text:name="gerez_les_metadatas1"/></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j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utiliser_la_prise_d_empreinte_de_carte_19"/><text:bookmark-start text:name="utiliser_la_prise_d_empreinte_de_carte"/>Utiliser la prise d'empreinte de carte<text:bookmark-end text:name="__RefHeading___utiliser_la_prise_d_empreinte_de_carte_19"/><text:bookmark-end text:name="utiliser_la_prise_d_empreinte_de_carte"/></text:h>
      <text:h text:style-name="Heading_20_3" text:outline-level="3"><text:bookmark-start text:name="__RefHeading___fonctionnement_de_la_prise_d_empreinte_20"/><text:bookmark-start text:name="fonctionnement_de_la_prise_d_empreinte"/>Fonctionnement de la prise d’empreinte<text:bookmark-end text:name="__RefHeading___fonctionnement_de_la_prise_d_empreinte_20"/><text:bookmark-end text:name="fonctionnement_de_la_prise_d_empreinte"/></text:h>
      <text:p text:style-name="Text_20_body"><draw:frame draw:style-name="mediacenter" draw:name="4" text:anchor-type="paragraph" draw:z-index="4" svg:width="10.583333333333cm" svg:height="9.1388888888889cm"><draw:image xlink:href="Pictures/51d84cf4ac8caa8626e3d506dcff56c5.jpg" xlink:type="simple" xlink:show="embed" xlink:actuate="onLoad"/></draw:frame></text:p>
      <text:p text:style-name="Text_20_body">Créez le paiement en utilisant save_card = true et récupérez l’URL vers la page de paiement,Redirigez le client vers la page de paiement,PayPlug redirige votre client vers la page de retour sur votre site,PayPlug vous envoie une confirmation contenant l’empreinte de la carte au travers de la notification (IPN).</text:p>
      <text:h text:style-name="Heading_20_3" text:outline-level="3"><text:bookmark-start text:name="__RefHeading___le_paiement_et_la_prise_d_empreinte_21"/><text:bookmark-start text:name="le_paiement_et_la_prise_d_empreinte"/>Le paiement et la prise d’empreinte<text:bookmark-end text:name="__RefHeading___le_paiement_et_la_prise_d_empreinte_21"/><text:bookmark-end text:name="le_paiement_et_la_prise_d_empreinte"/></text:h>
      <text:p text:style-name="Text_20_body">L’exemple suivant permet de créer le paiement qui va permettre de procéder à la prise d’empreinte puis de rediriger directement votre client vers la page de paiement :</text:p>
      <text:p text:style-name="Preformatted_20_Text">&lt;?php<text:line-break/>$email = 'john.watson@example.net';<text:line-break/>$amount = 33;<text:line-break/>$customer_id = '42710';<text:line-break/><text:line-break/>Spayment = \Payplug\Payment::create(array(<text:line-break/><text:s text:c="2"/>'amount'<text:s text:c="4"/>=&gt; $amount * 100,<text:line-break/><text:s text:c="2"/>’currency'<text:s text:c="2"/>=&gt; 'EUR',<text:line-break/><text:s text:c="2"/>'save_card' =&gt; true,<text:line-break/><text:s text:c="2"/>’customer'<text:s text:c="2"/>=&gt; array(<text:line-break/><text:s text:c="4"/>'email'<text:s text:c="3"/>=&gt; $email<text:line-break/><text:s text:c="2"/>).<text:line-break/><text:s text:c="2"/>'hosted_payment' =&gt;array(<text:line-break/><text:s text:c="4"/>'return_url' =&gt; 'https://example.net/success?id='.$customer_id,<text:line-break/><text:s text:c="4"/>'canceLurl' =&gt; 'https://example.net/cancel?id='.$customer_id<text:line-break/><text:s text:c="2"/>).<text:line-break/><text:s text:c="2"/>'notification_url' =&gt; 'https://example.net/notifications?id='.Scustomer_id,<text:line-break/><text:s text:c="2"/>'metadata' =&gt; array(<text:line-break/><text:s text:c="4"/>'customer_id' =&gt; Scustomer_id<text:line-break/><text:s text:c="2"/>)<text:line-break/>))</text:p>
      <text:p text:style-name="Text_20_body">Tous les montants doivent être des entiers positifs en centime (1€ = 100 centimes).</text:p>
      <text:h text:style-name="Heading_20_3" text:outline-level="3"><text:bookmark-start text:name="__RefHeading___la_confirmation_22"/><text:bookmark-start text:name="la_confirmation2"/>La confirmation<text:bookmark-end text:name="__RefHeading___la_confirmation_22"/><text:bookmark-end text:name="la_confirmation2"/></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 ($resource instanceof \Payplug\Resource\Payment &amp;&amp; $resource-&gt;is_paid) {<text:line-break/><text:s text:c="4"/>$payment_id = $resource-&gt;id;<text:line-break/><text:s text:c="4"/>$payment_state = $resource-&gt;is_paid,true;<text:line-break/><text:s text:c="4"/>$payment_date = $resource-&gt;hosted_payment-&gt;paid_at;<text:line-break/><text:s text:c="4"/>$payment_amount = $resource-&gt;amount;<text:line-break/><text:s text:c="4"/>if ($resource-&gt;save_card == true) {<text:line-break/><text:s text:c="6"/>$card_id = $resource-&gt;card-&gt;id;<text:line-break/><text:s text:c="6"/>$card_exp_month = $resource-&gt;card-&gt;exp_month;<text:line-break/><text:s text:c="6"/>$card_exp_year = $resource-&gt;card-&gt;exp_year;<text:line-break/><text:s text:c="4"/>}<text:line-break/><text:s text:c="4"/>$payment_data = $resource-&gt;metadata[customer_id];<text:line-break/><text:s text:c="2"/>}<text:line-break/>}<text:line-break/>catch (\Payplug\Exception\PayplugException $exception) {<text:line-break/><text:s text:c="2"/>écho $exception;<text:line-break/>}</text:p>
      <text:p text:style-name="Text_20_body">Dans l’objet contenu dans la notification (IPN) vous pouvez maintenant récupérer l’id de la carte, c’est ce dernier que vous devrez utiliser pour les prochains paiements. Nous vous recommandons de récupérer également la date d’expiration de la carte afin de prévoir de contrôler la validité de la carte avant de créer la prochaine transaction.</text:p>
      <text:h text:style-name="Heading_20_3" text:outline-level="3"><text:bookmark-start text:name="__RefHeading___le_paiement_avec_un_id_de_carte_23"/><text:bookmark-start text:name="le_paiement_avec_un_id_de_carte"/>Le paiement avec un ID de carte<text:bookmark-end text:name="__RefHeading___le_paiement_avec_un_id_de_carte_23"/><text:bookmark-end text:name="le_paiement_avec_un_id_de_carte"/></text:h>
      <text:p text:style-name="Text_20_body"><draw:frame draw:style-name="mediacenter" draw:name="5" text:anchor-type="paragraph" draw:z-index="5" svg:width="10.583333333333cm" svg:height="3.9781323877069cm"><draw:image xlink:href="Pictures/11de2b7a8ac4793a72b4d9f788c85cb5.jpg" xlink:type="simple" xlink:show="embed" xlink:actuate="onLoad"/></draw:frame></text:p>
      <text:p text:style-name="Text_20_body">Créez le paiement en utilisant payment_method et l'ID de la carte prélablement enregistrée,PayPlug vous envoie une confirmation au travers de la notification (IPN).</text:p>
      <text:h text:style-name="Heading_20_3" text:outline-level="3"><text:bookmark-start text:name="__RefHeading___creez_un_paiement_avec_l_id_d_une_carte_24"/><text:bookmark-start text:name="creez_un_paiement_avec_l_id_d_une_carte"/>Créez un paiement avec l’ID d’une carte<text:bookmark-end text:name="__RefHeading___creez_un_paiement_avec_l_id_d_une_carte_24"/><text:bookmark-end text:name="creez_un_paiement_avec_l_id_d_une_carte"/></text:h>
      <text:p text:style-name="Text_20_body">Maintenant que vous disposez de HD d’une carte, vous pouvez la débiter à nouveau sans avoir besoin de refaire passer votre client par une page de paiement :</text:p>
      <text:p text:style-name="Preformatted_20_Text">&lt;?php<text:line-break/>$email = 'john.watson@example.net';<text:line-break/>$amount = 33;<text:line-break/>$customer_id = '42710';<text:line-break/>$card_id = 'card_e7133426b8de947b37161dfba1897dd1 ';<text:line-break/><text:line-break/>Spayment = \Payplug\Payment::create(array(<text:line-break/><text:s text:c="2"/>'amount'<text:s text:c="9"/>=&gt; $amount * 100,<text:line-break/><text:s text:c="2"/>'currency'<text:s text:c="7"/>=&gt; 'EUR',<text:line-break/><text:s text:c="2"/>'payment_method' =&gt; $card_id,<text:line-break/><text:s text:c="2"/>'customer'<text:s text:c="7"/>=&gt; array(<text:line-break/><text:s text:c="2"/>'email'<text:s text:c="10"/>=&gt; $email<text:line-break/><text:s text:c="2"/>),<text:line-break/><text:s text:c="2"/>'notification_url' =&gt; 'https://example.net/notifications?id='.$customer_id,<text:line-break/><text:s text:c="2"/>'metadata'<text:tab/>=&gt;array(<text:line-break/><text:s text:c="4"/>'customer_id'<text:s text:c="2"/>=&gt; $customer_id<text:line-break/>));</text:p>
      <text:p text:style-name="Text_20_body">Suite au paiement votre client recevra une confirmation par e-mail.</text:p>
      <text:h text:style-name="Heading_20_3" text:outline-level="3"><text:bookmark-start text:name="__RefHeading___les_usages_25"/><text:bookmark-start text:name="les_usages"/>Les usages<text:bookmark-end text:name="__RefHeading___les_usages_25"/><text:bookmark-end text:name="les_usages"/></text:h>
      <text:p text:style-name="Text_20_body">La prise d’empreinte d’une carte permet de mettre en place les usages suivants :</text:p>
      <text:h text:style-name="Heading_20_4" text:outline-level="4"><text:bookmark-start text:name="__RefHeading___paiement_en_1_clic_26"/><text:bookmark-start text:name="paiement_en_1_clic"/>Paiement en 1 clic<text:bookmark-end text:name="__RefHeading___paiement_en_1_clic_26"/><text:bookmark-end text:name="paiement_en_1_clic"/></text:h>
      <text:p text:style-name="Text_20_body">Permettez à vos acheteurs de payer sans avoir besoin de saisir à chaque fois ses coordonnées bancaires.</text:p>
      <text:h text:style-name="Heading_20_4" text:outline-level="4"><text:bookmark-start text:name="__RefHeading___paiement_recurrent_27"/><text:bookmark-start text:name="paiement_recurrent"/>Paiement récurrent<text:bookmark-end text:name="__RefHeading___paiement_recurrent_27"/><text:bookmark-end text:name="paiement_recurrent"/></text:h>
      <text:p text:style-name="Text_20_body">Proposez la possibilité de souscrire à des abonnements récurrents sur votre site web.</text:p>
      <text:h text:style-name="Heading_20_4" text:outline-level="4"><text:bookmark-start text:name="__RefHeading___paiement_en_plusieurs_fois_28"/><text:bookmark-start text:name="paiement_en_plusieurs_fois"/>Paiement en plusieurs fois<text:bookmark-end text:name="__RefHeading___paiement_en_plusieurs_fois_28"/><text:bookmark-end text:name="paiement_en_plusieurs_fois"/></text:h>
      <text:p text:style-name="Text_20_body">Offrez à vos clients de payer un montant en 3 ou 4 règlements sans frais (moins de 90 jours).</text:p>
      <text:p text:style-name="Text_20_body">Pour le paiement récurrent et le paiement en plusieurs fois, vous devrez gérer les échéanciers au niveau de votre service</text:p>
      <text:h text:style-name="Heading_20_2" text:outline-level="2"><text:bookmark-start text:name="__RefHeading___conclusion_29"/><text:bookmark-start text:name="conclusion"/>Conclusion<text:bookmark-end text:name="__RefHeading___conclusion_29"/><text:bookmark-end text:name="conclusion"/></text:h>
      <text:h text:style-name="Heading_20_2" text:outline-level="2"><text:bookmark-start text:name="__RefHeading___problemes_connus_30"/><text:bookmark-start text:name="problemes_connus"/>Problèmes connus<text:bookmark-end text:name="__RefHeading___problemes_connus_30"/><text:bookmark-end text:name="problemes_connus"/></text:h>
      <text:h text:style-name="Heading_20_2" text:outline-level="2"><text:bookmark-start text:name="__RefHeading___voir_aussi_31"/><text:bookmark-start text:name="voir_aussi"/>Voir aussi<text:bookmark-end text:name="__RefHeading___voir_aussi_31"/><text:bookmark-end text:name="voir_aussi"/></text:h>
      <text:p text:style-name="Text_20_body"><text:span text:style-name="Strong_20_Emphasis">(fr)</text:span> <text:a xlink:type="simple" xlink:href="http://example.com" text:style-name="Internet_20_link" text:visited-style-name="Visited_20_Internet_20_Link">Lien externe</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7::33:14</meta:creation-date>
    <dc:creator>Generated</dc:creator>
    <dc:date>2026-08-24T17::33:14</dc:date>
    <dc:language>en-US</dc:language>
    <meta:editing-cycles>1</meta:editing-cycles>
    <meta:editing-duration>PT0S</meta:editing-duration>
    <dc:title>tutoriel:payplug:start</dc:title>
  </office:meta>
</office:document-meta>
</file>