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0b424f63f9c33cc0ec49674af8db66.png"/>
  <manifest:file-entry manifest:media-type="image/png" manifest:full-path="Pictures/50f09b3950d78bdda9080fdcb06b9b5f.png"/>
  <manifest:file-entry manifest:media-type="image/png" manifest:full-path="Pictures/1497021f48e64956a7ed65b35023d526.png"/>
  <manifest:file-entry manifest:media-type="image/png" manifest:full-path="Pictures/8ecbed040cf88be2c4e9b016e9c4dd2b.png"/>
  <manifest:file-entry manifest:media-type="image/png" manifest:full-path="Pictures/465564d683f180edb2660d1a0822a365.png"/>
  <manifest:file-entry manifest:media-type="image/png" manifest:full-path="Pictures/1d62368738d5df7409b3790a4bf9c041.png"/>
  <manifest:file-entry manifest:media-type="image/png" manifest:full-path="Pictures/ac2efd1dc6be2ede4c37e3331f0916cf.png"/>
  <manifest:file-entry manifest:media-type="image/png" manifest:full-path="Pictures/dd59fd504c9fdf4a5bea60389c136fe7.png"/>
  <manifest:file-entry manifest:media-type="image/png" manifest:full-path="Pictures/a88787e39058f6c430e6d8a0ec2bc812.png"/>
  <manifest:file-entry manifest:media-type="image/png" manifest:full-path="Pictures/dfda3ac929b883bc634fede98654dd96.png"/>
  <manifest:file-entry manifest:media-type="image/png" manifest:full-path="Pictures/400668a5a3b98277497a8a884433f45b.png"/>
  <manifest:file-entry manifest:media-type="image/png" manifest:full-path="Pictures/e5809f9809893c5066dc4d9801b9ec08.png"/>
  <manifest:file-entry manifest:media-type="image/png" manifest:full-path="Pictures/00aa2dc554e6d5f2b643c58df56fb248.png"/>
  <manifest:file-entry manifest:media-type="image/png" manifest:full-path="Pictures/22b42e98297f629e66722de2ec8aa5a2.png"/>
  <manifest:file-entry manifest:media-type="image/png" manifest:full-path="Pictures/54d3276bd83a8a66d781779aa21602d7.png"/>
  <manifest:file-entry manifest:media-type="image/png" manifest:full-path="Pictures/60effd7800cf7abb2159c7eed874c203.png"/>
  <manifest:file-entry manifest:media-type="image/png" manifest:full-path="Pictures/dc1b635725e45476cd3e23f4bb5e1839.png"/>
  <manifest:file-entry manifest:media-type="image/png" manifest:full-path="Pictures/68e872539e098070f6cce62ea9db4352.png"/>
  <manifest:file-entry manifest:media-type="image/png" manifest:full-path="Pictures/77691deed25834fdb74f54c1c8c72125.png"/>
  <manifest:file-entry manifest:media-type="image/png" manifest:full-path="Pictures/a50dc2172c98518571e3197cbc008431.png"/>
  <manifest:file-entry manifest:media-type="image/png" manifest:full-path="Pictures/327a5147ade1ea3c7e69e475c92a99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artitions:deplacer_home:start"/><text:bookmark-start text:name="__RefHeading___ajouter_ou_deplacer_une_partition_home_var_ou_autre_apres_installation_1"/><text:bookmark-start text:name="ajouter_ou_deplacer_une_partition_home_var_ou_autre_apres_installation"/>Ajouter ou déplacer une partition /home, /var ou autre après installation<text:bookmark-end text:name="__RefHeading___ajouter_ou_deplacer_une_partition_home_var_ou_autre_apres_installation_1"/><text:bookmark-end text:name="ajouter_ou_deplacer_une_partition_home_var_ou_autre_apres_installation"/></text:h>
      <text:p text:style-name="Text_20_body">Il peut arriver d'installer une distribution avec une seule partition (la partition / appelée racine).
On souhaiterait séparer le dossier utilisateur /home dans une autre partition.
Cet article décrit la création de cette partition et le déplacement des données associées.</text:p>
      <text:p text:style-name="Text_20_body">Cela fonctionne quelle soit la partition qu'on souhaite ajouter (/var ...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s paquets <text:span text:style-name="Strong_20_Emphasis">gparted,gnome-disk-utility,nautilus-admin</text:span> ou en ligne de commande :</text:p>
      <text:p text:style-name="Command Line Interface"><text:span text:style-name="PluginODTAutoStyle_span_1">$ </text:span><text:span text:style-name="PluginODTAutoStyle_span_2">sudo apt install gparted gnome-disk-utility nautilus-admin</text:span></text:p>
      <text:h text:style-name="Heading_20_2" text:outline-level="2"><text:bookmark-start text:name="__RefHeading___premiere_etapepreparer_la_nouvelle_partition_3"/><text:bookmark-start text:name="premiere_etapepreparer_la_nouvelle_partition"/>Première étape : préparer la nouvelle partition<text:bookmark-end text:name="__RefHeading___premiere_etapepreparer_la_nouvelle_partition_3"/><text:bookmark-end text:name="premiere_etapepreparer_la_nouvelle_partition"/></text:h>
      <text:p text:style-name="Text_20_body">Démarrez le système su un <text:span text:style-name="Strong_20_Emphasis">Live CD ou une clé Live USB</text:span>. Ainsi, les partitions seront inactives.</text:p>
      <text:p text:style-name="Text_20_body">Lancez l'utilitaire <text:span text:style-name="Strong_20_Emphasis">Disques</text:span> :<draw:frame draw:style-name="mediacenter" draw:name="0" text:anchor-type="paragraph" draw:z-index="0" svg:width="15.875cm" svg:height="8.5995270851247cm"><draw:image xlink:href="Pictures/df0b424f63f9c33cc0ec49674af8db66.png" xlink:type="simple" xlink:show="embed" xlink:actuate="onLoad"/></draw:frame></text:p>
      <text:p text:style-name="Text_20_body">Cliquez sur les <text:span text:style-name="Strong_20_Emphasis">engrenages</text:span> et sélectionnez <text:span text:style-name="Strong_20_Emphasis">Redimensionner ...</text:span><draw:frame draw:style-name="mediacenter" draw:name="1" text:anchor-type="paragraph" draw:z-index="1" svg:width="15.875cm" svg:height="10.01913155632cm"><draw:image xlink:href="Pictures/50f09b3950d78bdda9080fdcb06b9b5f.png" xlink:type="simple" xlink:show="embed" xlink:actuate="onLoad"/></draw:frame><draw:frame draw:style-name="mediacenter" draw:name="2" text:anchor-type="paragraph" draw:z-index="2" svg:width="15.875cm" svg:height="11.26878238342cm"><draw:image xlink:href="Pictures/1497021f48e64956a7ed65b35023d526.png" xlink:type="simple" xlink:show="embed" xlink:actuate="onLoad"/></draw:frame>Choisissez une taille laissant assez de place pour la racine :<draw:frame draw:style-name="mediacenter" draw:name="3" text:anchor-type="paragraph" draw:z-index="3" svg:width="15.875cm" svg:height="11.155964797914cm"><draw:image xlink:href="Pictures/8ecbed040cf88be2c4e9b016e9c4dd2b.png" xlink:type="simple" xlink:show="embed" xlink:actuate="onLoad"/></draw:frame>Résultat :<draw:frame draw:style-name="mediacenter" draw:name="4" text:anchor-type="paragraph" draw:z-index="4" svg:width="15.875cm" svg:height="8.5892394122731cm"><draw:image xlink:href="Pictures/465564d683f180edb2660d1a0822a365.png" xlink:type="simple" xlink:show="embed" xlink:actuate="onLoad"/></draw:frame>Cliquez sur l'espace vide puis sur le bouton <text:span text:style-name="Plugin_Keyboard___keyboard">+</text:span> :<draw:frame draw:style-name="mediacenter" draw:name="5" text:anchor-type="paragraph" draw:z-index="5" svg:width="15.875cm" svg:height="8.603488869863cm"><draw:image xlink:href="Pictures/1d62368738d5df7409b3790a4bf9c041.png" xlink:type="simple" xlink:show="embed" xlink:actuate="onLoad"/></draw:frame>Choisissez la taille de la nouvelle partition :<draw:frame draw:style-name="mediacenter" draw:name="6" text:anchor-type="paragraph" draw:z-index="6" svg:width="15.875cm" svg:height="7.5256866734486cm"><draw:image xlink:href="Pictures/ac2efd1dc6be2ede4c37e3331f0916cf.png" xlink:type="simple" xlink:show="embed" xlink:actuate="onLoad"/></draw:frame>Nommez-la <text:span text:style-name="Strong_20_Emphasis">home</text:span>, en ext4 :<draw:frame draw:style-name="mediacenter" draw:name="7" text:anchor-type="paragraph" draw:z-index="7" svg:width="15.875cm" svg:height="7.5248470948012cm"><draw:image xlink:href="Pictures/dd59fd504c9fdf4a5bea60389c136fe7.png" xlink:type="simple" xlink:show="embed" xlink:actuate="onLoad"/></draw:frame>Résultat :<draw:frame draw:style-name="mediacenter" draw:name="8" text:anchor-type="paragraph" draw:z-index="8" svg:width="15.875cm" svg:height="8.5711373390558cm"><draw:image xlink:href="Pictures/a88787e39058f6c430e6d8a0ec2bc812.png" xlink:type="simple" xlink:show="embed" xlink:actuate="onLoad"/></draw:frame>Redémarrez en enlevant le live cd. 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Vous avez redémarré en enlevant le live cd.</text:p>
      <text:h text:style-name="Heading_20_3" text:outline-level="3"><text:bookmark-start text:name="__RefHeading___deplacement_du_home_5"/><text:bookmark-start text:name="deplacement_du_home"/>Déplacement du home<text:bookmark-end text:name="__RefHeading___deplacement_du_home_5"/><text:bookmark-end text:name="deplacement_du_home"/></text:h>
      <text:p text:style-name="Text_20_body">Ouvrez un terminal (<text:span text:style-name="Plugin_Keyboard___keyboard">Ctrl</text:span>+<text:span text:style-name="Plugin_Keyboard___keyboard">Alt</text:span>+<text:span text:style-name="Plugin_Keyboard___keyboard">T</text:span>).</text:p>
      <text:p text:style-name="Text_20_body">Créez le répertoire <text:span text:style-name="Strong_20_Emphasis">/new.home</text:span> et montez <text:span text:style-name="Strong_20_Emphasis">/dev/sda2</text:span> dessus:</text:p>
      <text:p text:style-name="Command Line Interface"><text:span text:style-name="PluginODTAutoStyle_span_3">$ </text:span><text:span text:style-name="PluginODTAutoStyle_span_4">sudo mkdir /new.home</text:span><text:line-break/><text:span text:style-name="PluginODTAutoStyle_span_5">$ </text:span><text:span text:style-name="PluginODTAutoStyle_span_6">sudo mount /dev/sda2 /new.home/</text:span></text:p>
      <text:p text:style-name="Text_20_body">Recopiez-y le contenu de <text:span text:style-name="Strong_20_Emphasis">/home</text:span> :</text:p>
      <text:p text:style-name="Command Line Interface"><text:span text:style-name="PluginODTAutoStyle_span_7">$ </text:span><text:span text:style-name="PluginODTAutoStyle_span_8">sudo rsync -avzh /home/ /new.home/</text:span><text:line-break/><text:span text:style-name="PluginODTAutoStyle_span_9">...</text:span><text:line-break/><text:span text:style-name="PluginODTAutoStyle_span_10">sent 1.57M bytes<text:s text:c="2"/>received 2.48K bytes<text:s text:c="2"/>3.15M bytes/sec</text:span><text:line-break/><text:span text:style-name="PluginODTAutoStyle_span_11">total size is 4.87M<text:s text:c="2"/>speedup is 3.09</text:span></text:p>
      <text:p text:style-name="Text_20_body"><draw:frame draw:style-name="PluginODTAutoStyle_Frame_12_text_frame" draw:name="Frame1" text:anchor-type="paragraph" svg:width="289.134pt" draw:z-index="0" svg:min-height="1cm"><draw:text-box><table:table table:style-name="PluginODTAutoStyle_Table_13"><table:table-column table:style-name="odt_auto_style_table_column_1_1"/><table:table-row><table:table-cell office:value-type="string" table:style-name="PluginODTAutoStyle_TableCell_14"><text:p text:style-name="PluginODTAutoStyle_Paragraph_15">Attention aux “/” finaux : cela copie le contenu de /home (mais pas le /home lui même) sur la nouvelle partition.</text:p></table:table-cell></table:table-row></table:table></draw:text-box></draw:frame>Attendez que la console redonne la main.</text:p>
      <text:p text:style-name="Text_20_body">Grâce au -a, les attributs (permissions, liens symboliques etc.) sont conservés.</text:p>
      <text:p text:style-name="Text_20_body">Vérifiez :</text:p>
      <text:p text:style-name="Command Line Interface"><text:span text:style-name="PluginODTAutoStyle_span_16">$ </text:span><text:span text:style-name="PluginODTAutoStyle_span_17">ls -la /new.home/</text:span><text:line-break/><text:span text:style-name="PluginODTAutoStyle_span_18">total 28</text:span><text:line-break/><text:span text:style-name="PluginODTAutoStyle_span_19">drwxr-xr-x<text:s text:c="2"/>4 root root<text:s text:c="2"/>4096 avril 22 10:43 .</text:span><text:line-break/><text:span text:style-name="PluginODTAutoStyle_span_20">drwxr-xr-x 25 root root<text:s text:c="2"/>4096 avril 22 12:05 ..</text:span><text:line-break/><text:span text:style-name="PluginODTAutoStyle_span_21">drwx------<text:s text:c="2"/>2 root root 16384 avril 22 11:38 lost+found</text:span><text:line-break/><text:span text:style-name="PluginODTAutoStyle_span_22">drwxr-xr-x 15 moi<text:s text:c="2"/>moi<text:s text:c="3"/>4096 avril 22 12:14 moi</text:span></text:p>
      <text:p text:style-name="Text_20_body">Vous devez avoir un dossier du nom de <text:span text:style-name="Strong_20_Emphasis">/(votre_nom)</text:span> ((votre_nom) --- ici, “moi” --- étant votre nom de compte), mais pas de dossier /home.</text:p>
      <text:h text:style-name="Heading_20_3" text:outline-level="3"><text:bookmark-start text:name="__RefHeading___modification_du_fichier_etc_fstab_6"/><text:bookmark-start text:name="modification_du_fichier_etc_fstab"/>Modification du fichier /etc/fstab<text:bookmark-end text:name="__RefHeading___modification_du_fichier_etc_fstab_6"/><text:bookmark-end text:name="modification_du_fichier_etc_fstab"/></text:h>
      <text:p text:style-name="Text_20_body">Ouvrez l'utilitaire Disques :<draw:frame draw:style-name="mediacenter" draw:name="9" text:anchor-type="paragraph" draw:z-index="9" svg:width="15.875cm" svg:height="8.5711373390558cm"><draw:image xlink:href="Pictures/a88787e39058f6c430e6d8a0ec2bc812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...</text:span> :<draw:frame draw:style-name="mediacenter" draw:name="10" text:anchor-type="paragraph" draw:z-index="10" svg:width="15.875cm" svg:height="15.159151193634cm"><draw:image xlink:href="Pictures/dfda3ac929b883bc634fede98654dd96.png" xlink:type="simple" xlink:show="embed" xlink:actuate="onLoad"/></draw:frame></text:p>
      <text:p text:style-name="Text_20_body"><draw:frame draw:style-name="mediacenter" draw:name="11" text:anchor-type="paragraph" draw:z-index="11" svg:width="15.875cm" svg:height="15.875cm"><draw:image xlink:href="/home/frapp/www/doc/data/media/tutoriel/partitions/deplacer_home/live-disques-11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...</text:span>point de montage : /home<text:span text:style-name="Strong_20_Emphasis">defaults</text:span>Type de système de fichiers : <text:span text:style-name="Strong_20_Emphasis">ext4</text:span>Cliquez sur <text:span text:style-name="Plugin_Keyboard___keyboard">Valider</text:span> et donnez le mot de passe super-utilisateur</text:p>
      <text:h text:style-name="Heading_20_3" text:outline-level="3"><text:bookmark-start text:name="__RefHeading___demontage_et_neutralisation_de_l_ancien_home_7"/><text:bookmark-start text:name="demontage_et_neutralisation_de_l_ancien_home"/>Démontage et neutralisation de l'ancien home<text:bookmark-end text:name="__RefHeading___demontage_et_neutralisation_de_l_ancien_home_7"/><text:bookmark-end text:name="demontage_et_neutralisation_de_l_ancien_home"/></text:h>
      <text:p text:style-name="Text_20_body">Neutralisez l'ancien /home en le renommant en /old.home et recréez immédiatement un home vide :
</text:p>
      <text:p text:style-name="Command Line Interface"><text:span text:style-name="PluginODTAutoStyle_span_23">$ </text:span><text:span text:style-name="PluginODTAutoStyle_span_24">sudo mv /home /old.home</text:span><text:line-break/><text:span text:style-name="PluginODTAutoStyle_span_25">$ </text:span><text:span text:style-name="PluginODTAutoStyle_span_26">sudo mkdir /home</text:span></text:p>
      <text:p text:style-name="Text_20_body">Votre ancien /home est maintenant neutralisé (mais récupérable en cas de besoin).</text:p>
      <text:p text:style-name="Text_20_body"><draw:frame draw:style-name="PluginODTAutoStyle_Frame_27_text_frame" draw:name="Frame2" text:anchor-type="paragraph" svg:width="289.134pt" draw:z-index="0" svg:min-height="1cm"><draw:text-box><table:table table:style-name="PluginODTAutoStyle_Table_28"><table:table-column table:style-name="odt_auto_style_table_column_2_1"/><table:table-row><table:table-cell office:value-type="string" table:style-name="PluginODTAutoStyle_TableCell_29"><text:p text:style-name="PluginODTAutoStyle_Paragraph_30">Ne redémarrez pas Ubuntu avant d'avoir recréé le répertoire /home : le système ne se lancerait pas.</text:p></table:table-cell></table:table-row></table:table></draw:text-box></draw:frame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p text:style-name="Text_20_body">Démontez la nouvelle partition et supprimez le répertoire de montage:
</text:p>
      <text:p text:style-name="Command Line Interface"><text:span text:style-name="PluginODTAutoStyle_span_31">$ </text:span><text:span text:style-name="PluginODTAutoStyle_span_32">sudo umount /new.home</text:span><text:line-break/><text:span text:style-name="PluginODTAutoStyle_span_33">$ </text:span><text:span text:style-name="PluginODTAutoStyle_span_34">sudo rmdir /new.home</text:span></text:p>
      <text:h text:style-name="Heading_20_3" text:outline-level="3"><text:bookmark-start text:name="__RefHeading___redemarrage_8"/><text:bookmark-start text:name="redemarrage"/>Redémarrage<text:bookmark-end text:name="__RefHeading___redemarrage_8"/><text:bookmark-end text:name="redemarrage"/></text:h>
      <text:p text:style-name="Text_20_body">Redémarrez la machine.</text:p>
      <text:p text:style-name="Text_20_body">Si tout va bien, supprimez le répertoire /old.home désormais inutile.</text:p>
      <text:h text:style-name="Heading_20_2" text:outline-level="2"><text:bookmark-start text:name="__RefHeading___cas_particuliersi_le_dossier_home_est_deja_dans_une_partition_separee_9"/><text:bookmark-start text:name="cas_particuliersi_le_dossier_home_est_deja_dans_une_partition_separee"/>Cas particulier : si le dossier /home est déjà dans une partition séparée<text:bookmark-end text:name="__RefHeading___cas_particuliersi_le_dossier_home_est_deja_dans_une_partition_separee_9"/><text:bookmark-end text:name="cas_particuliersi_le_dossier_home_est_deja_dans_une_partition_separee"/></text:h>
      <text:p text:style-name="Text_20_body">Il s'agit de changer de partition le <text:span text:style-name="Strong_20_Emphasis">/home</text:span> qui est déjà sur une partition séparée</text:p>
      <text:p text:style-name="Text_20_body">Le plus simple est de dupliquer la partition dans un emplacement vide du disque.</text:p>
      <text:p text:style-name="Text_20_body"><draw:frame draw:style-name="PluginODTAutoStyle_Frame_35_text_frame" draw:name="Frame3" text:anchor-type="paragraph" svg:width="289.134pt" draw:z-index="0" svg:min-height="1cm"><draw:text-box><table:table table:style-name="PluginODTAutoStyle_Table_36"><table:table-column table:style-name="odt_auto_style_table_column_3_1"/><table:table-row><table:table-cell office:value-type="string" table:style-name="PluginODTAutoStyle_TableCell_37"><text:p text:style-name="PluginODTAutoStyle_Paragraph_38">Dans l'exemple, nous supposons que tout se passe sur le disque <text:span text:style-name="Strong_20_Emphasis">/dev/sda</text:span>.</text:p><text:p text:style-name="Text_20_body">Nous voulons déplacer la partition /home actuellement sur <text:span text:style-name="Strong_20_Emphasis">/dev/sda3</text:span> vers une nouvelle partition sur <text:span text:style-name="Strong_20_Emphasis">/dev/sda</text:span></text:p></table:table-cell></table:table-row></table:table></draw:text-box></draw:frame></text:p>
      <text:h text:style-name="Heading_20_3" text:outline-level="3"><text:bookmark-start text:name="__RefHeading___duplication_du_home_10"/><text:bookmark-start text:name="duplication_du_home"/>Duplication du home<text:bookmark-end text:name="__RefHeading___duplication_du_home_10"/><text:bookmark-end text:name="duplication_du_home"/></text:h>
      <text:p text:style-name="Text_20_body">Bootez sur une clé USB live pour que les partitions à manipuler soient inactives.</text:p>
      <text:p text:style-name="Text_20_body">Lancez <text:span text:style-name="Strong_20_Emphasis">Gparted</text:span>et :</text:p>
      <text:p text:style-name="Text_20_body"><text:span text:style-name="Strong_20_Emphasis">Libérez de la place</text:span> pour la nouvelle partition en redimensionnant la partition qui contient /home<draw:frame draw:style-name="mediacenter" draw:name="12" text:anchor-type="paragraph" draw:z-index="12" svg:width="15.875cm" svg:height="8.3665540540541cm"><draw:image xlink:href="Pictures/400668a5a3b98277497a8a884433f45b.png" xlink:type="simple" xlink:show="embed" xlink:actuate="onLoad"/></draw:frame><text:span text:style-name="Strong_20_Emphasis">Copiez</text:span> la partition contenant le répertoire /home.<draw:frame draw:style-name="mediacenter" draw:name="13" text:anchor-type="paragraph" draw:z-index="13" svg:width="15.875cm" svg:height="8.3605465221319cm"><draw:image xlink:href="Pictures/e5809f9809893c5066dc4d9801b9ec08.png" xlink:type="simple" xlink:show="embed" xlink:actuate="onLoad"/></draw:frame><text:span text:style-name="Strong_20_Emphasis">Collez</text:span> la partition dans un espace inoccupé d'une taille au moins équivalente :<draw:frame draw:style-name="mediacenter" draw:name="14" text:anchor-type="paragraph" draw:z-index="14" svg:width="15.875cm" svg:height="8.3605465221319cm"><draw:image xlink:href="Pictures/00aa2dc554e6d5f2b643c58df56fb248.png" xlink:type="simple" xlink:show="embed" xlink:actuate="onLoad"/></draw:frame>Cliquez sur <text:span text:style-name="Plugin_Keyboard___keyboard">Coller</text:span> :<draw:frame draw:style-name="mediacenter" draw:name="15" text:anchor-type="paragraph" draw:z-index="15" svg:width="15.875cm" svg:height="6.5662042875158cm"><draw:image xlink:href="Pictures/22b42e98297f629e66722de2ec8aa5a2.png" xlink:type="simple" xlink:show="embed" xlink:actuate="onLoad"/></draw:frame>Appliquez toutes les opérations :<draw:frame draw:style-name="mediacenter" draw:name="16" text:anchor-type="paragraph" draw:z-index="16" svg:width="15.875cm" svg:height="8.3605465221319cm"><draw:image xlink:href="Pictures/54d3276bd83a8a66d781779aa21602d7.png" xlink:type="simple" xlink:show="embed" xlink:actuate="onLoad"/></draw:frame>Cliquez sur <text:span text:style-name="Plugin_Keyboard___keyboard">Appliquer</text:span>puis sur <text:span text:style-name="Plugin_Keyboard___keyboard">Fermer</text:span>.<text:span text:style-name="Strong_20_Emphasis">Modifiez l'UUID</text:span> de la partition créée pour qu'il n'y ait pas de doublon :<draw:frame draw:style-name="mediacenter" draw:name="17" text:anchor-type="paragraph" draw:z-index="17" svg:width="15.875cm" svg:height="8.3605465221319cm"><draw:image xlink:href="Pictures/60effd7800cf7abb2159c7eed874c203.png" xlink:type="simple" xlink:show="embed" xlink:actuate="onLoad"/></draw:frame>Appliquez toutes les opérations :<draw:frame draw:style-name="mediacenter" draw:name="18" text:anchor-type="paragraph" draw:z-index="18" svg:width="15.875cm" svg:height="8.3605465221319cm"><draw:image xlink:href="Pictures/dc1b635725e45476cd3e23f4bb5e1839.png" xlink:type="simple" xlink:show="embed" xlink:actuate="onLoad"/></draw:frame>Cliquez sur <text:span text:style-name="Plugin_Keyboard___keyboard">Appliquer</text:span> puis sur <text:span text:style-name="Plugin_Keyboard___keyboard">Fermer</text:span>Et voici le résultat :<draw:frame draw:style-name="mediacenter" draw:name="19" text:anchor-type="paragraph" draw:z-index="19" svg:width="15.875cm" svg:height="11.064393939394cm"><draw:image xlink:href="Pictures/68e872539e098070f6cce62ea9db4352.png" xlink:type="simple" xlink:show="embed" xlink:actuate="onLoad"/></draw:frame></text:p>
      <text:p text:style-name="Text_20_body">Redémarrez la machine, retirer la clé et redémarrez normalement.</text:p>
      <text:h text:style-name="Heading_20_3" text:outline-level="3"><text:bookmark-start text:name="__RefHeading___modification_du_fichier_etc_fstab_11"/><text:bookmark-start text:name="modification_du_fichier_etc_fstab1"/>Modification du fichier /etc/fstab<text:bookmark-end text:name="__RefHeading___modification_du_fichier_etc_fstab_11"/><text:bookmark-end text:name="modification_du_fichier_etc_fstab1"/></text:h>
      <text:p text:style-name="Text_20_body">Ouvrez l'utilitaire Disques :<draw:frame draw:style-name="mediacenter" draw:name="20" text:anchor-type="paragraph" draw:z-index="20" svg:width="15.875cm" svg:height="11.996126340882cm"><draw:image xlink:href="Pictures/77691deed25834fdb74f54c1c8c72125.png" xlink:type="simple" xlink:show="embed" xlink:actuate="onLoad"/></draw:frame>Cliquez sur la nouvelle partition (<text:span text:style-name="Strong_20_Emphasis">/dev/sda2</text:span>).</text:p>
      <text:p text:style-name="Text_20_body">Cliquez sur les engrenages et sélectionnez <text:span text:style-name="Strong_20_Emphasis">Modifier les options de montage ...</text:span> :<draw:frame draw:style-name="mediacenter" draw:name="21" text:anchor-type="paragraph" draw:z-index="21" svg:width="15.875cm" svg:height="11.996126340882cm"><draw:image xlink:href="Pictures/a50dc2172c98518571e3197cbc008431.png" xlink:type="simple" xlink:show="embed" xlink:actuate="onLoad"/></draw:frame>Choisissez :</text:p>
      <text:p text:style-name="Text_20_body">Désactivez les <text:span text:style-name="Strong_20_Emphasis">Réglages par défaut de la session utilisateur</text:span>S'identifier comme : choisir <text:span text:style-name="Strong_20_Emphasis">UUID=...</text:span><text:span text:style-name="Strong_20_Emphasis">defaults</text:span>point de montage : /homeType de système de fichiers : <text:span text:style-name="Strong_20_Emphasis">ext4</text:span>Cliquez sur <text:span text:style-name="Plugin_Keyboard___keyboard">Valider</text:span> et donnez le mot de passe super-utilisateur<draw:frame draw:style-name="mediacenter" draw:name="22" text:anchor-type="paragraph" draw:z-index="22" svg:width="15.875cm" svg:height="11.508168693009cm"><draw:image xlink:href="Pictures/327a5147ade1ea3c7e69e475c92a9970.png" xlink:type="simple" xlink:show="embed" xlink:actuate="onLoad"/></draw:frame></text:p>
      <text:h text:style-name="Heading_20_3" text:outline-level="3"><text:bookmark-start text:name="__RefHeading___demontage_et_neutralisation_de_l_ancien_home_12"/><text:bookmark-start text:name="demontage_et_neutralisation_de_l_ancien_home1"/>Démontage et neutralisation de l'ancien home<text:bookmark-end text:name="__RefHeading___demontage_et_neutralisation_de_l_ancien_home_12"/><text:bookmark-end text:name="demontage_et_neutralisation_de_l_ancien_home1"/></text:h>
      <text:p text:style-name="Text_20_body">Neutralisez l'ancien /home en le renommant en /old.home et recréez immédiatement un home vide :</text:p>
      <text:p text:style-name="Command Line Interface"><text:span text:style-name="PluginODTAutoStyle_span_39">$ </text:span><text:span text:style-name="PluginODTAutoStyle_span_40">sudo mv /home /old.home</text:span><text:line-break/><text:span text:style-name="PluginODTAutoStyle_span_41">$ </text:span><text:span text:style-name="PluginODTAutoStyle_span_42">sudo mkdir /home</text:span></text:p>
      <text:p text:style-name="Text_20_body">Votre ancien /home est maintenant neutralisé (mais récupérable en cas de besoin).</text:p>
      <text:p text:style-name="Text_20_body">éditez avec les droits d'administration le fichier <text:span text:style-name="Strong_20_Emphasis">/etc/fstab</text:span> pour commenter ou supprimer la ligne de l'ancien home :</text:p>
      <text:p text:style-name="Preformatted_20_Text">...<text:line-break/>#UUID=b08fc496-6ef5-4cdc-8029-b0e33a7c2b0c /home ext4 defaults 0 0<text:line-break/>UUID=46d2c2ca-26f1-4e09-b2cb-7f72d217d0ce /home ext4 defaults 0 0</text:p>
      <text:p text:style-name="Text_20_body"><draw:frame draw:style-name="PluginODTAutoStyle_Frame_43_text_frame" draw:name="Frame4" text:anchor-type="paragraph" svg:width="289.134pt" draw:z-index="0" svg:min-height="1cm"><draw:text-box><table:table table:style-name="PluginODTAutoStyle_Table_44"><table:table-column table:style-name="odt_auto_style_table_column_4_1"/><table:table-row><table:table-cell office:value-type="string" table:style-name="PluginODTAutoStyle_TableCell_45"><text:p text:style-name="PluginODTAutoStyle_Paragraph_46">Ne redémarrez pas Ubuntu avant d'avoir recréé le répertoire /home : le système ne se lancerait pas.</text:p><text:p text:style-name="Text_20_body">Ni avant d'avoir modifié /etc/fstab (conflit entre deux home !)</text:p></table:table-cell></table:table-row></table:table></draw:text-box></draw:frame>Le /home vide accueillera le point de montage (il sera reconnu par le système comme un pointage vers votre compte copié sur votre nouvelle partition). Vous avez maintenant un répertoire /mnt/old.home ainsi qu'un répertoire /mnt/home totalement vide, tous deux sur la racine.</text:p>
      <text:h text:style-name="Heading_20_3" text:outline-level="3"><text:bookmark-start text:name="__RefHeading___redemarrage_final_13"/><text:bookmark-start text:name="redemarrage_final"/>Redémarrage final<text:bookmark-end text:name="__RefHeading___redemarrage_final_13"/><text:bookmark-end text:name="redemarrage_final"/></text:h>
      <text:p text:style-name="Text_20_body">Redémarrez la machine.</text:p>
      <text:p text:style-name="Text_20_body">Avec l'utilitaire <text:span text:style-name="Strong_20_Emphasis">Disques</text:span>, vous pouvez vérifier que l'ancienne partition n'est pas montée et que c'est la nouvelle qui est active.</text:p>
      <text:p text:style-name="Text_20_body">Vous pouvez maintenant supprimer l'ancien home.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Frame_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3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4" style:family="table-cell">
      <style:table-cell-properties style:vertical-align="middle" fo:padding="0.3cm" fo:border="none"/>
    </style:style>
    <style:style style:name="PluginODTAutoStyle_Paragraph_15" style:family="paragraph">
      <style:paragraph-properties fo:padding="0.3cm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Frame_2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9" style:family="table-cell">
      <style:table-cell-properties style:vertical-align="middle" fo:padding="0.3cm" fo:border="none"/>
    </style:style>
    <style:style style:name="PluginODTAutoStyle_Paragraph_30" style:family="paragraph">
      <style:paragraph-properties fo:padding="0.3cm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Frame_4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45" style:family="table-cell">
      <style:table-cell-properties style:vertical-align="middle" fo:padding="0.3cm" fo:border="none"/>
    </style:style>
    <style:style style:name="PluginODTAutoStyle_Paragraph_46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30</meta:creation-date>
    <dc:creator>Generated</dc:creator>
    <dc:date>2026-08-24T06::15:30</dc:date>
    <dc:language>en-US</dc:language>
    <meta:editing-cycles>1</meta:editing-cycles>
    <meta:editing-duration>PT0S</meta:editing-duration>
    <dc:title>tutoriel:partitions:deplacer_home:start</dc:title>
  </office:meta>
</office:document-meta>
</file>