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fc5b62aad8e5cb48916f6d2c62bc45.png"/>
  <manifest:file-entry manifest:media-type="image/png" manifest:full-path="Pictures/60d7765d922537c22f5a74edb41ce3b8.png"/>
  <manifest:file-entry manifest:media-type="image/png" manifest:full-path="Pictures/96c97a08ebc3c663516500822e208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f5fc5b62aad8e5cb48916f6d2c62bc45.png" xlink:type="simple" xlink:show="embed" xlink:actuate="onLoad"/></draw:frame>
<draw:frame draw:style-name="mediacenter" draw:name="1" text:anchor-type="paragraph" draw:z-index="1" svg:width="10.583333333333cm" svg:height="3.2189663699308cm"><draw:image xlink:href="Pictures/60d7765d922537c22f5a74edb41ce3b8.png" xlink:type="simple" xlink:show="embed" xlink:actuate="onLoad"/></draw:frame>
<draw:frame draw:style-name="mediacenter" draw:name="2" text:anchor-type="paragraph" draw:z-index="2" svg:width="10.583333333333cm" svg:height="1.2677209510991cm"><draw:image xlink:href="Pictures/96c97a08ebc3c663516500822e208d63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r l'image iso 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pérer la clé</text:span><text:span text:style-name="Strong_20_Emphasis">Avec l'utilitaire de disque</text:span> (dans Système/administration) :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créer le mbr et synchroniser pour écrire sur la clé :</text:p>
      <text:p text:style-name="Command Line Interface"><text:span text:style-name="PluginODTAutoStyle_span_1">...@...:~$ </text:span><text:span text:style-name="PluginODTAutoStyle_span_2">sudo dd if=/usr/lib/syslinux/mbr.bin of=/dev/sdx</text:span><text:line-break/><text:span text:style-name="PluginODTAutoStyle_span_3">...@...:~$ </text:span><text:span text:style-name="PluginODTAutoStyle_span_4">sync</text:span></text:p>
      <text:p text:style-name="Text_20_body">remplacer /dev/sdx par la valeur vue plus haut<text:span text:style-name="Strong_20_Emphasis">Copier les fichiers du cdrom</text:span>Monter l'image iso sur un répertoire à créer :</text:p>
      <text:p text:style-name="Command Line Interface"><text:span text:style-name="PluginODTAutoStyle_span_5">...@...:~$ </text:span><text:span text:style-name="PluginODTAutoStyle_span_6">sudo mkdir /mnt/iso</text:span><text:line-break/><text:span text:style-name="PluginODTAutoStyle_span_7">...@...:~$ </text:span><text:span text:style-name="PluginODTAutoStyle_span_8">sudo mount -o loop -t iso9660 /media/Disque/systemrescuecd-x86-1.6.0.iso /mnt/iso</text:span></text:p>
      <text:p text:style-name="Text_20_body">remplacer par l'emplacement de l'image isoCopier les fichiers :</text:p>
      <text:p text:style-name="Command Line Interface"><text:span text:style-name="PluginODTAutoStyle_span_9">...@...:~$ </text:span><text:span text:style-name="PluginODTAutoStyle_span_10">cp -r /mnt/iso/* /media/SYSRESCCD/</text:span><text:line-break/><text:span text:style-name="PluginODTAutoStyle_span_11">...@...:~$ </text:span><text:span text:style-name="PluginODTAutoStyle_span_12">rm -rf /media/SYSRESCCD/syslinux</text:span><text:line-break/><text:span text:style-name="PluginODTAutoStyle_span_13">...@...:~$ </text:span><text:span text:style-name="PluginODTAutoStyle_span_14">mv /media/SYSRESCCD/isolinux/isolinux.cfg /media/SYSRESCCD/isolinux/syslinux.cfg</text:span><text:line-break/><text:span text:style-name="PluginODTAutoStyle_span_15">...@...:~$ </text:span><text:span text:style-name="PluginODTAutoStyle_span_16">mv /media/SYSRESCCD/isolinux/ /media/SYSRESCCD/syslinux</text:span></text:p>
      <text:p text:style-name="Text_20_body"><text:span text:style-name="Strong_20_Emphasis">Rendre la clé amorçable</text:span> :</text:p>
      <text:p text:style-name="Command Line Interface"><text:span text:style-name="PluginODTAutoStyle_span_17">...@...:~$ </text:span><text:span text:style-name="PluginODTAutoStyle_span_18">umount /media/SYSRESCCD</text:span><text:line-break/><text:span text:style-name="PluginODTAutoStyle_span_19">...@...:~$ </text:span><text:span text:style-name="PluginODTAutoStyle_span_20">sudo syslinux /dev/sdx1</text:span><text:line-break/><text:span text:style-name="PluginODTAutoStyle_span_21">...@...:~$ </text:span><text:span text:style-name="PluginODTAutoStyle_span_22">sync</text:span></text:p>
      <text:p text:style-name="Text_20_body">mettre la bonne référence /dev/dev/sdx1, sans oublier le numéro de partition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52</meta:creation-date>
    <dc:creator>Generated</dc:creator>
    <dc:date>2026-08-24T06::10:52</dc:date>
    <dc:language>en-US</dc:language>
    <meta:editing-cycles>1</meta:editing-cycles>
    <meta:editing-duration>PT0S</meta:editing-duration>
    <dc:title>tutoriel:os:windows:systemrescuecd:start</dc:title>
  </office:meta>
</office:document-meta>
</file>