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d5e57c67a0fc1967cc5753bf99485cc.png"/>
  <manifest:file-entry manifest:media-type="image/png" manifest:full-path="Pictures/f1eac709459c452159855b633dec5c38.png"/>
  <manifest:file-entry manifest:media-type="image/png" manifest:full-path="Pictures/30932a16f1fa7bd0840424bb3a44ad53.png"/>
  <manifest:file-entry manifest:media-type="image/png" manifest:full-path="Pictures/c049711332d30a2061b55b3c8d622235.png"/>
  <manifest:file-entry manifest:media-type="image/png" manifest:full-path="Pictures/8c59df40eadbc92a585ad0748b728be7.png"/>
  <manifest:file-entry manifest:media-type="image/png" manifest:full-path="Pictures/d5dd62d5a480306c404593052c02013d.png"/>
  <manifest:file-entry manifest:media-type="image/png" manifest:full-path="Pictures/01bce2b8d721066f4d203e5757c0b6d4.png"/>
  <manifest:file-entry manifest:media-type="image/png" manifest:full-path="Pictures/adddcbd09bbc339dfb363e962e92f2aa.png"/>
  <manifest:file-entry manifest:media-type="image/png" manifest:full-path="Pictures/26a0a97b5c2aa1dd8a18241051655f83.png"/>
  <manifest:file-entry manifest:media-type="image/png" manifest:full-path="Pictures/96cd39b7fc67923bad5e5ea71b35febe.png"/>
  <manifest:file-entry manifest:media-type="image/png" manifest:full-path="Pictures/3a6347558cc3615abc1518f11e680986.png"/>
  <manifest:file-entry manifest:media-type="image/png" manifest:full-path="Pictures/c7bf78d3c924f9509dcefeb9ceb87ad1.png"/>
  <manifest:file-entry manifest:media-type="image/png" manifest:full-path="Pictures/1a4b9bfc39affc85c6fdaa51cd808bdc.png"/>
  <manifest:file-entry manifest:media-type="image/png" manifest:full-path="Pictures/643c010ff94467f964e3ad0386411167.png"/>
  <manifest:file-entry manifest:media-type="image/png" manifest:full-path="Pictures/6aca83d3977512a0a4f46ef5ec289046.png"/>
  <manifest:file-entry manifest:media-type="image/png" manifest:full-path="Pictures/c76292654159a1bf2d307dc82c4121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il_local2email:start"/><text:bookmark-start text:name="__RefHeading___deporter_le_mail_local_sur_une_adresse_electronique_1"/><text:bookmark-start text:name="deporter_le_mail_local_sur_une_adresse_electronique"/>Déporter le mail local sur une adresse électronique<text:bookmark-end text:name="__RefHeading___deporter_le_mail_local_sur_une_adresse_electronique_1"/><text:bookmark-end text:name="deporter_le_mail_local_sur_une_adresse_electron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i vous avez du mal à en envoyer des mails avec <text:span text:style-name="Strong_20_Emphasis">sendmail</text:span>, commencez par vérifier les fichiers de mail :</text:p>
      <text:p text:style-name="Command Line Interface"><text:span text:style-name="PluginODTAutoStyle_span_1">...@...:~ $ </text:span><text:span text:style-name="PluginODTAutoStyle_span_2">mail</text:span></text:p>
      <text:p text:style-name="Text_20_body">pour lire les messages d'erreur.</text:p>
      <text:p text:style-name="Text_20_body">Si vous avez les messages :</text:p>
      <text:p text:style-name="Command Line Interface"><text:span text:style-name="PluginODTAutoStyle_span_3">...@...:~ $ </text:span><text:span text:style-name="PluginODTAutoStyle_span_4">Sendmail/Exim error "Mailing to remote domains not supported"</text:span></text:p>
      <text:p text:style-name="Text_20_body"><text:span text:style-name="Strong_20_Emphasis">Exim</text:span> est configuré par défaut pour n'envoyer que le courrier local. Vous devez autoriser <text:span text:style-name="Strong_20_Emphasis">Exim</text:span> à envoyer un email à d'autres serveurs :</text:p>
      <text:p text:style-name="Command Line Interface"><text:span text:style-name="PluginODTAutoStyle_span_5">...@...:~ $ </text:span><text:span text:style-name="PluginODTAutoStyle_span_6">sudo dpkg-reconfigure exim4-config</text:span></text:p>
      <text:p text:style-name="Text_20_body">Après un écran informatif, choisissez <text:span text:style-name="Strong_20_Emphasis">Distribution directe par SMTP (site Internet)</text:span> :<draw:frame draw:style-name="mediacenter" draw:name="0" text:anchor-type="paragraph" draw:z-index="0" svg:width="10.583333333333cm" svg:height="7.451194184839cm"><draw:image xlink:href="Pictures/0d5e57c67a0fc1967cc5753bf99485cc.png" xlink:type="simple" xlink:show="embed" xlink:actuate="onLoad"/></draw:frame>
<draw:frame draw:style-name="mediacenter" draw:name="1" text:anchor-type="paragraph" draw:z-index="1" svg:width="10.583333333333cm" svg:height="7.451194184839cm"><draw:image xlink:href="Pictures/f1eac709459c452159855b633dec5c38.png" xlink:type="simple" xlink:show="embed" xlink:actuate="onLoad"/></draw:frame>puis choisissez une configuration minimale pour le reste.</text:p>
      <text:p text:style-name="Text_20_body">Autre essai :
<draw:frame draw:style-name="mediacenter" draw:name="2" text:anchor-type="paragraph" draw:z-index="2" svg:width="10.583333333333cm" svg:height="7.4506666666667cm"><draw:image xlink:href="Pictures/30932a16f1fa7bd0840424bb3a44ad53.png" xlink:type="simple" xlink:show="embed" xlink:actuate="onLoad"/></draw:frame></text:p>
      <text:p text:style-name="Text_20_body"><draw:frame draw:style-name="mediacenter" draw:name="3" text:anchor-type="paragraph" draw:z-index="3" svg:width="10.583333333333cm" svg:height="7.451194184839cm"><draw:image xlink:href="Pictures/c049711332d30a2061b55b3c8d622235.png" xlink:type="simple" xlink:show="embed" xlink:actuate="onLoad"/></draw:frame></text:p>
      <text:p text:style-name="Text_20_body"><draw:frame draw:style-name="mediacenter" draw:name="4" text:anchor-type="paragraph" draw:z-index="4" svg:width="10.583333333333cm" svg:height="7.451194184839cm"><draw:image xlink:href="Pictures/8c59df40eadbc92a585ad0748b728be7.png" xlink:type="simple" xlink:show="embed" xlink:actuate="onLoad"/></draw:frame></text:p>
      <text:p text:style-name="Text_20_body"><draw:frame draw:style-name="mediacenter" draw:name="5" text:anchor-type="paragraph" draw:z-index="5" svg:width="10.583333333333cm" svg:height="7.451194184839cm"><draw:image xlink:href="Pictures/d5dd62d5a480306c404593052c02013d.png" xlink:type="simple" xlink:show="embed" xlink:actuate="onLoad"/></draw:frame></text:p>
      <text:p text:style-name="Text_20_body"><draw:frame draw:style-name="mediacenter" draw:name="6" text:anchor-type="paragraph" draw:z-index="6" svg:width="10.583333333333cm" svg:height="7.451194184839cm"><draw:image xlink:href="Pictures/01bce2b8d721066f4d203e5757c0b6d4.png" xlink:type="simple" xlink:show="embed" xlink:actuate="onLoad"/></draw:frame></text:p>
      <text:p text:style-name="Text_20_body"><draw:frame draw:style-name="mediacenter" draw:name="7" text:anchor-type="paragraph" draw:z-index="7" svg:width="10.583333333333cm" svg:height="7.451194184839cm"><draw:image xlink:href="Pictures/adddcbd09bbc339dfb363e962e92f2aa.png" xlink:type="simple" xlink:show="embed" xlink:actuate="onLoad"/></draw:frame></text:p>
      <text:p text:style-name="Text_20_body"><draw:frame draw:style-name="mediacenter" draw:name="8" text:anchor-type="paragraph" draw:z-index="8" svg:width="10.583333333333cm" svg:height="7.451194184839cm"><draw:image xlink:href="Pictures/26a0a97b5c2aa1dd8a18241051655f83.png" xlink:type="simple" xlink:show="embed" xlink:actuate="onLoad"/></draw:frame></text:p>
      <text:p text:style-name="Text_20_body"><draw:frame draw:style-name="mediacenter" draw:name="9" text:anchor-type="paragraph" draw:z-index="9" svg:width="10.583333333333cm" svg:height="7.451194184839cm"><draw:image xlink:href="Pictures/96cd39b7fc67923bad5e5ea71b35febe.png" xlink:type="simple" xlink:show="embed" xlink:actuate="onLoad"/></draw:frame></text:p>
      <text:p text:style-name="Text_20_body"><draw:frame draw:style-name="mediacenter" draw:name="10" text:anchor-type="paragraph" draw:z-index="10" svg:width="10.583333333333cm" svg:height="7.451194184839cm"><draw:image xlink:href="Pictures/3a6347558cc3615abc1518f11e680986.png" xlink:type="simple" xlink:show="embed" xlink:actuate="onLoad"/></draw:frame></text:p>
      <text:p text:style-name="Text_20_body"><draw:frame draw:style-name="mediacenter" draw:name="11" text:anchor-type="paragraph" draw:z-index="11" svg:width="10.583333333333cm" svg:height="7.451194184839cm"><draw:image xlink:href="Pictures/c7bf78d3c924f9509dcefeb9ceb87ad1.png" xlink:type="simple" xlink:show="embed" xlink:actuate="onLoad"/></draw:frame></text:p>
      <text:p text:style-name="Text_20_body"><draw:frame draw:style-name="mediacenter" draw:name="12" text:anchor-type="paragraph" draw:z-index="12" svg:width="10.583333333333cm" svg:height="7.451194184839cm"><draw:image xlink:href="Pictures/1a4b9bfc39affc85c6fdaa51cd808bdc.png" xlink:type="simple" xlink:show="embed" xlink:actuate="onLoad"/></draw:frame></text:p>
      <text:p text:style-name="Text_20_body"><draw:frame draw:style-name="mediacenter" draw:name="13" text:anchor-type="paragraph" draw:z-index="13" svg:width="10.583333333333cm" svg:height="7.451194184839cm"><draw:image xlink:href="Pictures/643c010ff94467f964e3ad0386411167.png" xlink:type="simple" xlink:show="embed" xlink:actuate="onLoad"/></draw:frame></text:p>
      <text:p text:style-name="Text_20_body"><draw:frame draw:style-name="mediacenter" draw:name="14" text:anchor-type="paragraph" draw:z-index="14" svg:width="10.583333333333cm" svg:height="7.451194184839cm"><draw:image xlink:href="Pictures/6aca83d3977512a0a4f46ef5ec289046.png" xlink:type="simple" xlink:show="embed" xlink:actuate="onLoad"/></draw:frame></text:p>
      <text:p text:style-name="Text_20_body"><draw:frame draw:style-name="mediacenter" draw:name="15" text:anchor-type="paragraph" draw:z-index="15" svg:width="10.583333333333cm" svg:height="7.451194184839cm"><draw:image xlink:href="Pictures/c76292654159a1bf2d307dc82c41216f.png" xlink:type="simple" xlink:show="embed" xlink:actuate="onLoad"/></draw:frame></text:p>
      <text:p text:style-name="Text_20_body">Les questions sont assez explicites, voici une liste : <text:a xlink:type="simple" xlink:href="http://pkg-exim4.alioth.debian.org/README/README.Debian.html#id280581" text:style-name="Internet_20_link" text:visited-style-name="Visited_20_Internet_20_Link">http://pkg-exim4.alioth.debian.org/README/README.Debian.html#id280581</text:a></text:p>
      <text:p text:style-name="Text_20_body">Souvenez-vous de ne pas autoriser le relais du courrier électronique.</text:p>
      <text:p text:style-name="Text_20_body">Il serait également judicieux de sauvegarder d'abord le fichier <text:span text:style-name="Strong_20_Emphasis">/etc/exim</text:span> pour toujours pouvoir restaurer vos paramètres actuels, ou mieuxune encore installer une version de contrôle avec Git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04</meta:creation-date>
    <dc:creator>Generated</dc:creator>
    <dc:date>2026-08-24T05::25:04</dc:date>
    <dc:language>en-US</dc:language>
    <meta:editing-cycles>1</meta:editing-cycles>
    <meta:editing-duration>PT0S</meta:editing-duration>
    <dc:title>tutoriel:os:ubuntu:mail_local2email:start</dc:title>
  </office:meta>
</office:document-meta>
</file>