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c6cf59a686130d48fae7fff8969a9.png"/>
  <manifest:file-entry manifest:media-type="image/png" manifest:full-path="Pictures/dcb78d6c53d32164e1d9992b4a82b2d8.png"/>
  <manifest:file-entry manifest:media-type="image/png" manifest:full-path="Pictures/62b71c7f85904b8343f7b73354aeb5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ignature:start"/><text:bookmark-start text:name="__RefHeading___ajouter_une_signature_a_ses_messages_1"/><text:bookmark-start text:name="ajouter_une_signature_a_ses_messages"/>Ajouter une signature à ses messages<text:bookmark-end text:name="__RefHeading___ajouter_une_signature_a_ses_messages_1"/><text:bookmark-end text:name="ajouter_une_signature_a_ses_message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es signatures sont créées dans les Paramètres des comptes de Thunderbird.</text:p>
      <text:p text:style-name="Text_20_body">Cliquez sur <text:span text:style-name="Strong_20_Emphasis">Edition</text:span> -&gt; <text:span text:style-name="Strong_20_Emphasis">Paramètres des comptes</text:span> :</text:p>
      <text:p text:style-name="Text_20_body">Dans le panneau de gauche, sélectionnez le compte pour lequel vous voulez définir votre signature (si vous avez plusieurs comptes, vous devez définir séparément chaque signature)tapez le texte que vous désirez dans le champ <text:span text:style-name="Strong_20_Emphasis">Texte de signature</text:span>. Par exemple, la définition suivante <draw:frame draw:style-name="mediacenter" draw:name="0" text:anchor-type="paragraph" draw:z-index="0" svg:width="12.408958333333cm" svg:height="3.3072916666667cm"><draw:image xlink:href="Pictures/e10c6cf59a686130d48fae7fff8969a9.png" xlink:type="simple" xlink:show="embed" xlink:actuate="onLoad"/></draw:frame> affichera ce résultat dans vos messages :<draw:frame draw:style-name="mediacenter" draw:name="1" text:anchor-type="paragraph" draw:z-index="1" svg:width="9.36625cm" style:rel-width="100%" svg:height="5.2122916666667cm" style:rel-height="scale"><draw:image xlink:href="Pictures/dcb78d6c53d32164e1d9992b4a82b2d8.png" xlink:type="simple" xlink:show="embed" xlink:actuate="onLoad"/></draw:frame>Vous pouvez rédiger en langage HTML en cochant cette caseVous pouvez gérer de multiples identités avec ce bouton<draw:frame draw:style-name="mediacenter" draw:name="2" text:anchor-type="paragraph" draw:z-index="2" svg:width="15.875cm" svg:height="11.728313840156cm"><draw:image xlink:href="Pictures/62b71c7f85904b8343f7b73354aeb5b9.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0::54:37</meta:creation-date>
    <dc:creator>Generated</dc:creator>
    <dc:date>2026-08-24T00::54:37</dc:date>
    <dc:language>en-US</dc:language>
    <meta:editing-cycles>1</meta:editing-cycles>
    <meta:editing-duration>PT0S</meta:editing-duration>
    <dc:title>tutoriel:internet:thunderbird:signature:start</dc:title>
  </office:meta>
</office:document-meta>
</file>