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af43b92a2542b0bf8e06db5db786c7.png"/>
  <manifest:file-entry manifest:media-type="image/png" manifest:full-path="Pictures/85a1817739eee391d98b17d55b9d0820.png"/>
  <manifest:file-entry manifest:media-type="image/png" manifest:full-path="Pictures/a120282aa0b46ecf35630eea2c12b643.png"/>
  <manifest:file-entry manifest:media-type="image/png" manifest:full-path="Pictures/9405550c3fd0bcdb1a0a44e91123f167.png"/>
  <manifest:file-entry manifest:media-type="image/png" manifest:full-path="Pictures/e4ca851c8c9958df69e95f06f05d23d8.png"/>
  <manifest:file-entry manifest:media-type="image/png" manifest:full-path="Pictures/9d53d67ce9dc0d2b88e9093c4d3f6e7c.png"/>
  <manifest:file-entry manifest:media-type="image/png" manifest:full-path="Pictures/bd19c5ad9220df26ad8890135343b9d0.png"/>
  <manifest:file-entry manifest:media-type="image/png" manifest:full-path="Pictures/2e1c52cdeb23df8d5ea50a94738e9582.png"/>
  <manifest:file-entry manifest:media-type="image/png" manifest:full-path="Pictures/3bd3438e4f19c57c1717ab948d326e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gmail:start"/><text:bookmark-start text:name="__RefHeading___thunderbirdcreer_et_configurer_un_compte_gmail_1"/><text:bookmark-start text:name="thunderbirdcreer_et_configurer_un_compte_gmail"/>Thunderbird : créer et configurer un compte Gmail<text:bookmark-end text:name="__RefHeading___thunderbirdcreer_et_configurer_un_compte_gmail_1"/><text:bookmark-end text:name="thunderbirdcreer_et_configurer_un_compte_gmail"/></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ancez Thunderbird.</text:p>
      <text:p text:style-name="Text_20_body">Si c’est la première fois,</text:p>
      <text:p text:style-name="Text_20_body">l'assistant permet l’ajout d’un compte de messagerie.cliquez sur <text:span text:style-name="Plugin_Keyboard___keyboard">Passer cette étape et utiliser mon adresse existante</text:span>.<draw:a xlink:type="simple" xlink:href="https://www.numetopia.fr/wp-content/uploads/2018/02/thunderbird-avec-gmail-ecran-bienvenue-300x204.png"><draw:frame draw:style-name="mediacenter" draw:name="0" text:anchor-type="paragraph" draw:z-index="0" svg:width="10.583333333333cm" svg:height="10.583333333333cm"><draw:image xlink:href="https://www.numetopia.fr/wp-content/uploads/2018/02/thunderbird-avec-gmail-ecran-bienvenue-300x204.png" xlink:type="simple" xlink:show="embed" xlink:actuate="onLoad"/></draw:frame></draw:a>Sinon,</text:p>
      <text:p text:style-name="Text_20_body">allez dans le menu <text:span text:style-name="Strong_20_Emphasis">Préférences &gt; Paramètres des comptes</text:span> :<draw:frame draw:style-name="media" draw:name="1" text:anchor-type="as-char" draw:z-index="1" svg:width="9.128125cm" style:rel-width="100%" svg:height="15.848541666667cm" style:rel-height="scale"><draw:image xlink:href="Pictures/5aaf43b92a2542b0bf8e06db5db786c7.png" xlink:type="simple" xlink:show="embed" xlink:actuate="onLoad"/></draw:frame><draw:frame draw:style-name="media" draw:name="2" text:anchor-type="as-char" draw:z-index="2" svg:width="9.1016666666667cm" style:rel-width="100%" svg:height="10.556875cm" style:rel-height="scale"><draw:image xlink:href="Pictures/85a1817739eee391d98b17d55b9d0820.png" xlink:type="simple" xlink:show="embed" xlink:actuate="onLoad"/></draw:frame></text:p>
      <text:p text:style-name="Text_20_body">cliquez sur <text:span text:style-name="Strong_20_Emphasis">Gestion des comptes</text:span> (en bas à gauche) et <text:span text:style-name="Strong_20_Emphasis">Ajouter un compte de messagerie…</text:span><draw:frame draw:style-name="mediacenter" draw:name="3" text:anchor-type="paragraph" draw:z-index="3" svg:width="10.583333333333cm" svg:height="9.7485156912638cm"><draw:image xlink:href="Pictures/a120282aa0b46ecf35630eea2c12b643.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Remplissez :Nom complet (nom affiché lorsque vos destinataires recevront un mail de votre part)Adresse électroniqueMot de passe<draw:frame draw:style-name="mediacenter" draw:name="4" text:anchor-type="paragraph" draw:z-index="4" svg:width="10.583333333333cm" svg:height="7.2284328739153cm"><draw:image xlink:href="Pictures/9405550c3fd0bcdb1a0a44e91123f167.png" xlink:type="simple" xlink:show="embed" xlink:actuate="onLoad"/></draw:frame></text:p>
      <text:p text:style-name="Text_20_body">Cliquez sur <text:span text:style-name="Plugin_Keyboard___keyboard">Continuer</text:span>. Thunderbird renseigne automatiquement les paramètres serveur (IMAP et SMTP) pour accéder à votre compte Gmail.<draw:frame draw:style-name="mediacenter" draw:name="5" text:anchor-type="paragraph" draw:z-index="5" svg:width="10.583333333333cm" svg:height="7.2284328739153cm"><draw:image xlink:href="Pictures/e4ca851c8c9958df69e95f06f05d23d8.png" xlink:type="simple" xlink:show="embed" xlink:actuate="onLoad"/></draw:frame></text:p>
      <text:p text:style-name="Text_20_body">Cliquez sur <text:span text:style-name="Plugin_Keyboard___keyboard">Terminé</text:span>.Pour des raisons de sécurité, Google n’autorise une application à se connecter à ses services que si vous l’autorisez dans les paramètres de votre compte.</text:p>
      <text:p text:style-name="Text_20_body">C’est pourquoi Thunderbird se connecte à Google pour que vous l’autorisez à accéder au service Gmail :
<draw:a xlink:type="simple" xlink:href="https://www.numetopia.fr/wp-content/uploads/2018/02/thunderbird-avec-gmail-creation-dun-compte-courrier-3-300x282.png"><draw:frame draw:style-name="mediacenter" draw:name="6" text:anchor-type="paragraph" draw:z-index="6" svg:width="10.583333333333cm" svg:height="10.583333333333cm"><draw:image xlink:href="https://www.numetopia.fr/wp-content/uploads/2018/02/thunderbird-avec-gmail-creation-dun-compte-courrier-3-300x282.png" xlink:type="simple" xlink:show="embed" xlink:actuate="onLoad"/></draw:frame></draw:a></text:p>
      <text:p text:style-name="Text_20_body">Dans la fenêtre <text:span text:style-name="Strong_20_Emphasis">Connexion / Accéder à l'application Mozilla Thunderbird email</text:span>, renseignez votre adresse Gmail puis <text:span text:style-name="Plugin_Keyboard___keyboard">Suivant</text:span>, saisissez votre mot de passe  puis <text:span text:style-name="Plugin_Keyboard___keyboard">Suivant</text:span>,enfin, cliquez sur <text:span text:style-name="Plugin_Keyboard___keyboard">AUTORISER</text:span>Terminez en cliquant sur <text:span text:style-name="Plugin_Keyboard___keyboard">OK</text:span> dans la fenêtre <text:span text:style-name="Strong_20_Emphasis">Paramètres des comptes et de groupes</text:span>.</text:p>
      <text:p text:style-name="Text_20_body">L’accès à votre compte Gmail est maintenant configuré.</text:p>
      <text:p text:style-name="Text_20_body">Si vous cliquez sur Courrier entrant, l’arborescence des dossiers apparaît et Thunderbird commence la synchronisation des messages.</text:p>
      <text:p text:style-name="Text_20_body">Cela peut prendre du temps si vous avez beaucoup de messages à télécharger.</text:p>
      <text:p text:style-name="Text_20_body">Si vous avez plusieurs comptes Gmail, vous pouvez les ajouter de la même manière.</text:p>
      <text:h text:style-name="Heading_20_3" text:outline-level="3"><text:bookmark-start text:name="__RefHeading___bien_parametrer_les_dossiers_imap_de_gmail_dans_thunderbird_5"/><text:bookmark-start text:name="bien_parametrer_les_dossiers_imap_de_gmail_dans_thunderbird"/>Bien paramétrer les dossiers IMAP de Gmail dans Thunderbird<text:bookmark-end text:name="__RefHeading___bien_parametrer_les_dossiers_imap_de_gmail_dans_thunderbird_5"/><text:bookmark-end text:name="bien_parametrer_les_dossiers_imap_de_gmail_dans_thunderbird"/></text:h>
      <text:p text:style-name="Text_20_body">Vous avez paramétré un compte Gmail en IMAP dans Thunderbird ?</text:p>
      <text:p text:style-name="Text_20_body">Pour vous éviter que la synchronisation des dossiers Messages envoyés, Corbeille, Spam ou Brouillons ne s’effectue n’importe comment, vous devez procéder à quelques petits réglages supplémentaires.</text:p>
      <text:p text:style-name="Text_20_body">Ouvrez le menu <text:span text:style-name="Strong_20_Emphasis">Outils -&gt; Paramètres des comptes…</text:span>. Vous pouvez aussi dans les dernières versions du logiciel, cliquer sur l’icône Menu en haut à droite et sélectionner <text:span text:style-name="Strong_20_Emphasis">Options et Paramètres des comptes…</text:span></text:p>
      <text:h text:style-name="Heading_20_4" text:outline-level="4"><text:bookmark-start text:name="__RefHeading___utiliser_la_corbeille_de_gmail_6"/><text:bookmark-start text:name="utiliser_la_corbeille_de_gmail"/>Utiliser la corbeille de Gmail<text:bookmark-end text:name="__RefHeading___utiliser_la_corbeille_de_gmail_6"/><text:bookmark-end text:name="utiliser_la_corbeille_de_gmail"/></text:h>
      <text:p text:style-name="Text_20_body">Dans la section <text:span text:style-name="Strong_20_Emphasis">Paramètres serveur du compte</text:span>, ligne <text:span text:style-name="Strong_20_Emphasis">Lorsque je supprime un message</text:span>, sélectionnez l’option <text:span text:style-name="Strong_20_Emphasis">le mettre dans ce dossier</text:span>. </text:p>
      <text:p text:style-name="Text_20_body">À l’aide de la liste déroulante,  sélectionnez Corbeille dans le dossier [Gmail].
<draw:frame draw:style-name="mediacenter" draw:name="Suppression du message Legend" text:anchor-type="paragraph" draw:z-index="0" svg:width="10.583333333333cm"><draw:text-box><text:p text:style-name="legendcenter"><draw:frame draw:style-name="mediacenter" draw:name="Suppression du message" text:anchor-type="paragraph" draw:z-index="7" svg:width="10.583333333333cm" svg:height="6.1647916666667cm"><draw:image xlink:href="Pictures/9d53d67ce9dc0d2b88e9093c4d3f6e7c.png" xlink:type="simple" xlink:show="embed" xlink:actuate="onLoad"/></draw:frame>Suppression du message</text:p></draw:text-box></draw:frame></text:p>
      <text:p text:style-name="Text_20_body">Tous les messages supprimés depuis Thunderbird seront transférés dans le dossier Corbeille de Gmail.</text:p>
      <text:h text:style-name="Heading_20_4" text:outline-level="4"><text:bookmark-start text:name="__RefHeading___parametrer_les_messages_envoyes_tous_les_messages_et_brouillons_7"/><text:bookmark-start text:name="parametrer_les_messages_envoyes_tous_les_messages_et_brouillons"/>Paramétrer les Messages envoyés, Tous les messages et Brouillons<text:bookmark-end text:name="__RefHeading___parametrer_les_messages_envoyes_tous_les_messages_et_brouillons_7"/><text:bookmark-end text:name="parametrer_les_messages_envoyes_tous_les_messages_et_brouillons"/></text:h>
      <text:p text:style-name="Text_20_body">Affichez ensuite la section <text:span text:style-name="Strong_20_Emphasis">Copies et dossiers</text:span>.</text:p>
      <text:p text:style-name="Text_20_body">Décochez l’option <text:span text:style-name="Strong_20_Emphasis">Placer une copie dans</text:span>. Le serveur SMTP de Gmail se chargeant de copier automatiquement les e-mails sortants dans le dossier Messages envoyés, cette option est inutile.
<draw:frame draw:style-name="mediacenter" draw:name="8" text:anchor-type="paragraph" draw:z-index="8" svg:width="10.583333333333cm" svg:height="4.9477083333333cm"><draw:image xlink:href="Pictures/bd19c5ad9220df26ad8890135343b9d0.png" xlink:type="simple" xlink:show="embed" xlink:actuate="onLoad"/></draw:frame></text:p>
      <text:p text:style-name="Text_20_body">Laissez cochée l’option <text:span text:style-name="Strong_20_Emphasis">Conserver les archives des messages</text:span> puis sélectionnez l’option <text:span text:style-name="Strong_20_Emphasis">Autre</text:span>. A l’aide de la liste déroulante, allez sélectionner Tous les messages dans le dossier [Gmail].
<draw:frame draw:style-name="mediacenter" draw:name="9" text:anchor-type="paragraph" draw:z-index="9" svg:width="10.583333333333cm" svg:height="4.2597916666667cm"><draw:image xlink:href="Pictures/2e1c52cdeb23df8d5ea50a94738e9582.png" xlink:type="simple" xlink:show="embed" xlink:actuate="onLoad"/></draw:frame></text:p>
      <text:p text:style-name="Text_20_body">Pour les <text:span text:style-name="Strong_20_Emphasis">brouillons</text:span>, nous vous conseillons d’opter un stockage local. Si vous enregistrez les brouillons sur le serveur, vous risquez en effet de créer sans vous rendre compte de nombreux brouillons inutiles. Sélectionnez donc l’option <text:span text:style-name="Strong_20_Emphasis">Dossier « Brouillons » de</text:span> : et dans la liste déroulante, choisissez <text:span text:style-name="Strong_20_Emphasis">Dossiers locaux</text:span>.</text:p>
      <text:p text:style-name="Text_20_body">En ce qui concerne les <text:span text:style-name="Strong_20_Emphasis">modèles</text:span>, choisissez par défaut l’option Dossiers <text:span text:style-name="Strong_20_Emphasis">« Modèles » de : Dossiers locaux</text:span>.</text:p>
      <text:h text:style-name="Heading_20_4" text:outline-level="4"><text:bookmark-start text:name="__RefHeading___utiliser_le_dossier_spam_de_gmail_8"/><text:bookmark-start text:name="utiliser_le_dossier_spam_de_gmail"/>Utiliser le dossier Spam de Gmail<text:bookmark-end text:name="__RefHeading___utiliser_le_dossier_spam_de_gmail_8"/><text:bookmark-end text:name="utiliser_le_dossier_spam_de_gmail"/></text:h>
      <text:p text:style-name="Text_20_body">Affichez enfin la section <text:span text:style-name="Strong_20_Emphasis">Paramètres des indésirables</text:span>. Laissez cochée l’option Activer les contrôles adaptatifs de courriels indésirables pour ce compte.</text:p>
      <text:p text:style-name="Text_20_body">Cochez ensuite l’option <text:span text:style-name="Strong_20_Emphasis">Déplacer les nouveaux courriels indésirables vers</text:span> puis sélectionnez l’option <text:span text:style-name="Strong_20_Emphasis">Autre</text:span> et choisissez le dossier <text:span text:style-name="Strong_20_Emphasis">Spam sur [Gmail]</text:span>.</text:p>
      <text:p text:style-name="Text_20_body"><draw:frame draw:style-name="mediacenter" draw:name="10" text:anchor-type="paragraph" draw:z-index="10" svg:width="10.583333333333cm" svg:height="8.9958333333333cm"><draw:image xlink:href="Pictures/3bd3438e4f19c57c1717ab948d326eb3.png" xlink:type="simple" xlink:show="embed" xlink:actuate="onLoad"/></draw:frame></text:p>
      <text:p text:style-name="Text_20_body">Quand vous avez terminé, fermez la fenêtre des comptes en cliquant sur OK.</text:p>
      <text:h text:style-name="Heading_20_2" text:outline-level="2"><text:bookmark-start text:name="__RefHeading___conclusion_9"/><text:bookmark-start text:name="conclusion"/>Conclusion<text:bookmark-end text:name="__RefHeading___conclusion_9"/><text:bookmark-end text:name="conclusion"/></text:h>
      <text:p text:style-name="Text_20_body">Vous venez de configurer Thunderbird avec Gmail.</text:p>
      <text:p text:style-name="Text_20_body">Si vous avez plusieurs comptes Gmail, vous pouvez les ajouter de la même manière.</text:p>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www.numetopia.fr/comment-configurer-thunderbird-avec-gmail/" text:style-name="Internet_20_link" text:visited-style-name="Visited_20_Internet_20_Link">https://www.numetopia.fr/comment-configurer-thunderbird-avec-gmail/</text:a></text:p>
      <text:p text:style-name="Horizontal_20_Line"/>
      <text:p text:style-name="Text_20_body"><text:span text:style-name="Emphasis">Basé sur &lt;&lt; <text:a xlink:type="simple" xlink:href="https://www.numetopia.fr/comment-configurer-thunderbird-avec-gmail/" text:style-name="Internet_20_link" text:visited-style-name="Visited_20_Internet_20_Link">Comment configurer Thunderbird avec Gmail, Google Contact et Agenda</text:a> &gt;&gt; par Le Tux Masqu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1::00:16</meta:creation-date>
    <dc:creator>Generated</dc:creator>
    <dc:date>2026-08-24T01::00:16</dc:date>
    <dc:language>en-US</dc:language>
    <meta:editing-cycles>1</meta:editing-cycles>
    <meta:editing-duration>PT0S</meta:editing-duration>
    <dc:title>tutoriel:internet:thunderbird:gmail:start</dc:title>
  </office:meta>
</office:document-meta>
</file>