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7bd430bd87f2ec7c32ffe440f6295e.png"/>
  <manifest:file-entry manifest:media-type="image/png" manifest:full-path="Pictures/421fba62f5eb5e6eca472b6953a4ce07.png"/>
  <manifest:file-entry manifest:media-type="image/png" manifest:full-path="Pictures/846bbe826285575d013dd29c7bb3c7ef.png"/>
  <manifest:file-entry manifest:media-type="image/png" manifest:full-path="Pictures/90b2144a6e9d8c4ddd6ec68ea64cbdf8.png"/>
  <manifest:file-entry manifest:media-type="image/png" manifest:full-path="Pictures/6bc82bae99497260c98e51e8ceacb220.png"/>
  <manifest:file-entry manifest:media-type="image/png" manifest:full-path="Pictures/2347f371d6e0d2d5be13f7f1c7d4afd1.png"/>
  <manifest:file-entry manifest:media-type="image/png" manifest:full-path="Pictures/e029d0835282f3195ccf00c93e5857ce.png"/>
  <manifest:file-entry manifest:media-type="image/png" manifest:full-path="Pictures/dbfd208a37c3e8eb458596f04c5ba9f7.png"/>
  <manifest:file-entry manifest:media-type="image/png" manifest:full-path="Pictures/d0c72b161d9edf1589c4200ff7300826.png"/>
  <manifest:file-entry manifest:media-type="image/png" manifest:full-path="Pictures/3f15f8241dc35a6b787d78c8a8fb9297.png"/>
  <manifest:file-entry manifest:media-type="image/png" manifest:full-path="Pictures/9953b3a8fbb4f862ef68560e1e7879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contactsync:start"/><text:bookmark-start text:name="__RefHeading___gcontactsyncsynchroniser_les_contacts_de_thunderbird_avec_google_contact_1"/><text:bookmark-start text:name="gcontactsyncsynchroniser_les_contacts_de_thunderbird_avec_google_contact"/>GContactSync : Synchroniser les contacts de Thunderbird avec Google Contact<text:bookmark-end text:name="__RefHeading___gcontactsyncsynchroniser_les_contacts_de_thunderbird_avec_google_contact_1"/><text:bookmark-end text:name="gcontactsyncsynchroniser_les_contacts_de_thunderbird_avec_google_contact"/></text:h>
      <text:p text:style-name="Text_20_body">Le module <text:span text:style-name="Strong_20_Emphasis">gContactSync</text:span> synchronise les contacts entre <text:span text:style-name="Strong_20_Emphasis">Gmail</text:span> et <text:span text:style-name="Strong_20_Emphasis">Thunderbird</text:span> et peut aussi importer des contacts depuis Facebook et Twitter.</text:p>
      <text:p text:style-name="Text_20_body">Vous pouvez synchroniser plusieurs comptes avec plusieurs carnets d'adresses.</text:p>
      <text:p text:style-name="Text_20_body">Par défaut, il synchronise :</text:p>
      <text:p text:style-name="Text_20_body">les quatre premières <text:span text:style-name="Strong_20_Emphasis">adresses e-mail</text:span>,le premier <text:span text:style-name="Strong_20_Emphasis">Nom à afficher</text:span>et le numéro de chaque type dans Google et chaque attribut dans Thunderbird (cependant, tous ne sont pas visibles dans Gmail).Il ajoute plusieurs champs à Thunderbird pour les adresses e-mail, les noms à afficher et les numéros. Tout ce qui n'est pas synchronisé est conservé.</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installer_gcontactsync_3"/><text:bookmark-start text:name="premiere_etapeinstaller_gcontactsync"/>Première étape : installer gContactSync<text:bookmark-end text:name="__RefHeading___premiere_etapeinstaller_gcontactsync_3"/><text:bookmark-end text:name="premiere_etapeinstaller_gcontactsync"/></text:h>
      <text:p text:style-name="Text_20_body">Avec le Gestionnaire de modules complémentaires de Thunderbird, installez le module <text:a xlink:type="simple" xlink:href="https://www.pirules.org/addons/gcontactsync/" text:style-name="Internet_20_link" text:visited-style-name="Visited_20_Internet_20_Link">gContactSync</text:a>.</text:p>
      <text:p text:style-name="Text_20_body">Redémarrez Thunderbird pour finaliser l’installatio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ouverture_de_la_configuration_de_gcontactsync_5"/><text:bookmark-start text:name="ouverture_de_la_configuration_de_gcontactsync"/>Ouverture de la configuration de gContactSync<text:bookmark-end text:name="__RefHeading___ouverture_de_la_configuration_de_gcontactsync_5"/><text:bookmark-end text:name="ouverture_de_la_configuration_de_gcontactsync"/></text:h>
      <text:p text:style-name="Text_20_body">À l’ouverture après l’installation, l’assistant de configuration de <text:span text:style-name="Strong_20_Emphasis">gContactSync</text:span> s’ouvre automatiquement.</text:p>
      <text:p text:style-name="Text_20_body">Si ce n’est pas le cas, ouvrez le carnet d’adresses en cliquant sur son bouton dans la barre d’outils :<draw:frame draw:style-name="media" draw:name="0" text:anchor-type="as-char" draw:z-index="0" svg:width="3.1220833333333cm" style:rel-width="100%" svg:height="1.031875cm" style:rel-height="scale"><draw:image xlink:href="Pictures/6e7bd430bd87f2ec7c32ffe440f6295e.png" xlink:type="simple" xlink:show="embed" xlink:actuate="onLoad"/></draw:frame></text:p>
      <text:p text:style-name="Text_20_body">Dans le menu <text:span text:style-name="Strong_20_Emphasis">gContactSync</text:span> du carnet d’adresses, cliquez sur <text:span text:style-name="Strong_20_Emphasis">New Account</text:span> pour lancer s’assistant :
<draw:frame draw:style-name="mediacenter" draw:name="1" text:anchor-type="paragraph" draw:z-index="1" svg:width="7.1172916666667cm" style:rel-width="100%" svg:height="7.699375cm" style:rel-height="scale"><draw:image xlink:href="Pictures/421fba62f5eb5e6eca472b6953a4ce07.png" xlink:type="simple" xlink:show="embed" xlink:actuate="onLoad"/></draw:frame></text:p>
      <text:h text:style-name="Heading_20_3" text:outline-level="3"><text:bookmark-start text:name="__RefHeading___compte_google_6"/><text:bookmark-start text:name="compte_google"/>Compte Google<text:bookmark-end text:name="__RefHeading___compte_google_6"/><text:bookmark-end text:name="compte_google"/></text:h>
      <text:p text:style-name="Text_20_body">Sélectionnez le compte Google dont vous voulez synchroniser les contacts (existing account) ou entrez l’adresse du compte si vous n’avez pas configuré l’accès à sa messagerie dans Thunderbird (new account) :
<draw:frame draw:style-name="mediacenter" draw:name="2" text:anchor-type="paragraph" draw:z-index="2" svg:width="10.583333333333cm" svg:height="11.74418328585cm"><draw:image xlink:href="Pictures/846bbe826285575d013dd29c7bb3c7ef.png" xlink:type="simple" xlink:show="embed" xlink:actuate="onLoad"/></draw:frame></text:p>
      <text:p text:style-name="Text_20_body">Cliquez sur <text:span text:style-name="Plugin_Keyboard___keyboard">Suivant</text:span>.</text:p>
      <text:p text:style-name="Text_20_body">Thunderbird se connecte à Google : identifiez-vous et confirmez que vous autorisez gContactSync à accéder aux contacts de votre compte Google :
<draw:frame draw:style-name="mediacenter" draw:name="3" text:anchor-type="paragraph" draw:z-index="3" svg:width="10.583333333333cm" svg:height="11.272480620155cm"><draw:image xlink:href="Pictures/90b2144a6e9d8c4ddd6ec68ea64cbdf8.png" xlink:type="simple" xlink:show="embed" xlink:actuate="onLoad"/></draw:frame>
<draw:frame draw:style-name="mediacenter" draw:name="4" text:anchor-type="paragraph" draw:z-index="4" svg:width="10.583333333333cm" svg:height="11.194380292533cm"><draw:image xlink:href="Pictures/6bc82bae99497260c98e51e8ceacb220.png" xlink:type="simple" xlink:show="embed" xlink:actuate="onLoad"/></draw:frame>
<draw:frame draw:style-name="mediacenter" draw:name="5" text:anchor-type="paragraph" draw:z-index="5" svg:width="10.583333333333cm" svg:height="11.174031007752cm"><draw:image xlink:href="Pictures/2347f371d6e0d2d5be13f7f1c7d4afd1.png" xlink:type="simple" xlink:show="embed" xlink:actuate="onLoad"/></draw:frame></text:p>
      <text:h text:style-name="Heading_20_3" text:outline-level="3"><text:bookmark-start text:name="__RefHeading___compte_local_7"/><text:bookmark-start text:name="compte_local"/>Compte local<text:bookmark-end text:name="__RefHeading___compte_local_7"/><text:bookmark-end text:name="compte_local"/></text:h>
      <text:p text:style-name="Text_20_body">Définissez le Carnet d’adresses de Thunderbird qui sera synchronisé :
<draw:frame draw:style-name="mediacenter" draw:name="6" text:anchor-type="paragraph" draw:z-index="6" svg:width="10.583333333333cm" svg:height="11.74418328585cm"><draw:image xlink:href="Pictures/e029d0835282f3195ccf00c93e5857ce.png" xlink:type="simple" xlink:show="embed" xlink:actuate="onLoad"/></draw:frame></text:p>
      <text:p text:style-name="Text_20_body">Par défaut, gContactSync propose de créer un carnet d’adresse du nom du compte Google utilisé.</text:p>
      <text:p text:style-name="Text_20_body">Mais vous pouvez choisir aussi un carnet déjà existant ou en créer un nouveau:
<draw:frame draw:style-name="mediacenter" draw:name="7" text:anchor-type="paragraph" draw:z-index="7" svg:width="10.583333333333cm" svg:height="11.74418328585cm"><draw:image xlink:href="Pictures/dbfd208a37c3e8eb458596f04c5ba9f7.png" xlink:type="simple" xlink:show="embed" xlink:actuate="onLoad"/></draw:frame></text:p>
      <text:h text:style-name="Heading_20_3" text:outline-level="3"><text:bookmark-start text:name="__RefHeading___groupes_et_contacts_8"/><text:bookmark-start text:name="groupes_et_contacts"/>Groupes et contacts<text:bookmark-end text:name="__RefHeading___groupes_et_contacts_8"/><text:bookmark-end text:name="groupes_et_contacts"/></text:h>
      <text:p text:style-name="Text_20_body">Puis déterminez les groupes et les contacts qui vous souhaitez synchroniser.
<draw:frame draw:style-name="mediacenter" draw:name="8" text:anchor-type="paragraph" draw:z-index="8" svg:width="10.583333333333cm" svg:height="11.74418328585cm"><draw:image xlink:href="Pictures/d0c72b161d9edf1589c4200ff7300826.png" xlink:type="simple" xlink:show="embed" xlink:actuate="onLoad"/></draw:frame></text:p>
      <text:h text:style-name="Heading_20_3" text:outline-level="3"><text:bookmark-start text:name="__RefHeading___direction_de_la_synchronisation_9"/><text:bookmark-start text:name="direction_de_la_synchronisation"/>Direction de la synchronisation<text:bookmark-end text:name="__RefHeading___direction_de_la_synchronisation_9"/><text:bookmark-end text:name="direction_de_la_synchronisation"/></text:h>
      <text:p text:style-name="Text_20_body"><draw:frame draw:style-name="mediacenter" draw:name="9" text:anchor-type="paragraph" draw:z-index="9" svg:width="10.583333333333cm" svg:height="11.74418328585cm"><draw:image xlink:href="Pictures/3f15f8241dc35a6b787d78c8a8fb9297.png" xlink:type="simple" xlink:show="embed" xlink:actuate="onLoad"/></draw:frame></text:p>
      <text:p text:style-name="Text_20_body"><text:span text:style-name="Strong_20_Emphasis">Complete</text:span>Pour que le carnet d’adresse Thunderbird et celui de Google soit identique et que toutes modification faite d’un coté comme de l’autre soit répercuter. Ainsi la liste de vos groupes et vos contacts toujours identiques entre les deux.<text:span text:style-name="Strong_20_Emphasis">Read-Only</text:span>Pour uniquement télécharger les contacts et groupes de Google vers le carnet d’adresse de Thunderbird. Si vous en ajoutez dans le carnet de Thunderbird, ils ne seront pas présents dans celui de Google.<text:span text:style-name="Strong_20_Emphasis">Write-Only</text:span>Pour uniquement envoyer les contacts et groupes de Thunderbird vers le carnet d’adresse de Google. Si vous en ajoutez dans le carnet de Google, ils ne seront pas présents dans celui de Thunderbird.Et faites <text:span text:style-name="Plugin_Keyboard___keyboard">Terminer</text:span>.</text:p>
      <text:p text:style-name="Text_20_body">Un résumé des contacts importés et exportés s’affiche un fois l’opération finie.
<draw:frame draw:style-name="mediacenter" draw:name="10" text:anchor-type="paragraph" draw:z-index="10" svg:width="10.583333333333cm" svg:height="8.1053975200584cm"><draw:image xlink:href="Pictures/9953b3a8fbb4f862ef68560e1e787923.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text:span text:style-name="Strong_20_Emphasis">N'effacez ou ne renommez pas</text:span> les groupes:My ContactsCoworkersFamilyet Friends<text:span text:style-name="Strong_20_Emphasis">Évitez de faire glisser et déposer plusieurs contacts</text:span> dans des listes de diffusion<text:span text:style-name="Strong_20_Emphasis">Évitez les contacts sans adresse mail</text:span></text:p></table:table-cell></table:table-row></table:table></draw:text-box></draw:frame></text:p>
      <text:h text:style-name="Heading_20_2" text:outline-level="2"><text:bookmark-start text:name="__RefHeading___conclusion_10"/><text:bookmark-start text:name="conclusion"/>Conclusion<text:bookmark-end text:name="__RefHeading___conclusion_10"/><text:bookmark-end text:name="conclusion"/></text:h>
      <text:p text:style-name="Text_20_body">Correspondance des champs :</text:p>
      <table:table table:style-name="Table">
        <table:table-column/>
        <table:table-column/>
        <table:table-row>
          <table:table-cell office:value-type="string" table:style-name="tableheader">
            <text:p text:style-name="Table_20_Heading">  Google*                                </text:p>
          </table:table-cell>
          <table:table-cell office:value-type="string" table:style-name="tableheader">
            <text:p text:style-name="Table_20_Heading">  Thunderbird                             </text:p>
          </table:table-cell>
        </table:table-row>
        <table:table-row>
          <table:table-cell office:value-type="string" table:style-name="tablecell">
            <text:p text:style-name="tablealignleft"> Name                                    </text:p>
          </table:table-cell>
          <table:table-cell office:value-type="string" table:style-name="tablecell">
            <text:p text:style-name="tablealignleft"> Display Name                             </text:p>
          </table:table-cell>
        </table:table-row>
        <table:table-row>
          <table:table-cell office:value-type="string" table:style-name="tablecell">
            <text:p text:style-name="tablealignleft"> First Name, Last Name, Phonetic Name    </text:p>
          </table:table-cell>
          <table:table-cell office:value-type="string" table:style-name="tablecell">
            <text:p text:style-name="tablealignleft"> First Name, Last Name, Phonetic Name     </text:p>
          </table:table-cell>
        </table:table-row>
        <table:table-row>
          <table:table-cell office:value-type="string" table:style-name="tablecell">
            <text:p text:style-name="tablealignleft"> Nickname                                </text:p>
          </table:table-cell>
          <table:table-cell office:value-type="string" table:style-name="tablecell">
            <text:p text:style-name="tablealignleft"> Nickname                                 </text:p>
          </table:table-cell>
        </table:table-row>
        <table:table-row>
          <table:table-cell office:value-type="string" table:style-name="tablecell">
            <text:p text:style-name="tablealignleft"> The first two Email Addresses           </text:p>
          </table:table-cell>
          <table:table-cell office:value-type="string" table:style-name="tablecell">
            <text:p text:style-name="tablealignleft"> Primary and Second(ary) Email Addresses  </text:p>
          </table:table-cell>
        </table:table-row>
        <table:table-row>
          <table:table-cell office:value-type="string" table:style-name="tablecell">
            <text:p text:style-name="tablealignleft"> The next 2 email addresses              </text:p>
          </table:table-cell>
          <table:table-cell office:value-type="string" table:style-name="tablecell">
            <text:p text:style-name="tablealignleft"> Third and Fourth Addresses               </text:p>
          </table:table-cell>
        </table:table-row>
        <table:table-row>
          <table:table-cell office:value-type="string" table:style-name="tablecell">
            <text:p text:style-name="tablealignleft"> The first seven phone numbers           </text:p>
          </table:table-cell>
          <table:table-cell office:value-type="string" table:style-name="tablecell">
            <text:p text:style-name="tablealignleft"> First - Seventh phone numbers            </text:p>
          </table:table-cell>
        </table:table-row>
        <table:table-row>
          <table:table-cell office:value-type="string" table:style-name="tablecell">
            <text:p text:style-name="tablealignleft"> The first instant messaging screenname  </text:p>
          </table:table-cell>
          <table:table-cell office:value-type="string" table:style-name="tablecell">
            <text:p text:style-name="tablealignleft"> Screennames                              </text:p>
          </table:table-cell>
        </table:table-row>
        <table:table-row>
          <table:table-cell office:value-type="string" table:style-name="tablecell">
            <text:p text:style-name="tablealignleft"> The next five screennames               </text:p>
          </table:table-cell>
          <table:table-cell office:value-type="string" table:style-name="tablecell">
            <text:p text:style-name="tablealignleft"> Additional Screennames                   </text:p>
          </table:table-cell>
        </table:table-row>
        <table:table-row>
          <table:table-cell office:value-type="string" table:style-name="tablecell">
            <text:p text:style-name="tablealignleft"> Company                                 </text:p>
          </table:table-cell>
          <table:table-cell office:value-type="string" table:style-name="tablecell">
            <text:p text:style-name="tablealignleft"> Organization                             </text:p>
          </table:table-cell>
        </table:table-row>
        <table:table-row>
          <table:table-cell office:value-type="string" table:style-name="tablecell">
            <text:p text:style-name="tablealignleft"> Department                              </text:p>
          </table:table-cell>
          <table:table-cell office:value-type="string" table:style-name="tablecell">
            <text:p text:style-name="tablealignleft"> Department                               </text:p>
          </table:table-cell>
        </table:table-row>
        <table:table-row>
          <table:table-cell office:value-type="string" table:style-name="tablecell">
            <text:p text:style-name="tablealignleft"> (Work) Title                            </text:p>
          </table:table-cell>
          <table:table-cell office:value-type="string" table:style-name="tablecell">
            <text:p text:style-name="tablealignleft"> Work Title                               </text:p>
          </table:table-cell>
        </table:table-row>
        <table:table-row>
          <table:table-cell office:value-type="string" table:style-name="tablecell">
            <text:p text:style-name="tablealignleft"> Notes                                   </text:p>
          </table:table-cell>
          <table:table-cell office:value-type="string" table:style-name="tablecell">
            <text:p text:style-name="tablealignleft"> Notes                                    </text:p>
          </table:table-cell>
        </table:table-row>
        <table:table-row>
          <table:table-cell office:value-type="string" table:style-name="tablecell">
            <text:p text:style-name="tablealignleft"> Birthday                                </text:p>
          </table:table-cell>
          <table:table-cell office:value-type="string" table:style-name="tablecell">
            <text:p text:style-name="tablealignleft"> Birthday                                 </text:p>
          </table:table-cell>
        </table:table-row>
        <table:table-row>
          <table:table-cell office:value-type="string" table:style-name="tablecell">
            <text:p text:style-name="tablealignleft"> Relationship                            </text:p>
          </table:table-cell>
          <table:table-cell office:value-type="string" table:style-name="tablecell">
            <text:p text:style-name="tablealignleft"> People                                   </text:p>
          </table:table-cell>
        </table:table-row>
        <table:table-row>
          <table:table-cell office:value-type="string" table:style-name="tablecell">
            <text:p text:style-name="tablealignleft"> The first URL                           </text:p>
          </table:table-cell>
          <table:table-cell office:value-type="string" table:style-name="tablecell">
            <text:p text:style-name="tablealignleft"> Web Page (Private)                       </text:p>
          </table:table-cell>
        </table:table-row>
        <table:table-row>
          <table:table-cell office:value-type="string" table:style-name="tablecell">
            <text:p text:style-name="tablealignleft"> The second URL                          </text:p>
          </table:table-cell>
          <table:table-cell office:value-type="string" table:style-name="tablecell">
            <text:p text:style-name="tablealignleft"> Web Page (Work)                          </text:p>
          </table:table-cell>
        </table:table-row>
        <table:table-row>
          <table:table-cell office:value-type="string" table:style-name="tablecell">
            <text:p text:style-name="tablealignleft"> Home and Work Address                   </text:p>
          </table:table-cell>
          <table:table-cell office:value-type="string" table:style-name="tablecell">
            <text:p text:style-name="tablealignleft"> Home and Work Address                    </text:p>
          </table:table-cell>
        </table:table-row>
        <table:table-row>
          <table:table-cell office:value-type="string" table:style-name="tablecell">
            <text:p text:style-name="tablealignleft"> Other Address                           </text:p>
          </table:table-cell>
          <table:table-cell office:value-type="string" table:style-name="tablecell">
            <text:p text:style-name="tablealignleft"> Other Address (multiple lines allowed)   </text:p>
          </table:table-cell>
        </table:table-row>
      </table:table>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55</meta:creation-date>
    <dc:creator>Generated</dc:creator>
    <dc:date>2026-08-24T05::21:55</dc:date>
    <dc:language>en-US</dc:language>
    <meta:editing-cycles>1</meta:editing-cycles>
    <meta:editing-duration>PT0S</meta:editing-duration>
    <dc:title>tutoriel:internet:thunderbird:gcontactsync:start</dc:title>
  </office:meta>
</office:document-meta>
</file>