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start"/><text:bookmark-start text:name="__RefHeading___ssl_pour_nginxmettre_en_place_un_certificat_ssl_auto-signe_1"/><text:bookmark-start text:name="ssl_pour_nginxmettre_en_place_un_certificat_ssl_auto-signe"/>SSL pour Nginx : mettre en place un certificat SSL auto-signé<text:bookmark-end text:name="__RefHeading___ssl_pour_nginxmettre_en_place_un_certificat_ssl_auto-signe_1"/><text:bookmark-end text:name="ssl_pour_nginx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ous Ubuntu.</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nfrappe.fr/doc/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text:span text:style-name="Strong_20_Emphasis"><text:a xlink:type="simple" xlink:href="https://nfrappe.fr/doc/doku.php?id=tutoriel:internet:lemp:start" text:style-name="Internet_20_link" text:visited-style-name="Visited_20_Internet_20_Link">LEMP : un serveur avec Linux, Nginx, MariaDB, PHP</text:a></text:span>ou <text:span text:style-name="Strong_20_Emphasis"><text:a xlink:type="simple" xlink:href="https://nfrappe.fr/doc/doku.php?id=logiciel:internet:nginx:start" text:style-name="Internet_20_link" text:visited-style-name="Visited_20_Internet_20_Link">Nginx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 </text:span><text:span text:style-name="PluginODTAutoStyle_span_6">sudo mkdir -p /etc/nginx/ssl</text:span><text:line-break/><text:span text:style-name="PluginODTAutoStyle_span_7">...@...:~$ </text:span><text:span text:style-name="PluginODTAutoStyle_span_8">cd /etc/nginx/ssl</text:span><text:line-break/><text:span text:style-name="PluginODTAutoStyle_span_9">...@...:/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reste à modifier les blocs <text:span text:style-name="Strong_20_Emphasis">server</text:span> des fichiers de configuration de Nginx.</text:p>
      <text:p text:style-name="Text_20_body">Nginx peut activer SSL dans le même bloc server que le trafic HTTP normal.</text:p>
      <text:p text:style-name="Text_20_body">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s au bloc server :</text:p>
      <text:p text:style-name="Preformatted_20_Text">server {<text:line-break/><text:s text:c="4"/>&lt;...&gt;<text:line-break/><text:s text:c="4"/>listen 443 ssl;<text:line-break/><text:s text:c="4"/>&lt;...&gt;<text:line-break/><text:s text:c="4"/>ssl_certificate /etc/nginx/ssl/monsite.fr.crt;<text:line-break/><text:s text:c="4"/>ssl_certificate_key /etc/nginx/ssl/monsite.fr.key;<text:line-break/><text:s text:c="4"/>&lt;...&gt;<text:line-break/>}</text:p>
      <text:p text:style-name="Text_20_body">Ce qui peut donner par exemple :</text:p>
      <text:p text:style-name="Preformatted_20_Text">server {<text:line-break/><text:s text:c="4"/>listen 80 defaultserver;<text:line-break/><text:s text:c="4"/>listen [::]:80 defaultserver ipv6only=on;<text:line-break/><text:s text:c="4"/>listen 443 ssl;<text:line-break/><text:line-break/><text:s text:c="4"/>root /var/www/html/monsite;<text:line-break/><text:s text:c="4"/>index index.html index.htm;<text:line-break/><text:line-break/><text:s text:c="4"/>server_name monsite.fr;<text:line-break/><text:line-break/><text:s text:c="4"/>ssl_certificate /etc/nginx/ssl/monsite.fr.crt;<text:line-break/><text:s text:c="4"/>ssl_certificate_key /etc/nginx/ssl/monsite.fr.key;<text:line-break/><text:line-break/><text:s text:c="4"/>location / {<text:line-break/><text:s text:c="8"/>try_files $uri $uri/ =404;<text:line-break/><text:s text:c="4"/>}<text:line-break/>}</text:p>
      <text:p text:style-name="Text_20_body">Redémarrez Nginx :</text:p>
      <text:p text:style-name="Command Line Interface"><text:span text:style-name="PluginODTAutoStyle_span_38">...@...:~$ </text:span><text:span text:style-name="PluginODTAutoStyle_span_39">sudo nginx -s reload</text:span></text:p>
      <text:p text:style-name="Text_20_body">Votre site répond désormais aux demandes HTTP et HTTPS (SSL).</text:p>
      <text:h text:style-name="Heading_20_3" text:outline-level="3"><text:bookmark-start text:name="__RefHeading___tester_votre_configuration_7"/><text:bookmark-start text:name="tester_votre_configuration"/>Tester votre configuration<text:bookmark-end text:name="__RefHeading___tester_votre_configuration_7"/><text:bookmark-end text:name="tester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 : votre serveur traite toujours correctement les requêtes HTTP.<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us avez configuré votre serveur Nginx pour gérer à la fois les requêtes HTTP et SSL.</text:p>
      <text:p text:style-name="Text_20_body">Cela vous aidera à communiquer avec vos clients en toute sécurité et à éviter que des tiers ne puissent lire votre trafic.</text:p>
      <text:p text:style-name="Text_20_body">Si vous envisagez d'utiliser SSL pour un site Web public, vous devriez probablement acheter un certificat SSL auprès d'une autorité de certification de confiance pour éviter que les avertissements impressionnants ne soient montrés à chacun de vos visiteurs.</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53</meta:creation-date>
    <dc:creator>Generated</dc:creator>
    <dc:date>2026-08-24T06::10:53</dc:date>
    <dc:language>en-US</dc:language>
    <meta:editing-cycles>1</meta:editing-cycles>
    <meta:editing-duration>PT0S</meta:editing-duration>
    <dc:title>tutoriel:internet:nginx:ssl:autosigne:start</dc:title>
  </office:meta>
</office:document-meta>
</file>