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f81aee4b347a6d0c6950ddba2d6377.png"/>
  <manifest:file-entry manifest:media-type="image/png" manifest:full-path="Pictures/67cf7e6040431fb94cae348503e2c39f.png"/>
  <manifest:file-entry manifest:media-type="image/png" manifest:full-path="Pictures/08da11447d9b24caeee0635c9f737fcb.png"/>
  <manifest:file-entry manifest:media-type="image/png" manifest:full-path="Pictures/d931ae75dab9b63ae162fda4e564c0ca.png"/>
  <manifest:file-entry manifest:media-type="image/png" manifest:full-path="Pictures/3a43ec80b54c9a8d757921ef14e1fd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reebox:telecharger"/><text:bookmark-start text:name="__RefHeading___telecharger_depuis_la_freebox_revolution_tout_en_restant_discret_1"/><text:bookmark-start text:name="telecharger_depuis_la_freebox_revolution_tout_en_restant_discret"/>Télécharger depuis la Freebox Révolution tout en restant discret<text:bookmark-end text:name="__RefHeading___telecharger_depuis_la_freebox_revolution_tout_en_restant_discret_1"/><text:bookmark-end text:name="telecharger_depuis_la_freebox_revolution_tout_en_restant_discr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ient_vpn_3"/><text:bookmark-start text:name="premiere_etapeclient_vpn"/>Première étape : client VPN<text:bookmark-end text:name="__RefHeading___premiere_etapeclient_vpn_3"/><text:bookmark-end text:name="premiere_etapeclient_vpn"/></text:h>
      <text:p text:style-name="Text_20_body">L'utilisation d'un client VPN rend la Freebox invisible, notamment quand on télécharge depuis la Freebox.</text:p>
      <text:p text:style-name="Text_20_body">Le VPN connecte la Freebox à un serveur situé à l’étranger -&gt; elle récupère donc une adresse IP liée à ce serveur et sera considérée comme située à l’étranger.</text:p>
      <text:h text:style-name="Heading_20_3" text:outline-level="3"><text:bookmark-start text:name="__RefHeading___inscription_a_un_srvive_vpn_4"/><text:bookmark-start text:name="inscription_a_un_srvive_vpn"/>Inscription à un srvive VPN<text:bookmark-end text:name="__RefHeading___inscription_a_un_srvive_vpn_4"/><text:bookmark-end text:name="inscription_a_un_srvive_vpn"/></text:h>
      <text:p text:style-name="Text_20_body">Il faut d'abord disposer d’un compte sur un service de VPN. Citons des services gratuits :</text:p>
      <text:a xlink:type="simple" xlink:href="http://www.cyberghostvpn.com/fr" text:style-name="Internet_20_link" text:visited-style-name="Visited_20_Internet_20_Link">CyberGhost</text:a>
      <text:p text:style-name="Text_20_body">,<text:a xlink:type="simple" xlink:href="http://freedom-ip.com/fr/home" text:style-name="Internet_20_link" text:visited-style-name="Visited_20_Internet_20_Link">Freedom IP</text:a></text:p>
      <text:h text:style-name="Heading_20_4" text:outline-level="4"><text:bookmark-start text:name="__RefHeading___security_kiss_5"/><text:bookmark-start text:name="security_kiss"/>Security Kiss<text:bookmark-end text:name="__RefHeading___security_kiss_5"/><text:bookmark-end text:name="security_kiss"/></text:h>
      <text:p text:style-name="Text_20_body">Allez sur <text:a xlink:type="simple" xlink:href="https://www.securitykiss.com/" text:style-name="Internet_20_link" text:visited-style-name="Visited_20_Internet_20_Link">Security Kiss</text:a></text:p>
      <text:p text:style-name="Text_20_body">créez un compte</text:p>
      <text:h text:style-name="Heading_20_3" text:outline-level="3"><text:bookmark-start text:name="__RefHeading___compte_security_kiss_6"/><text:bookmark-start text:name="compte_security_kiss"/>Compte Security Kiss<text:bookmark-end text:name="__RefHeading___compte_security_kiss_6"/><text:bookmark-end text:name="compte_security_kiss"/></text:h>
      <text:p text:style-name="Text_20_body">Allez sur <text:a xlink:type="simple" xlink:href="https://www.securitykiss.com" text:style-name="Internet_20_link" text:visited-style-name="Visited_20_Internet_20_Link">https://www.securitykiss.com</text:a>.</text:p>
      <text:p text:style-name="Text_20_body">En haut, à droite, cliquez sur Espace client.</text:p>
      <text:p text:style-name="Text_20_body">Renseignez l'ID client et le mot de passe reçus par mail.</text:p>
      <text:p text:style-name="Text_20_body">Téléchargez le fichier ovpn destiné à Android, c'est celui qui fonctionnera avec votre freebox :</text:p>
      <text:p text:style-name="Text_20_body">onglet DownloadAndroïdCliquez sur le bouton <text:span text:style-name="Plugin_Keyboard___keyboard">Download</text:span> du paragraphe OpenVPN<draw:frame draw:style-name="mediacenter" draw:name="0" text:anchor-type="paragraph" draw:z-index="0" svg:width="10.583333333333cm" svg:height="15.948291782087cm"><draw:image xlink:href="Pictures/cbf81aee4b347a6d0c6950ddba2d6377.png" xlink:type="simple" xlink:show="embed" xlink:actuate="onLoad"/></draw:frame></text:p>
      <text:p text:style-name="Text_20_body">Décompressez le fichier zip.</text:p>
      <text:h text:style-name="Heading_20_3" text:outline-level="3"><text:bookmark-start text:name="__RefHeading___reglage_freebox_7"/><text:bookmark-start text:name="reglage_freebox"/>Réglage Freebox<text:bookmark-end text:name="__RefHeading___reglage_freebox_7"/><text:bookmark-end text:name="reglage_freebo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eule la Freebox passera par ce VPN et non pas les ordinateurs reliés à la Freebox.</text:p></table:table-cell></table:table-row></table:table></draw:text-box></draw:frame>Connectez-vous à <text:a xlink:type="simple" xlink:href="http://mafreebox.freebox.fr" text:style-name="Internet_20_link" text:visited-style-name="Visited_20_Internet_20_Link">Freebox OS</text:a>.</text:p>
      <text:p text:style-name="Text_20_body">Ouvrez les <text:span text:style-name="Strong_20_Emphasis">Paramètres de la Freebox</text:span>, cliquez sur client VPN :</text:p>
      <text:p text:style-name="Text_20_body"><draw:frame draw:style-name="mediacenter" draw:name="1" text:anchor-type="paragraph" draw:z-index="1" svg:width="15.875cm" svg:height="9.128125cm"><draw:image xlink:href="Pictures/67cf7e6040431fb94cae348503e2c39f.png" xlink:type="simple" xlink:show="embed" xlink:actuate="onLoad"/></draw:frame></text:p>
      <text:p text:style-name="Text_20_body">onglet <text:span text:style-name="Strong_20_Emphasis">Configuration VPN</text:span>,appuyez sur le bouton <text:span text:style-name="Plugin_Keyboard___keyboard">Ajouter une connexion</text:span> :<draw:frame draw:style-name="mediacenter" draw:name="2" text:anchor-type="paragraph" draw:z-index="2" svg:width="15.875cm" svg:height="7.9179012345679cm"><draw:image xlink:href="Pictures/08da11447d9b24caeee0635c9f737fcb.png" xlink:type="simple" xlink:show="embed" xlink:actuate="onLoad"/></draw:frame></text:p>
      <text:p text:style-name="Text_20_body">Choisissez le nom du clienttype de serveur VPN : openVPNfichier de configuration : Allez chercher le fichier openvpn téléchargé<draw:frame draw:style-name="mediacenter" draw:name="3" text:anchor-type="paragraph" draw:z-index="3" svg:width="15.875cm" svg:height="12.199507389163cm"><draw:image xlink:href="Pictures/d931ae75dab9b63ae162fda4e564c0ca.png" xlink:type="simple" xlink:show="embed" xlink:actuate="onLoad"/></draw:frame></text:p>
      <text:p text:style-name="Text_20_body">La nouvelle connexion apparaît :</text:p>
      <text:p text:style-name="Text_20_body">sélectionnez-la dans la listeet <text:span text:style-name="Plugin_Keyboard___keyboard">Appliquer</text:span><draw:frame draw:style-name="mediacenter" draw:name="4" text:anchor-type="paragraph" draw:z-index="4" svg:width="15.875cm" svg:height="8.0065217391304cm"><draw:image xlink:href="Pictures/3a43ec80b54c9a8d757921ef14e1fd35.png" xlink:type="simple" xlink:show="embed" xlink:actuate="onLoad"/></draw:frame></text:p>
      <text:p text:style-name="Text_20_body">Depuis l’onglet “État de la connexion VPN” vous pourrez vérifier si la Freebox est bien connectée au serveur VPN et l’état de cette connexion.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universfreebox.com/article/35870/Tuto-telechargez-depuis-la-Freebox-Revolution-tout-en-restant-discret" text:style-name="Internet_20_link" text:visited-style-name="Visited_20_Internet_20_Link">https://www.universfreebox.com/article/35870/Tuto-telechargez-depuis-la-Freebox-Revolution-tout-en-restant-discret</text:a><text:span text:style-name="Strong_20_Emphasis">(fr)</text:span> <text:a xlink:type="simple" xlink:href="http://blogmotion.fr/systeme/openvpn-client-11218" text:style-name="Internet_20_link" text:visited-style-name="Visited_20_Internet_20_Link">Comment télécharger en VPN avec la Freebox Révolution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53</meta:creation-date>
    <dc:creator>Generated</dc:creator>
    <dc:date>2026-08-24T05::25:53</dc:date>
    <dc:language>en-US</dc:language>
    <meta:editing-cycles>1</meta:editing-cycles>
    <meta:editing-duration>PT0S</meta:editing-duration>
    <dc:title>tutoriel:internet:freebox:telecharger</dc:title>
  </office:meta>
</office:document-meta>
</file>