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ebf59d73942779f6bf397e05d9e209.png"/>
  <manifest:file-entry manifest:media-type="image/png" manifest:full-path="Pictures/e502671f2eae0f649af05de9bf1da8c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irefox:profils:deplacer:start"/><text:bookmark-start text:name="__RefHeading___deplacer_le_dossier_des_profils_de_firefox_sur_un_autre_emplacement_ou_une_autre_partition_1"/><text:bookmark-start text:name="deplacer_le_dossier_des_profils_de_firefox_sur_un_autre_emplacement_ou_une_autre_partition"/>Déplacer le dossier des Profils de Firefox sur un autre emplacement ou une autre partition<text:bookmark-end text:name="__RefHeading___deplacer_le_dossier_des_profils_de_firefox_sur_un_autre_emplacement_ou_une_autre_partition_1"/><text:bookmark-end text:name="deplacer_le_dossier_des_profils_de_firefox_sur_un_autre_emplacement_ou_une_autre_partiti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faire_une_sauvegarde_3"/><text:bookmark-start text:name="premiere_etapefaire_une_sauvegarde"/>Première étape : faire une sauvegarde<text:bookmark-end text:name="__RefHeading___premiere_etapefaire_une_sauvegarde_3"/><text:bookmark-end text:name="premiere_etapefaire_une_sauvegarde"/></text:h>
      <text:a xlink:type="simple" xlink:href="https://nfrappe.fr/doc/doku.php?id=tutoriel:internet:firefox:profils:sauver:start" text:style-name="Internet_20_link" text:visited-style-name="Visited_20_Internet_20_Link">Sauvegarder un profil de Firefox</text:a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ouvrez_votre_dossier_de_profil_5"/><text:bookmark-start text:name="ouvrez_votre_dossier_de_profil"/>Ouvrez votre dossier de profil<text:bookmark-end text:name="__RefHeading___ouvrez_votre_dossier_de_profil_5"/><text:bookmark-end text:name="ouvrez_votre_dossier_de_profil"/></text:h>
      <text:p text:style-name="Text_20_body"><text:span text:style-name="Strong_20_Emphasis"><text:a xlink:type="simple" xlink:href="https://nfrappe.fr/doc/doku.php?id=tutoriel:internet:firefox:profils:localiser:start" text:style-name="Internet_20_link" text:visited-style-name="Visited_20_Internet_20_Link">Ouvrez le dossier du profil en cours dans l'explorateur de fichiers</text:a></text:span><text:span text:style-name="Strong_20_Emphasis">Fermez Firefox</text:span></text:p>
      <text:h text:style-name="Heading_20_3" text:outline-level="3"><text:bookmark-start text:name="__RefHeading___dans_l_explorateur_de_fichiers_copiez_le_profil_vers_le_nouvel_emplacement_6"/><text:bookmark-start text:name="dans_l_explorateur_de_fichiers_copiez_le_profil_vers_le_nouvel_emplacement"/>Dans l'explorateur de fichiers, copiez le profil vers le nouvel emplacement<text:bookmark-end text:name="__RefHeading___dans_l_explorateur_de_fichiers_copiez_le_profil_vers_le_nouvel_emplacement_6"/><text:bookmark-end text:name="dans_l_explorateur_de_fichiers_copiez_le_profil_vers_le_nouvel_emplacement"/></text:h>
      <text:p text:style-name="Text_20_body">Allez <text:span text:style-name="Strong_20_Emphasis">un niveau au-dessus</text:span> de votre dossier de profil, par exemple à <text:span text:style-name="Strong_20_Emphasis">~/.mozilla/firefox/</text:span>un clic droit sur votre <text:span text:style-name="Strong_20_Emphasis">dossier de profil</text:span> (par exemple, <text:span text:style-name="Strong_20_Emphasis">xxxxxxxx.default</text:span>), cliquez sur <text:span text:style-name="Strong_20_Emphasis">Copier</text:span>allez au nouvel emplacement (par exemple [disque2]/profils)un clic droit sur cet emplacement, cliquez sur <text:span text:style-name="Strong_20_Emphasis">Coller</text:span>Nommez-le librement (par exemple avec le nom de l'utilisateur (par exemple [disque2]/profils/moi) et notez son emplacement</text:p>
      <text:h text:style-name="Heading_20_3" text:outline-level="3"><text:bookmark-start text:name="__RefHeading___lancez_le_gestionnaire_de_profils_7"/><text:bookmark-start text:name="lancez_le_gestionnaire_de_profils"/>Lancez le gestionnaire de profils<text:bookmark-end text:name="__RefHeading___lancez_le_gestionnaire_de_profils_7"/><text:bookmark-end text:name="lancez_le_gestionnaire_de_profils"/></text:h>
      <text:p text:style-name="Text_20_body">Lancez :</text:p>
      <text:p text:style-name="Command Line Interface"><text:span text:style-name="PluginODTAutoStyle_span_1">$ </text:span><text:span text:style-name="PluginODTAutoStyle_span_2">firefox -p</text:span></text:p>
      <text:p text:style-name="Text_20_body">Créez un nouveau profil :dé-cochez la case <text:span text:style-name="Strong_20_Emphasis">Utiliser le profil sélectionné sans demander au démarrage</text:span> (<text:span text:style-name="Emphasis">Use the selected profile without asking at startup</text:span>)Cliquez sur <text:span text:style-name="Plugin_Keyboard___keyboard">Créer un profil...</text:span>(<text:span text:style-name="Plugin_Keyboard___keyboard">Create Profile...</text:span>)<draw:frame draw:style-name="mediacenter" draw:name="0" text:anchor-type="paragraph" draw:z-index="0" svg:width="10.583333333333cm" svg:height="9.4047348484848cm"><draw:image xlink:href="Pictures/e3ebf59d73942779f6bf397e05d9e209.png" xlink:type="simple" xlink:show="embed" xlink:actuate="onLoad"/></draw:frame>Sur la page suivante, cliquez sur <text:span text:style-name="Plugin_Keyboard___keyboard">Next</text:span>Ignorez le message et cliquez sur <text:span text:style-name="Plugin_Keyboard___keyboard">Choose folder...</text:span><draw:frame draw:style-name="mediacenter" draw:name="1" text:anchor-type="paragraph" draw:z-index="1" svg:width="10.583333333333cm" svg:height="8.1373363544814cm"><draw:image xlink:href="Pictures/e502671f2eae0f649af05de9bf1da8c0.png" xlink:type="simple" xlink:show="embed" xlink:actuate="onLoad"/></draw:frame></text:p>
      <text:p text:style-name="Text_20_body">Naviguez jusqu'au nouvel emplacement (par exemple [disque2]/profils/moi) et sélectionnez-le.Cliquez sur <text:span text:style-name="Plugin_Keyboard___keyboard">Finish</text:span>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Relancez Firefox : il utilise désormais le profil au nouvel emplacement (à vérifier par le menu -&gt; Informations de dépannage -&gt; Paramètres de base de l’application, ligne <text:span text:style-name="Strong_20_Emphasis">Répertoire de profil</text:span>)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06</meta:creation-date>
    <dc:creator>Generated</dc:creator>
    <dc:date>2026-08-24T05::25:06</dc:date>
    <dc:language>en-US</dc:language>
    <meta:editing-cycles>1</meta:editing-cycles>
    <meta:editing-duration>PT0S</meta:editing-duration>
    <dc:title>tutoriel:internet:firefox:profils:deplacer:start</dc:title>
  </office:meta>
</office:document-meta>
</file>