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5b0db771dd64243db90a6ceb1271724.jpg"/>
  <manifest:file-entry manifest:media-type="image/png" manifest:full-path="Pictures/4520583e3253859a8c109fe35c6a3b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cle4g:start1"/><text:bookmark-start text:name="__RefHeading___se_connecter_a_internet_avec_une_cle_4g_1"/><text:bookmark-start text:name="se_connecter_a_internet_avec_une_cle_4g"/>Se connecter à Internet avec une clé 4G<text:bookmark-end text:name="__RefHeading___se_connecter_a_internet_avec_une_cle_4g_1"/><text:bookmark-end text:name="se_connecter_a_internet_avec_une_cle_4g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<text:span text:style-name="Strong_20_Emphasis">PC</text:span> équipé d’une carte ou d’une clé <text:span text:style-name="Strong_20_Emphasis">Wi-Fi</text:span>une <text:span text:style-name="Strong_20_Emphasis">clé 4G</text:span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Placez la carte SIM</text:span> fournie par l’opérateur dans le compartiment pour carte SIM de la clé. <draw:frame draw:style-name="mediacenter" draw:name="0" text:anchor-type="paragraph" draw:z-index="0" svg:width="10.583333333333cm" svg:height="7.9302511415525cm"><draw:image xlink:href="Pictures/55b0db771dd64243db90a6ceb1271724.jp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Mise en place</text:span> :<text:span text:style-name="Strong_20_Emphasis">Connectez la clé sur un port USB</text:span> de l’ordinateur : la machine la détecte automatiquement. Sous Linux, c'est tout.Si vous êtes sous Windows, exécutez le fichier <text:span text:style-name="Strong_20_Emphasis">AutoRun.exe</text:span> sur la clé<text:span text:style-name="Strong_20_Emphasis">Ouvrez une page Internet</text:span> pour vérifier.<text:span text:style-name="Strong_20_Emphasis">Pour accéder aux informations en lien avec la clé 4G et son forfait</text:span> (et peaufiner les réglages), ouvrez <text:a xlink:type="simple" xlink:href="http://192.168.8.1" text:style-name="Internet_20_link" text:visited-style-name="Visited_20_Internet_20_Link">http://192.168.8.1</text:a> dans votre navigateur :<draw:frame draw:style-name="mediacenter" draw:name="1" text:anchor-type="paragraph" draw:z-index="1" svg:width="10.583333333333cm" svg:height="8.4152912621359cm"><draw:image xlink:href="Pictures/4520583e3253859a8c109fe35c6a3b9b.png" xlink:type="simple" xlink:show="embed" xlink:actuate="onLoad"/></draw:frame>un clic sur l'<text:span text:style-name="Strong_20_Emphasis">icône du réseau</text:span> ouvre les réglages du réseauun clic sur l'<text:span text:style-name="Strong_20_Emphasis">icône de la clé</text:span> ouvre les réglages de la clé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justgeek.fr/se-connecter-a-internet-avec-une-cle-4g-56051/" text:style-name="Internet_20_link" text:visited-style-name="Visited_20_Internet_20_Link">https://www.justgeek.fr/se-connecter-a-internet-avec-une-cle-4g-56051/</text:a></text:p>
      <text:p text:style-name="Horizontal_20_Line"/>
      <text:p text:style-name="Text_20_body"><text:span text:style-name="Emphasis">Basé sur &lt;&lt; <text:a xlink:type="simple" xlink:href="https://www.justgeek.fr/se-connecter-a-internet-avec-une-cle-4g-56051/" text:style-name="Internet_20_link" text:visited-style-name="Visited_20_Internet_20_Link">Comment se connecter à Internet avec une clé 4G ?</text:a> &gt;&gt; par justgeek.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54:08</meta:creation-date>
    <dc:creator>Generated</dc:creator>
    <dc:date>2026-08-24T07::54:08</dc:date>
    <dc:language>en-US</dc:language>
    <meta:editing-cycles>1</meta:editing-cycles>
    <meta:editing-duration>PT0S</meta:editing-duration>
    <dc:title>tutoriel:internet:cle4g:start1</dc:title>
  </office:meta>
</office:document-meta>
</file>