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a6a84dc3fa0c2e829185fb0b2e0e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installer:ovh:start"/><text:bookmark-start text:name="__RefHeading___installer_dolibarr_chez_un_hebergeur_ovh_etc_1"/><text:bookmark-start text:name="installer_dolibarr_chez_un_hebergeur_ovh_etc"/>Installer Dolibarr chez un hébergeur (OVH, etc.)<text:bookmark-end text:name="__RefHeading___installer_dolibarr_chez_un_hebergeur_ovh_etc_1"/><text:bookmark-end text:name="installer_dolibarr_chez_un_hebergeur_ovh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hébergement</text:span> mutualisé ou dédié.<text:span text:style-name="Strong_20_Emphasis">PHP</text:span> (7 plus)<text:span text:style-name="Strong_20_Emphasis">Une base de données MySQL</text:span>.<text:span text:style-name="Strong_20_Emphasis">Un logiciel FTP</text:span> (exemple: Filezilla).<text:span text:style-name="Strong_20_Emphasis">Avoir téléchargé le paquet Dolibarr</text:span> ici : <text:a xlink:type="simple" xlink:href="https://sourceforge.net/projects/dolibarr/files/" text:style-name="Internet_20_link" text:visited-style-name="Visited_20_Internet_20_Link">https://sourceforge.net/projects/dolibarr/files/</text:a> (cliquez sur <text:span text:style-name="Plugin_Keyboard___keyboard">Download Latest Version dolibarr-x.y.z.zip</text:span>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compressez</text:span> le fichier Dolibarr téléchargé<text:span text:style-name="Strong_20_Emphasis">via FTP, transférez le logiciel décompressé</text:span>  sur votre serveur en ligne, dans un répertoire dédié (/gestion/ ou autre) pour le séparer des sites web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ans votre navigateur internet, allez à l’adresse du dossier Dolibarr</text:span> (par ex. http://www.monsite.com/gestion/htdocs/install/ si Dolibar est installé dans le répertoire /gestion/ :Choisissez la languePuis <text:span text:style-name="Plugin_Keyboard___keyboard">Étape suivante</text:span><draw:frame draw:style-name="mediacenter" draw:name="0" text:anchor-type="paragraph" draw:z-index="0" svg:width="10.583333333333cm" svg:height="2.9008743169399cm"><draw:image xlink:href="Pictures/7ca6a84dc3fa0c2e829185fb0b2e0ed3.png" xlink:type="simple" xlink:show="embed" xlink:actuate="onLoad"/></draw:frame>Le récapitulatif de la configuration s'affiche avec la vérification des prérequis. Si tout est OK, cliquez sur <text:span text:style-name="Plugin_Keyboard___keyboard">Démarrer</text:span><text:span text:style-name="Strong_20_Emphasis">Configuration</text:span> : remplissez les champs suivants :<text:span text:style-name="Strong_20_Emphasis">Base de données Dolibarr</text:span><text:span text:style-name="Strong_20_Emphasis">Nom de la base de données</text:span><text:span text:style-name="Strong_20_Emphasis">Serveur de base de données</text:span><text:span text:style-name="Strong_20_Emphasis">Identifiant</text:span><text:span text:style-name="Strong_20_Emphasis">Mot de passe</text:span><text:span text:style-name="Strong_20_Emphasis">Préfixe des tables</text:span> : crm_ ou ges_ ou celui que vous aurez décidé<text:span text:style-name="Strong_20_Emphasis">Serveur Web</text:span><text:span text:style-name="Strong_20_Emphasis">Répertoire contenant les pages web</text:span><text:span text:style-name="Strong_20_Emphasis">Répertoire devant contenir les documents générés (PDF, etc.)</text:span><text:span text:style-name="Strong_20_Emphasis">URL racine</text:span><text:span text:style-name="Strong_20_Emphasis">Base de données Dolibarr</text:span><text:span text:style-name="Strong_20_Emphasis">Type du pilote</text:span><text:span text:style-name="Strong_20_Emphasis">Port</text:span><text:span text:style-name="Strong_20_Emphasis">Créer la base de données</text:span><text:span text:style-name="Strong_20_Emphasis">Créer le propriétaire ou lui affecter les droits à la base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le-webmarketing.com/comment-installer-le-progiciel-dolibarr-erp-crm-sur-ovh/" text:style-name="Internet_20_link" text:visited-style-name="Visited_20_Internet_20_Link">https://www.le-webmarketing.com/comment-installer-le-progiciel-dolibarr-erp-crm-sur-ovh/</text:a></text:p>
      <text:p text:style-name="Horizontal_20_Line"/>
      <text:p text:style-name="Text_20_body"><text:span text:style-name="Emphasis">Basé sur &lt;&lt; <text:a xlink:type="simple" xlink:href="https://www.le-webmarketing.com/comment-installer-le-progiciel-dolibarr-erp-crm-sur-ovh/" text:style-name="Internet_20_link" text:visited-style-name="Visited_20_Internet_20_Link">Comment installer le progiciel Dolibarr ERP/CRM sur OVH ?</text:a> &gt;&gt; par Le Web Markertin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9::16:20</meta:creation-date>
    <dc:creator>Generated</dc:creator>
    <dc:date>2026-08-25T19::16:20</dc:date>
    <dc:language>en-US</dc:language>
    <meta:editing-cycles>1</meta:editing-cycles>
    <meta:editing-duration>PT0S</meta:editing-duration>
    <dc:title>tutoriel:erp-crm:dolibarr:installer:ovh:start</dc:title>
  </office:meta>
</office:document-meta>
</file>