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0415549b724e6b4e708eac765dd358.png"/>
  <manifest:file-entry manifest:media-type="image/png" manifest:full-path="Pictures/d9e0f367671fa7447dfe8b6ae9c8dedb.png"/>
  <manifest:file-entry manifest:media-type="image/png" manifest:full-path="Pictures/509e41665dce85517cbd32286899f839.png"/>
  <manifest:file-entry manifest:media-type="image/png" manifest:full-path="Pictures/411efb5f5e870ab2c119c4ef3fe53a4b.png"/>
  <manifest:file-entry manifest:media-type="image/png" manifest:full-path="Pictures/404423ca0253d3223751d4c94b3c6edf.png"/>
  <manifest:file-entry manifest:media-type="image/png" manifest:full-path="Pictures/8002edf9d51787d9fbe8ce690e7b9870.png"/>
  <manifest:file-entry manifest:media-type="image/png" manifest:full-path="Pictures/b2df9b1de3146dfe4877d37220dd07e8.png"/>
  <manifest:file-entry manifest:media-type="image/png" manifest:full-path="Pictures/9cc9a9ee3021100caacdb5b1b74111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perso:cheques"/><text:bookmark-start text:name="__RefHeading___tuto_gnucashgerer_les_finances_personnelles carnet_de_cheques_1"/><text:bookmark-start text:name="tuto_gnucashgerer_les_finances_personnelles carnet_de_cheques"/>Tuto Gnucash : Gérer les finances personnelles : Carnet de chèques<text:bookmark-end text:name="__RefHeading___tuto_gnucashgerer_les_finances_personnelles carnet_de_cheques_1"/><text:bookmark-end text:name="tuto_gnucashgerer_les_finances_personnelles carnet_de_cheques"/></text:h>
      <text:p text:style-name="Text_20_body">Dans ce chapitre, nous ajouterons des transactions, puis nous les rapprocherons.</text:p>
      <text:h text:style-name="Heading_20_2" text:outline-level="2"><text:bookmark-start text:name="__RefHeading___soldes_d_ouverture_2"/><text:bookmark-start text:name="soldes_d_ouverture"/>Soldes d'ouverture<text:bookmark-end text:name="__RefHeading___soldes_d_ouverture_2"/><text:bookmark-end text:name="soldes_d_ouverture"/></text:h>
      <text:p text:style-name="Text_20_body">Ouvrons le fichier gcashdata que vous avez enregistré dans le dernier chapitre. Votre plan comptable devrait ressembler à ceci:</text:p>
      <text:p text:style-name="Text_20_body"><draw:frame draw:style-name="mediacenter" draw:name="Plan comptable Legend" text:anchor-type="paragraph" draw:z-index="0" svg:width="13.49375cm"><draw:text-box><text:p text:style-name="legendcenter"><draw:frame draw:style-name="mediacenter" draw:name="Plan comptable" text:anchor-type="paragraph" draw:z-index="0" svg:width="13.49375cm" svg:height="15.134166666667cm"><draw:image xlink:href="Pictures/eb0415549b724e6b4e708eac765dd358.png" xlink:type="simple" xlink:show="embed" xlink:actuate="onLoad"/></draw:frame>Plan comptable</text:p></draw:text-box></draw:frame></text:p>
      <text:p text:style-name="Text_20_body">Cette image montre le plan comptable.</text:p>
      <text:h text:style-name="Heading_20_2" text:outline-level="2"><text:bookmark-start text:name="__RefHeading___ajouter_des_transactions_3"/><text:bookmark-start text:name="ajouter_des_transactions"/>Ajouter des transactions<text:bookmark-end text:name="__RefHeading___ajouter_des_transactions_3"/><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d9e0f367671fa7447dfe8b6ae9c8dedb.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509e41665dce85517cbd32286899f839.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411efb5f5e870ab2c119c4ef3fe53a4b.png" xlink:type="simple" xlink:show="embed" xlink:actuate="onLoad"/></draw:frame>registre de compte chèque avec un retrait à un guichet</text:p></draw:text-box></draw:frame>Cette image montre le registre de compte chèque avec un retrait à un guichet automatique.</text:p>
      <text:h text:style-name="Heading_20_2" text:outline-level="2"><text:bookmark-start text:name="__RefHeading___soldes_d_ouverture_4"/><text:bookmark-start text:name="soldes_d_ouverture1"/>Soldes d'ouverture<text:bookmark-end text:name="__RefHeading___soldes_d_ouverture_4"/><text:bookmark-end text:name="soldes_d_ouverture1"/></text:h>
      <text:p text:style-name="Text_20_body">Nous sommes maintenant prêts à rapprocher ce compte courant à l'aide de cet exemple de relevé bancaire:</text:p>
      <text:p text:style-name="Text_20_body"><draw:frame draw:style-name="mediacenter" draw:name="Un exemple de relevé bancaire Legend" text:anchor-type="paragraph" draw:z-index="0" svg:width="13.49375cm"><draw:text-box><text:p text:style-name="legendcenter"><draw:frame draw:style-name="mediacenter" draw:name="Un exemple de relevé bancaire" text:anchor-type="paragraph" draw:z-index="4" svg:width="13.49375cm" svg:height="6.4558333333333cm"><draw:image xlink:href="Pictures/404423ca0253d3223751d4c94b3c6edf.png" xlink:type="simple" xlink:show="embed" xlink:actuate="onLoad"/></draw:frame>Un exemple de relevé bancaire</text:p></draw:text-box></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8002edf9d51787d9fbe8ce690e7b9870.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b2df9b1de3146dfe4877d37220dd07e8.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9cc9a9ee3021100caacdb5b1b74111c1.png" xlink:type="simple" xlink:show="embed" xlink:actuate="onLoad"/></draw:frame>Le compte courant</text:p></draw:text-box></draw:frame>Cette image montre le registre de compte courant rapproché.</text:p>
      <text:h text:style-name="Heading_20_2" text:outline-level="2"><text:bookmark-start text:name="__RefHeading___save_file_5"/><text:bookmark-start text:name="save_file"/>Save file<text:bookmark-end text:name="__RefHeading___save_file_5"/><text:bookmark-end text:name="save_file"/></text:h>
      <text:h text:style-name="Heading_20_2" text:outline-level="2"><text:bookmark-start text:name="__RefHeading___reports_6"/><text:bookmark-start text:name="reports"/>Reports<text:bookmark-end text:name="__RefHeading___reports_6"/><text:bookmark-end text:name="report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53:42</meta:creation-date>
    <dc:creator>Generated</dc:creator>
    <dc:date>2026-08-24T10::53:42</dc:date>
    <dc:language>en-US</dc:language>
    <meta:editing-cycles>1</meta:editing-cycles>
    <meta:editing-duration>PT0S</meta:editing-duration>
    <dc:title>tutoriel:bureautique:gnucash:perso:cheques</dc:title>
  </office:meta>
</office:document-meta>
</file>