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7284efb8323a1fab0e35690ac3a769.png"/>
  <manifest:file-entry manifest:media-type="image/png" manifest:full-path="Pictures/aac88142a1f6dbfc46c10001ae00b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internet:dokuwiki:start" text:style-name="Internet_20_link" text:visited-style-name="Visited_20_Internet_20_Link">Dokuwiki : un wiki opensource sans base de donné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nfrappe.fr/doc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</text:span> : <text:a xlink:type="simple" xlink:href="http://doc.nfrappe.fr/doku.php?id=logiciel:internet:dokuwiki:start1#installation" text:style-name="Internet_20_link" text:visited-style-name="Visited_20_Internet_20_Link">Installez un dokuwiki</text:a> sur votre serveur en le nommant <text:span text:style-name="Strong_20_Emphasis">fermier</text:span></text:p>
      <text:h text:style-name="Heading_20_2" text:outline-level="2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 Si les liens apt ne fonctionnent plus (ils ne font qu'afficher le texte sans en faire un lien) comme ceci <text:span text:style-name="Strong_20_Emphasis">[[apt://vlc]]</text:span>, on peut utiliser les liens interwiki : [[apt&gt;vlc]] -&gt; vlc</text:p>
      <text:p text:style-name="Text_20_body">Dans l'administration, lancez le <text:span text:style-name="Strong_20_Emphasis">Gestionnaire de fichiers de configuration</text:span>.<text:span text:style-name="Strong_20_Emphasis">Sélection d'un fichier de configuration</text:span> : Choisissez <text:span text:style-name="Strong_20_Emphasis">Liens interwiki</text:span><text:span text:style-name="Strong_20_Emphasis">Valeurs définies par l'utilisateur</text:span> Ajoutez : <text:span text:style-name="Strong_20_Emphasis">Clé</text:span> : apt<text:span text:style-name="Strong_20_Emphasis">Valeur</text:span> : apt://{NAME}et une icône <draw:frame draw:style-name="media" draw:name="0" text:anchor-type="as-char" draw:z-index="0" svg:width="0.42333333333333cm" svg:height="0.42333333333333cm"><draw:image xlink:href="Pictures/f27284efb8323a1fab0e35690ac3a769.png" xlink:type="simple" xlink:show="embed" xlink:actuate="onLoad"/></draw:frame> (flèche)Cliquez sur <text:span text:style-name="Plugin_Keyboard___keyboard">Enregistrer</text:span><draw:frame draw:style-name="mediacenter" draw:name="1" text:anchor-type="paragraph" draw:z-index="1" svg:width="14.313958333333cm" svg:height="6.0854166666667cm"><draw:image xlink:href="Pictures/aac88142a1f6dbfc46c10001ae00bffd.png" xlink:type="simple" xlink:show="embed" xlink:actuate="onLoad"/></draw:frame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&lt;&lt; <text:a xlink:type="simple" xlink:href="https://doc.ubuntu-fr.org/dokuwiki" text:style-name="Internet_20_link" text:visited-style-name="Visited_20_Internet_20_Link">Dokuwiki - C'est mieux quand c'est simp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1:33</meta:creation-date>
    <dc:creator>Generated</dc:creator>
    <dc:date>2026-08-24T04::41:33</dc:date>
    <dc:language>en-US</dc:language>
    <meta:editing-cycles>1</meta:editing-cycles>
    <meta:editing-duration>PT0S</meta:editing-duration>
    <dc:title>portail:internet:dokuwiki:start</dc:title>
  </office:meta>
</office:document-meta>
</file>