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cac5b9adc0381d071e296aad4bafac.png"/>
  <manifest:file-entry manifest:media-type="image/png" manifest:full-path="Pictures/6074b5a350ed4edacc5693b4868f00f2.png"/>
  <manifest:file-entry manifest:media-type="image/png" manifest:full-path="Pictures/50bb6b91983dd577d5925afa2409ad81.png"/>
  <manifest:file-entry manifest:media-type="image/png" manifest:full-path="Pictures/d72c34d2fe522cbb52f0082d50ce37ff.png"/>
  <manifest:file-entry manifest:media-type="image/png" manifest:full-path="Pictures/65bfa3bb57f28177706c2395c7561416.png"/>
  <manifest:file-entry manifest:media-type="image/png" manifest:full-path="Pictures/61d1c1187dfdd2f9e2de45a9b8ea2118.png"/>
  <manifest:file-entry manifest:media-type="image/png" manifest:full-path="Pictures/2f1438d78ed2f6ff731ae037b78d6d6c.png"/>
  <manifest:file-entry manifest:media-type="image/png" manifest:full-path="Pictures/925637109225b981c4aefe9a6f3dbf45.png"/>
  <manifest:file-entry manifest:media-type="image/png" manifest:full-path="Pictures/101ecf9fa54a8d947a48d1af7d93e252.png"/>
  <manifest:file-entry manifest:media-type="image/png" manifest:full-path="Pictures/7901bbf58e89ca6b401909c595883fb9.png"/>
  <manifest:file-entry manifest:media-type="image/png" manifest:full-path="Pictures/016097344f7c4cf679c55a1d34e64199.png"/>
  <manifest:file-entry manifest:media-type="image/png" manifest:full-path="Pictures/47c5380cbb7df13411775419fd32200d.png"/>
  <manifest:file-entry manifest:media-type="image/png" manifest:full-path="Pictures/c110807faf1774fcb945e78f5622aaab.png"/>
  <manifest:file-entry manifest:media-type="image/png" manifest:full-path="Pictures/0c1c0d5390149bdfc1046f2e199cf84a.png"/>
  <manifest:file-entry manifest:media-type="image/png" manifest:full-path="Pictures/cce02f6845aba79309935995aecfbe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vpn:start"/><text:bookmark-start text:name="__RefHeading___mettre_en_place_une_connexion_vpn_1"/><text:bookmark-start text:name="mettre_en_place_une_connexion_vpn"/>Mettre en place une connexion VPN<text:bookmark-end text:name="__RefHeading___mettre_en_place_une_connexion_vpn_1"/><text:bookmark-end text:name="mettre_en_place_une_connexion_vpn"/></text:h>
      <text:p text:style-name="Text_20_body">Un VPN (Virtual Private Network) est un réseau privé établi sur le réseau public, généralement via Internet.</text:p>
      <text:p text:style-name="Text_20_body">Cependant, le réseau privé est un réseau logique sans aucune ligne de réseau physique, il est donc appelé réseau privé virtuel.</text:p>
      <text:p text:style-name="Text_20_body">La connexion directe du réseau local à Internet, bien que pouvant permettre l'échange de données, entraînerait l'exposition des données privées à tous les utilisateurs sur Internet.</text:p>
      <text:h text:style-name="Heading_20_2" text:outline-level="2"><text:bookmark-start text:name="__RefHeading___utilisation_du_vpn_ipsec_pour_acceder_a_votre_reseau_domestique_2"/><text:bookmark-start text:name="utilisation_du_vpn_ipsec_pour_acceder_a_votre_reseau_domestique"/>Utilisation du VPN IPSec pour accéder à votre réseau domestique<text:bookmark-end text:name="__RefHeading___utilisation_du_vpn_ipsec_pour_acceder_a_votre_reseau_domestique_2"/><text:bookmark-end text:name="utilisation_du_vpn_ipsec_pour_acceder_a_votre_reseau_domestique"/></text:h>
      <text:p text:style-name="Text_20_body">La technologie VPN (Virtual Private Network) établit un réseau privé à travers le réseau public, qui peut fournir une communication sécurisée vers un ordinateur distant ou un réseau distant, et garantir un échange de données sécurisé.</text:p>
      <text:p text:style-name="Text_20_body">IPSec est l'une des principales implémentations des VPN.</text:p>
      <text:p text:style-name="Text_20_body">Nous voulons établir un tunnel VPN IPSec pour connecter deux réseaux locaux via Internet afin que les hôtes de différents réseaux locaux distants puissent communiquer entre eux comme s'ils se trouvaient dans le même réseau local.</text:p>
      <text:p text:style-name="Text_20_body">Par exemple, je suis l'administrateur réseau d'un bureau régional, je dois laisser mon personnel de bureau visiter les serveurs et les ressources du siège, et vice versa.</text:p>
      <text:p text:style-name="Text_20_body">Je sais que le routeur de mon bureau et l'appareil du siège social prennent tous deux en charge la fonction VPN IPSec, j'ai donc décidé de configurer une connexion VPN avec le siège social.</text:p>
      <text:p text:style-name="Text_20_body">Le schéma suivant est une topologie VPN typique. Ici, le site A fait référence au réseau du bureau régional (réseau local). Et le site B fait référence au réseau du siège (réseau distant) auquel je souhaite me connecter.<draw:frame draw:style-name="mediacenter" draw:name="0" text:anchor-type="paragraph" draw:z-index="0" svg:width="15.875cm" svg:height="7.3997983870968cm"><draw:image xlink:href="Pictures/9acac5b9adc0381d071e296aad4bafac.png" xlink:type="simple" xlink:show="embed" xlink:actuate="onLoad"/></draw:frame></text:p>
      <text:p text:style-name="Text_20_body"><text:span text:style-name="Strong_20_Emphasis">Méthode</text:span> :</text:p>
      <text:p text:style-name="Text_20_body"><text:span text:style-name="Strong_20_Emphasis">Assurez-vous de la topologie</text:span> que vous souhaitez construire et notez les IP LAN et WAN du site A (réseau local) et du site B (réseau distant).<text:span text:style-name="Strong_20_Emphasis">Configuration sur le site A</text:span> (réseau local) :<text:span text:style-name="Strong_20_Emphasis">Connectez-vous sur la page <text:a xlink:type="simple" xlink:href="http://tplinkmodem.net" text:style-name="Internet_20_link" text:visited-style-name="Visited_20_Internet_20_Link">http://tplinkmodem.net</text:a></text:span> avec le mot de passe du routeur.Allez dans <text:span text:style-name="Strong_20_Emphasis">Avancée &gt; VPN &gt; VPN IPSec</text:span> pour ouvrir la page de configuration. Cliquez sur Ajouter pour configurer un tunnel VPN.<draw:frame draw:style-name="mediacenter" draw:name="1" text:anchor-type="paragraph" draw:z-index="1" svg:width="15.875cm" svg:height="19.707882882883cm"><draw:image xlink:href="Pictures/6074b5a350ed4edacc5693b4868f00f2.png" xlink:type="simple" xlink:show="embed" xlink:actuate="onLoad"/></draw:frame><text:span text:style-name="Strong_20_Emphasis">IPSec Connection Name</text:span> : spécifiez un nom<text:span text:style-name="Strong_20_Emphasis">Remote IPSec Gateway (URL)</text:span> : entrez l'adresse IP WAN du site B.Pour configurer le réseau local du site A :<text:span text:style-name="Strong_20_Emphasis">Tunnel access from local IP addresses</text:span> : nous prenons ici l'adresse de sous-réseau comme exemple.<text:span text:style-name="Strong_20_Emphasis">IP Address for VPN</text:span> : plage IP LAN du site A<text:span text:style-name="Strong_20_Emphasis">Subnet Mask</text:span> : masque de sous-réseau du site A.Pour configurer le réseau local du site B :<text:span text:style-name="Strong_20_Emphasis">Tunnel access from local IP addresses</text:span> : nous prenons ici l'exemple de l'adresse de sous-réseau.<text:span text:style-name="Strong_20_Emphasis">IP Address for VPN</text:span> : plage IP LAN du site B<text:span text:style-name="Strong_20_Emphasis">Subnet Mask</text:span> : masque de sous-réseau du site B.<text:span text:style-name="Strong_20_Emphasis">Key Exchange Method</text:span> : méthode d'échange de clés pour la stratégie. Nous sélectionnons ici Auto(IKE).<text:span text:style-name="Strong_20_Emphasis">Authentication method</text:span> : Pre-Shared Key<text:span text:style-name="Strong_20_Emphasis">Pre-Shared Key</text:span>keep <text:span text:style-name="Strong_20_Emphasis">Perfect Forward Secrecy</text:span> enabled. <text:span text:style-name="Strong_20_Emphasis">Note</text:span>:Make sure Site A and Site B use the same key.<text:span text:style-name="Strong_20_Emphasis">paramètres avancés</text:span> Laissez les valeurs par défaut.Cliquez ensuite sur save pour enregistrer.Configuration sur le Site B (réseau distant). Reportez-vous à la configuration de l'étape 2 sur le site A et assurez-vous que le site A et le site B utilisent les mêmes clés pré-partagées et paramètres Perfect Forward Secrecy.La colonne État deviendra Up si la connexion VPN a été configurée avec succès.Vérifiez la connexion VPN. Vous pouvez envoyer un ping à l'adresse IP LAN du site B depuis votre ordinateur pour vérifier que la connexion VPN IPSec est correctement configurée. Pour vérifier la connexion VPN, vous pouvez procéder comme suit.Sur l'hôte du site A, appuyez sur [Logo Windows] + [R] pour ouvrir la boîte de dialogue Exécuter. Saisissez « cmd » et appuyez sur OK.<draw:frame draw:style-name="mediacenter" draw:name="2" text:anchor-type="paragraph" draw:z-index="2" svg:width="15.875cm" svg:height="8.5093659942363cm"><draw:image xlink:href="Pictures/50bb6b91983dd577d5925afa2409ad81.png" xlink:type="simple" xlink:show="embed" xlink:actuate="onLoad"/></draw:frame>Dans la fenêtre CLI, saisissez « ping 192.168.2.x » (« 192.168.2.x » peut être l'adresse IP de n'importe quel hôte du site B). Appuyez ensuite sur [Entrée].<draw:frame draw:style-name="mediacenter" draw:name="3" text:anchor-type="paragraph" draw:z-index="3" svg:width="15.875cm" svg:height="10.715625cm"><draw:image xlink:href="Pictures/d72c34d2fe522cbb52f0082d50ce37ff.png" xlink:type="simple" xlink:show="embed" xlink:actuate="onLoad"/></draw:frame>Si Ping se déroule avec succès (obtient des réponses de l'hôte du site B), la connexion IPSec fonctionne correctement maintenant.Terminé!</text:p>
      <text:p text:style-name="Text_20_body">Maintenant, le VPN IPSec est implémenté pour établir une connexion.</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produit prend en charge un maximum de dix connexions simultanées.Si l'un des sites a été hors ligne pendant un certain temps, par exemple, si le site A a été déconnecté, sur le site B vous devez cliquer sur Désactiver puis sur Activer après la remise en ligne du site A afin de rétablir l'IPSec tunnel.</text:p></table:table-cell></table:table-row></table:table></draw:text-box></draw:frame></text:p>
      <text:h text:style-name="Heading_20_2" text:outline-level="2"><text:bookmark-start text:name="__RefHeading___utilisation_de_openvpn_pour_acceder_a_votre_reseau_domestique_3"/><text:bookmark-start text:name="utilisation_de_openvpn_pour_acceder_a_votre_reseau_domestique"/>Utilisation de OpenVPN pour accéder à votre réseau domestique<text:bookmark-end text:name="__RefHeading___utilisation_de_openvpn_pour_acceder_a_votre_reseau_domestique_3"/><text:bookmark-end text:name="utilisation_de_openvpn_pour_acceder_a_votre_reseau_domestique"/></text:h>
      <text:p text:style-name="Text_20_body">Dans la connexion OpenVPN, le réseau domestique peut agir comme un serveur et l'appareil distant peut accéder au serveur via le routeur qui agit comme une passerelle OpenVPN Server.</text:p>
      <text:p text:style-name="Text_20_body">Pour utiliser la fonction VPN, vous devez activer OpenVPN Server sur votre routeur et installer et exécuter le logiciel client VPN sur l'appareil distant.</text:p>
      <text:p text:style-name="Text_20_body">Veuillez suivre les étapes ci-dessous pour configurer une connexion OpenVPN.<draw:frame draw:style-name="mediacenter" draw:name="4" text:anchor-type="paragraph" draw:z-index="4" svg:width="15.875cm" svg:height="3.4501375515818cm"><draw:image xlink:href="Pictures/65bfa3bb57f28177706c2395c7561416.png" xlink:type="simple" xlink:show="embed" xlink:actuate="onLoad"/></draw:frame></text:p>
      <text:h text:style-name="Heading_20_3" text:outline-level="3"><text:bookmark-start text:name="__RefHeading___etape_1._configurer_le_serveur_openvpn_sur_votre_routeur_4"/><text:bookmark-start text:name="etape_1._configurer_le_serveur_openvpn_sur_votre_routeur"/>Étape 1. Configurer le serveur OpenVPN sur votre routeur<text:bookmark-end text:name="__RefHeading___etape_1._configurer_le_serveur_openvpn_sur_votre_routeur_4"/><text:bookmark-end text:name="etape_1._configurer_le_serveur_openvpn_sur_votre_routeur"/></text:h>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Accédez à <text:span text:style-name="Strong_20_Emphasis">Avancée &gt; VPN &gt; OpenVPN</text:span> et sélectionnez <text:span text:style-name="Strong_20_Emphasis">Activer le serveur VPN</text:span>.<draw:frame draw:style-name="mediacenter" draw:name="5" text:anchor-type="paragraph" draw:z-index="5" svg:width="15.875cm" svg:height="7.2099863201094cm"><draw:image xlink:href="Pictures/61d1c1187dfdd2f9e2de45a9b8ea2118.png" xlink:type="simple" xlink:show="embed" xlink:actuate="onLoad"/></draw:frame><text:span text:style-name="Strong_20_Emphasis">Note</text:span> :Avant d'activer le serveur VPN, nous vous recommandons de configurer le service DNS dynamique (recommandé) ou d'attribuer une adresse IP statique au port WAN du routeur et de synchroniser votre heure système avec Internet.La première fois que vous configurez le serveur OpenVPN, vous devrez peut-être générer un certificat avant d'activer le serveur VPN.<text:span text:style-name="Strong_20_Emphasis">Type de service</text:span> : protocole de communication pour OpenVPN Server (UDP, TCP).<text:span text:style-name="Strong_20_Emphasis">Port de service</text:span> : port auquel un périphérique VPN se connecte (numéro de port compris entre 1024 et 65535).<text:span text:style-name="Strong_20_Emphasis">VPN Subnet / Netmask</text:span> : plage d'adresses IP qui peuvent être allouées à l'appareil par le serveur OpenVPN.<text:span text:style-name="Strong_20_Emphasis">Accès client</text:span> : ne sélectionnez <text:span text:style-name="Strong_20_Emphasis">Réseau domestique</text:span> que si vous souhaitez que l'appareil distant n'accède qu'à votre réseau domestique ; sélectionnez Internet et réseau domestique si vous souhaitez que l'appareil distant accède aussi à Internet via le serveur VPN.Cliquez sur <text:span text:style-name="Plugin_Keyboard___keyboard">Sauvegarder</text:span>.Cliquez sur <text:span text:style-name="Plugin_Keyboard___keyboard">Produire</text:span> pour obtenir un nouveau certificat.<draw:frame draw:style-name="mediacenter" draw:name="6" text:anchor-type="paragraph" draw:z-index="6" svg:width="15.875cm" svg:height="2.5373055162659cm"><draw:image xlink:href="Pictures/2f1438d78ed2f6ff731ae037b78d6d6c.png" xlink:type="simple" xlink:show="embed" xlink:actuate="onLoad"/></draw:frame>Si vous en avez déjà généré un, ignorez cette étape ou cliquez sur <text:span text:style-name="Plugin_Keyboard___keyboard">Produire</text:span> pour mettre à jour le certificat.Cliquez sur <text:span text:style-name="Plugin_Keyboard___keyboard">Exportation</text:span> pour enregistrer le fichier de configuration OpenVPN qui sera utilisé par l'appareil distant pour accéder à votre routeur.<draw:frame draw:style-name="mediacenter" draw:name="7" text:anchor-type="paragraph" draw:z-index="7" svg:width="15.875cm" svg:height="2.5663447782546cm"><draw:image xlink:href="Pictures/925637109225b981c4aefe9a6f3dbf45.png" xlink:type="simple" xlink:show="embed" xlink:actuate="onLoad"/></draw:frame></text:p>
      <text:h text:style-name="Heading_20_3" text:outline-level="3"><text:bookmark-start text:name="__RefHeading___etape_2._configurez_la_connexion_openvpn_sur_votre_appareil_distant_5"/><text:bookmark-start text:name="etape_2._configurez_la_connexion_openvpn_sur_votre_appareil_distant"/>Étape 2. Configurez la connexion OpenVPN sur votre appareil distant<text:bookmark-end text:name="__RefHeading___etape_2._configurez_la_connexion_openvpn_sur_votre_appareil_distant_5"/><text:bookmark-end text:name="etape_2._configurez_la_connexion_openvpn_sur_votre_appareil_distant"/></text:h>
      <text:p text:style-name="Text_20_body">Visitez <text:a xlink:type="simple" xlink:href="http://openvpn.net/index.php/download/community-downloads.html" text:style-name="Internet_20_link" text:visited-style-name="Visited_20_Internet_20_Link">http://openvpn.net/index.php/download/community-downloads.html</text:a> pour télécharger le logiciel OpenVPN et installez-le sur votre appareil sur lequel vous souhaitez exécuter l'utilitaire client OpenVPN.<text:line-break/><text:span text:style-name="Strong_20_Emphasis">Remarque</text:span> : Vous devez installer l'utilitaire client OpenVPN sur chaque appareil sur lequel vous prévoyez d'appliquer la fonction VPN pour accéder à votre routeur. Les appareils mobiles doivent télécharger une application tierce depuis Google Play ou Apple App Store.Après l'installation, copiez le fichier exporté depuis votre routeur dans le dossier « config » de l'utilitaire client OpenVPN (par exemple, C:\Program Files\OpenVPN\config sous Windows).Le chemin dépend de l'endroit où l'utilitaire client OpenVPN est installé.Exécutez l'utilitaire client OpenVPN et connectez-le au serveur OpenVPN.</text:p>
      <text:h text:style-name="Heading_20_2" text:outline-level="2"><text:bookmark-start text:name="__RefHeading___utilisation_du_vpn_pptp_pour_acceder_a_votre_reseau_domestique_6"/><text:bookmark-start text:name="utilisation_du_vpn_pptp_pour_acceder_a_votre_reseau_domestique"/>Utilisation du VPN PPTP pour accéder à votre réseau domestique<text:bookmark-end text:name="__RefHeading___utilisation_du_vpn_pptp_pour_acceder_a_votre_reseau_domestique_6"/><text:bookmark-end text:name="utilisation_du_vpn_pptp_pour_acceder_a_votre_reseau_domestique"/></text:h>
      <text:p text:style-name="Text_20_body">Le serveur VPN PPTP est utilisé pour créer une connexion VPN pour un périphérique distant.</text:p>
      <text:p text:style-name="Text_20_body">Pour utiliser la fonction VPN, vous devez activer le serveur VPN PPTP sur votre routeur et configurer la connexion PPTP sur l'appareil distant.</text:p>
      <text:p text:style-name="Text_20_body">Veuillez suivre les étapes ci-dessous pour configurer une connexion VPN PPTP.</text:p>
      <text:h text:style-name="Heading_20_3" text:outline-level="3"><text:bookmark-start text:name="__RefHeading___etape_1._configuration_du_serveur_vpn_pptp_sur_votre_routeur_7"/><text:bookmark-start text:name="etape_1._configuration_du_serveur_vpn_pptp_sur_votre_routeur"/>Étape 1. Configuration du serveur VPN PPTP sur votre routeur<text:bookmark-end text:name="__RefHeading___etape_1._configuration_du_serveur_vpn_pptp_sur_votre_routeur_7"/><text:bookmark-end text:name="etape_1._configuration_du_serveur_vpn_pptp_sur_votre_routeur"/></text:h>
      <text:p text:style-name="Text_20_body"><text:span text:style-name="Strong_20_Emphasis">Connectez-vous sur la page <text:a xlink:type="simple" xlink:href="http://tplinkmodem.net" text:style-name="Internet_20_link" text:visited-style-name="Visited_20_Internet_20_Link">http://tplinkmodem.net</text:a></text:span> avec le mot de passe du routeur.Onglet <text:span text:style-name="Strong_20_Emphasis">Avancée</text:span>, <text:span text:style-name="Strong_20_Emphasis">VPN &gt; PPTP VPN</text:span> : cochez <text:span text:style-name="Strong_20_Emphasis">Activer le serveur VPN</text:span> :<draw:frame draw:style-name="mediacenter" draw:name="8" text:anchor-type="paragraph" draw:z-index="8" svg:width="15.875cm" svg:height="6.0561009817672cm"><draw:image xlink:href="Pictures/101ecf9fa54a8d947a48d1af7d93e252.png" xlink:type="simple" xlink:show="embed" xlink:actuate="onLoad"/></draw:frame><text:span text:style-name="Strong_20_Emphasis">Remarque</text:span> : avant d'activer le serveur VPN, nous vous recommandons de <text:span text:style-name="Strong_20_Emphasis">configurer le service DNS dynamique</text:span> ou d'attribuer une adresse <text:span text:style-name="Strong_20_Emphasis">IP statique</text:span> au port WAN du routeur et de <text:span text:style-name="Strong_20_Emphasis">synchroniser votre heure système avec Internet</text:span>.<text:span text:style-name="Strong_20_Emphasis">Adresse IP du client</text:span> : saisissez la plage d'adresses IP (jusqu'à 10) pouvant être allouées aux appareils par le serveur VPN PPTP.<text:span text:style-name="Strong_20_Emphasis">Nom d'utilisateur</text:span>, <text:span text:style-name="Strong_20_Emphasis">Mot de passe</text:span> : saisissez le nom d'utilisateur et le mot de passe pour authentifier les clients auprès du serveur VPN PPTP.Cliquez sur <text:span text:style-name="Plugin_Keyboard___keyboard">Sauvegarder</text:span></text:p>
      <text:h text:style-name="Heading_20_3" text:outline-level="3"><text:bookmark-start text:name="__RefHeading___etape_2._configurez_la_connexion_vpn_pptp_sur_l_appareil_distant_8"/><text:bookmark-start text:name="etape_2._configurez_la_connexion_vpn_pptp_sur_l_appareil_distant"/>Étape 2. Configurez la connexion VPN PPTP sur l'appareil distant<text:bookmark-end text:name="__RefHeading___etape_2._configurez_la_connexion_vpn_pptp_sur_l_appareil_distant_8"/><text:bookmark-end text:name="etape_2._configurez_la_connexion_vpn_pptp_sur_l_appareil_distant"/></text:h>
      <text:p text:style-name="Text_20_body">L'appareil distant peut utiliser le logiciel PPTP intégré de Windows ou un logiciel tiers PPTP pour se connecter au serveur PPTP.</text:p>
      <text:p text:style-name="Text_20_body">Ici, nous utilisons le logiciel PPTP intégré à Windows comme exemple.</text:p>
      <text:p text:style-name="Text_20_body">Ouvrez <text:span text:style-name="Strong_20_Emphasis">Démarrer &gt; Panneau de configuration &gt; Réseau et Internet &gt; Centre Réseau et partage</text:span>.Cliquez sur <text:span text:style-name="Strong_20_Emphasis">Configurer une nouvelle connexion ou un nouveau réseau</text:span> :<draw:frame draw:style-name="mediacenter" draw:name="9" text:anchor-type="paragraph" draw:z-index="9" svg:width="15.875cm" svg:height="11.529573590096cm"><draw:image xlink:href="Pictures/7901bbf58e89ca6b401909c595883fb9.png" xlink:type="simple" xlink:show="embed" xlink:actuate="onLoad"/></draw:frame>Cliquez sur <text:span text:style-name="Strong_20_Emphasis">Se connecter à un espace de travail</text:span> et cliquez sur <text:span text:style-name="Plugin_Keyboard___keyboard">Suivant</text:span> :<draw:frame draw:style-name="mediacenter" draw:name="10" text:anchor-type="paragraph" draw:z-index="10" svg:width="15.875cm" svg:height="11.614616613419cm"><draw:image xlink:href="Pictures/016097344f7c4cf679c55a1d34e64199.png" xlink:type="simple" xlink:show="embed" xlink:actuate="onLoad"/></draw:frame>Cliquez sur <text:span text:style-name="Strong_20_Emphasis">Utiliser ma connexion Internet (VPN)</text:span> :<draw:frame draw:style-name="mediacenter" draw:name="11" text:anchor-type="paragraph" draw:z-index="11" svg:width="15.875cm" svg:height="11.614616613419cm"><draw:image xlink:href="Pictures/47c5380cbb7df13411775419fd32200d.png" xlink:type="simple" xlink:show="embed" xlink:actuate="onLoad"/></draw:frame>Saisissez l'adresse IP Internet du routeur (par exemple : 218.18.1.73) dans le champ <text:span text:style-name="Strong_20_Emphasis">Adresse Internet</text:span>. Cliquez sur <text:span text:style-name="Plugin_Keyboard___keyboard">Suivant</text:span> :<draw:frame draw:style-name="mediacenter" draw:name="12" text:anchor-type="paragraph" draw:z-index="12" svg:width="15.875cm" svg:height="11.614616613419cm"><draw:image xlink:href="Pictures/c110807faf1774fcb945e78f5622aaab.png" xlink:type="simple" xlink:show="embed" xlink:actuate="onLoad"/></draw:frame>Saisissez le <text:span text:style-name="Strong_20_Emphasis">nom d'utilisateur</text:span> et le <text:span text:style-name="Strong_20_Emphasis">mot de passe</text:span> que vous avez définis pour le serveur VPN PPTP sur votre routeur puis cliquez sur <text:span text:style-name="Plugin_Keyboard___keyboard">Connecter</text:span> :<draw:frame draw:style-name="mediacenter" draw:name="13" text:anchor-type="paragraph" draw:z-index="13" svg:width="15.875cm" svg:height="11.614616613419cm"><draw:image xlink:href="Pictures/0c1c0d5390149bdfc1046f2e199cf84a.png" xlink:type="simple" xlink:show="embed" xlink:actuate="onLoad"/></draw:frame>La connexion VPN PPTP est créée et prête à être utilisée :<draw:frame draw:style-name="mediacenter" draw:name="14" text:anchor-type="paragraph" draw:z-index="14" svg:width="15.875cm" svg:height="11.614616613419cm"><draw:image xlink:href="Pictures/cce02f6845aba79309935995aecfbe78.png" xlink:type="simple" xlink:show="embed" xlink:actuate="onLoad"/></draw:frame></text:p>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21::26:07</meta:creation-date>
    <dc:creator>Generated</dc:creator>
    <dc:date>2026-08-27T21::26:07</dc:date>
    <dc:language>en-US</dc:language>
    <meta:editing-cycles>1</meta:editing-cycles>
    <meta:editing-duration>PT0S</meta:editing-duration>
    <dc:title>materiel:internet:routeur4g:mr400:uguide:network:vpn:start</dc:title>
  </office:meta>
</office:document-meta>
</file>