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bee32772ff82381a1e30a62c915a63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eriel:internet:routeur4g:mr400:uguide:network:pin:start"/><text:bookmark-start text:name="__RefHeading___gestion_des_codes_pin_1"/><text:bookmark-start text:name="gestion_des_codes_pin"/>Gestion des codes PIN<text:bookmark-end text:name="__RefHeading___gestion_des_codes_pin_1"/><text:bookmark-end text:name="gestion_des_codes_pin"/></text:h>
      <text:p text:style-name="Text_20_body">Le code PIN (Personal Identification Number) protège la carte SIM contre le vol.</text:p>
      <text:p text:style-name="Text_20_body">La gestion du code PIN permet de modifier les paramètres PIN de votre carte SIM selon vos besoins.</text:p>
      <text:p text:style-name="Text_20_body">Pour modifier vos paramètres PIN :</text:p>
      <text:p text:style-name="Text_20_body"><text:span text:style-name="Strong_20_Emphasis">Connectez-vous sur <text:a xlink:type="simple" xlink:href="http://tplinkmodem.net" text:style-name="Internet_20_link" text:visited-style-name="Visited_20_Internet_20_Link">http://tplinkmodem.net</text:a></text:span> avec le mot de passe du routeurOnglet <text:span text:style-name="Strong_20_Emphasis">Avancée</text:span> <text:span text:style-name="Strong_20_Emphasis">Réseau &gt; Gestion des codes PIN</text:span> :<draw:frame draw:style-name="mediacenter" draw:name="0" text:anchor-type="paragraph" draw:z-index="0" svg:width="15.875cm" svg:height="5.4180126404494cm"><draw:image xlink:href="Pictures/cbee32772ff82381a1e30a62c915a63d.png" xlink:type="simple" xlink:show="embed" xlink:actuate="onLoad"/></draw:frame><text:span text:style-name="Strong_20_Emphasis">État de la carte SIM</text:span> : Affiche l'état de votre carte SIM.<text:span text:style-name="Strong_20_Emphasis"> Verrouillage PIN </text:span> : si activé, chaque fois que vous démarrez le routeur avec cette carte SIM insérée, vous devez entrer le code PIN.<text:span text:style-name="Strong_20_Emphasis">Code de déverrouillage automatique</text:span> : si le code PIN est requis au redémarrage du routeur ou à l'insertion d'une carte SIM, il sera validé automatiquement, vous évitant ainsi d'avoir à saisir le code PIN à chaque démarrage du routeur ou à l'insertion d'une carte SIM. Si la validation a échoué, vous devez entrer le code PIN sur cette page.<text:span text:style-name="Strong_20_Emphasis">ÉPINGLE</text:span> (=PIN !) : Saisissez le code PIN pour déverrouiller la carte SIM. Il se compose de 4 à 8 chiffres.<text:span text:style-name="Strong_20_Emphasis">PUK</text:span> (PIN Unlocked Key) : également connu sous le nom de Personal Unlock Code (PUC), sertà réinitialiser un PIN qui a été perdu ou oublié. Le PUK est un code spécifique à la carte SIM, attribué par le fournisseur de services. Vous devez saisir le code PUK après 3 tentatives de connexion incorrectes du code PIN. Contactez votre fournisseur de services si vous ne connaissez pas le code PUK. Il se compose de 8 chiffres.<text:span text:style-name="Strong_20_Emphasis">Nouveau code PIN</text:span> : Saisissez 4 à 8 chiffres pour réinitialiser le code PIN de votre carte SIM.<text:span text:style-name="Strong_20_Emphasis">Tentatives restantes</text:span> : nombre de tentatives qu'il vous reste pour essayer de saisir le code PIN ou PUK. Vous ne disposez que de 3 tentatives pour saisir le code PIN et de 10 tentatives pour saisir le code PUK. Si vous échouez accidentellement dans 3 tentatives, la carte SIM sera verrouillée et vous devrez entrer le code PUK de votre carte SIM.Cliquez sur <text:span text:style-name="Plugin_Keyboard___keyboard">Sauvegarder</text:span> pour enregistrer les paramètres.</text:p>
      <text:h text:style-name="Heading_20_2" text:outline-level="2"><text:bookmark-start text:name="__RefHeading___voir_aussi_2"/><text:bookmark-start text:name="voir_aussi"/>Voir aussi<text:bookmark-end text:name="__RefHeading___voir_aussi_2"/><text:bookmark-end text:name="voir_aussi"/></text:h>
      <text:p text:style-name="Text_20_body"><text:span text:style-name="Strong_20_Emphasis">(en)</text:span> <text:a xlink:type="simple" xlink:href="https://nfrappe.fr/doc/doku.php?id=https:https:www.tp-link.com_us_user-guides_archer-mr400_v3" text:style-name="Internet_20_link" text:visited-style-name="Visited_20_Internet_20_Link">//www.tp-link.com/us/user-guides/Archer-MR400_V3/</text:a></text:p>
      <text:p text:style-name="Horizontal_20_Line"/>
      <text:p text:style-name="Text_20_body"><text:span text:style-name="Emphasis">Basé sur &lt;&lt; <text:a xlink:type="simple" xlink:href="https://www.tp-link.com/us/user-guides/Archer-MR400_V3/" text:style-name="Internet_20_link" text:visited-style-name="Visited_20_Internet_20_Link">Archer MR400 V3 User Guide</text:a> &gt;&gt; par tp-link.com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7T20::36:36</meta:creation-date>
    <dc:creator>Generated</dc:creator>
    <dc:date>2026-08-27T20::36:36</dc:date>
    <dc:language>en-US</dc:language>
    <meta:editing-cycles>1</meta:editing-cycles>
    <meta:editing-duration>PT0S</meta:editing-duration>
    <dc:title>materiel:internet:routeur4g:mr400:uguide:network:pin:start</dc:title>
  </office:meta>
</office:document-meta>
</file>