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8b1f67326a4a284eaadf4b89d6b537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network:ddns:start"/><text:bookmark-start text:name="__RefHeading___ddnsconfigurer_un_compte_de_service_dns_dynamique_1"/><text:bookmark-start text:name="ddnsconfigurer_un_compte_de_service_dns_dynamique"/>DDNS : Configurer un compte de service DNS dynamique<text:bookmark-end text:name="__RefHeading___ddnsconfigurer_un_compte_de_service_dns_dynamique_1"/><text:bookmark-end text:name="ddnsconfigurer_un_compte_de_service_dns_dynamique"/></text:h>
      <text:p text:style-name="Text_20_body">La plupart des FAI (fournisseurs d'accès à Internet) attribuent une adresse IP dynamique au routeur ; cette adresse IP permet d'accéder à votre routeur à distance.</text:p>
      <text:p text:style-name="Text_20_body">Mais l'adresse IP peut changer à tout moment sans prévenir.</text:p>
      <text:p text:style-name="Text_20_body">La fonction DDNS (Dynamic Domain Name Server) sur le routeur permet d'accéder à votre routeur et aux serveurs locaux (FTP, HTTP, etc.) en utilisant un nom de domaine, sans avoir besoin de vérifier et mémoriser l'adresse IP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e DDNS ne fonctionne pas si le FAI attribue une adresse IP WAN privée (telle que 192.168.1.x) au routeur.</text:p></table:table-cell></table:table-row></table:table></draw:text-box></draw:frame>Pour configurer le DDNS :</text:p>
      <text:p text:style-name="Text_20_body"><text:span text:style-name="Strong_20_Emphasis">Connectez-vous sur la page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<text:span text:style-name="Strong_20_Emphasis">Réseau &gt; DNS dynamique</text:span>.<text:span text:style-name="Strong_20_Emphasis">fournisseur d'accès</text:span> :Sélectionnez le fournisseur de service DDNS (<text:span text:style-name="Strong_20_Emphasis">Dyndns</text:span> ou NO-IP (traduit en <text:span text:style-name="Strong_20_Emphasis">PAS D'IP</text:span> !) ). Si vous n'avez pas de compte DDNS, sélectionnez un fournisseur de services et cliquez sur <text:span text:style-name="Strong_20_Emphasis">Allez vous inscrire ...</text:span><draw:frame draw:style-name="mediacenter" draw:name="0" text:anchor-type="paragraph" draw:z-index="0" svg:width="15.875cm" svg:height="6.2311026352288cm"><draw:image xlink:href="Pictures/88b1f67326a4a284eaadf4b89d6b537b.png" xlink:type="simple" xlink:show="embed" xlink:actuate="onLoad"/></draw:frame><text:span text:style-name="Strong_20_Emphasis">Nom d'utilisateur</text:span> : Saisissez le nom d'utilisateur du compte<text:span text:style-name="Strong_20_Emphasis">Mot de passe</text:span> : Saisissez le mot de passe du compteCliquez sur <text:span text:style-name="Plugin_Keyboard___keyboard">S'identifier</text:span>Saisissez le nom de domaine du compte (comme <text:span text:style-name="Emphasis">lisa.ddns.net</text:span>).Cliquez sur <text:span text:style-name="Plugin_Keyboard___keyboard">Sauvegarder</text:span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Si vous souhaitez utiliser un nouveau compte DDNS, veuillez d'abord vous déconnecter, puis vous connecter avec le nouveau compte.</text:p></table:table-cell></table:table-row></table:table></draw:text-box></draw:frame>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nfrappe.fr/doc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09::39:49</meta:creation-date>
    <dc:creator>Generated</dc:creator>
    <dc:date>2026-08-25T09::39:49</dc:date>
    <dc:language>en-US</dc:language>
    <meta:editing-cycles>1</meta:editing-cycles>
    <meta:editing-duration>PT0S</meta:editing-duration>
    <dc:title>materiel:internet:routeur4g:mr400:uguide:network:ddns:start</dc:title>
  </office:meta>
</office:document-meta>
</file>