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0ef809e57f2e940383be0a848b7a638.png"/>
  <manifest:file-entry manifest:media-type="image/png" manifest:full-path="Pictures/017584049fdf062b3a209665f7a6c1c9.png"/>
  <manifest:file-entry manifest:media-type="image/png" manifest:full-path="Pictures/58ed33abfa68a1678b172cad1375833e.png"/>
  <manifest:file-entry manifest:media-type="image/png" manifest:full-path="Pictures/7bf903d97958f3e8672af1431c223823.png"/>
  <manifest:file-entry manifest:media-type="image/png" manifest:full-path="Pictures/ea5d9710c0e45cfdde30351c04726969.png"/>
  <manifest:file-entry manifest:media-type="image/png" manifest:full-path="Pictures/ca3a3a8a221f4a835444472f5dca6366.png"/>
  <manifest:file-entry manifest:media-type="image/png" manifest:full-path="Pictures/79e5aeeeca47bfeb2b43f5c8bcaa629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4g:mr400:uguide:desc:start"/><text:bookmark-start text:name="__RefHeading___familiarisez-vous_avec_votre_routeur_4g_lte_1"/><text:bookmark-start text:name="familiarisez-vous_avec_votre_routeur_4g_lte"/>Familiarisez-vous avec votre routeur 4G LTE<text:bookmark-end text:name="__RefHeading___familiarisez-vous_avec_votre_routeur_4g_lte_1"/><text:bookmark-end text:name="familiarisez-vous_avec_votre_routeur_4g_lte"/></text:h>
      <text:p text:style-name="Text_20_body">Ce chapitre présente les fonctionnalités et l'apparence du routeur.</text:p>
      <text:p text:style-name="Text_20_body">Vidéo d'installation en français : </text:p>
      <text:h text:style-name="Heading_20_2" text:outline-level="2"><text:bookmark-start text:name="__RefHeading___presentation_du_produit_2"/><text:bookmark-start text:name="presentation_du_produit"/>Présentation du produit<text:bookmark-end text:name="__RefHeading___presentation_du_produit_2"/><text:bookmark-end text:name="presentation_du_produit"/></text:h>
      <text:p text:style-name="Text_20_body">Le routeur 4G LTE partage le réseau 4G LTE de dernière génération avec plusieurs appareils Wi-Fi, où que vous soyez.</text:p>
      <text:p text:style-name="Text_20_body">Avec des ports Ethernet et des antennes, le routeur fournit un accès filaire et sans fil pour plusieurs ordinateurs et mobiles.</text:p>
      <text:p text:style-name="Text_20_body">Le routeur est le hub parfait de votre réseau domestique ou professionnel.</text:p>
      <text:h text:style-name="Heading_20_2" text:outline-level="2"><text:bookmark-start text:name="__RefHeading___disposition_du_panneau_3"/><text:bookmark-start text:name="disposition_du_panneau"/>Disposition du panneau<text:bookmark-end text:name="__RefHeading___disposition_du_panneau_3"/><text:bookmark-end text:name="disposition_du_panneau"/></text:h>
      <text:h text:style-name="Heading_20_3" text:outline-level="3"><text:bookmark-start text:name="__RefHeading___vue_de_dessus_4"/><text:bookmark-start text:name="vue_de_dessus"/>Vue de dessus<text:bookmark-end text:name="__RefHeading___vue_de_dessus_4"/><text:bookmark-end text:name="vue_de_dessus"/></text:h>
      <text:p text:style-name="Text_20_body"><draw:frame draw:style-name="mediacenter" draw:name="0" text:anchor-type="paragraph" draw:z-index="0" svg:width="15.875cm" svg:height="14.216606858054cm"><draw:image xlink:href="Pictures/b0ef809e57f2e940383be0a848b7a638.png" xlink:type="simple" xlink:show="embed" xlink:actuate="onLoad"/></draw:frame>Les LED du routeur sont situées sur le panneau avant (vues de gauche à droite). Elles indiquent l'état de fonctionnement du routeur selon le tableau suivant :</text:p>
      <table:table table:style-name="Table">
        <table:table-column/>
        <table:table-column/>
        <table:table-column/>
        <table:table-row>
          <table:table-cell office:value-type="string" table:style-name="tableheader">
            <text:p text:style-name="Table_20_Heading"> Nom                                                                          </text:p>
          </table:table-cell>
          <table:table-cell office:value-type="string" table:style-name="tableheader">
            <text:p text:style-name="Table_20_Heading"> État    </text:p>
          </table:table-cell>
          <table:table-cell office:value-type="string" table:style-name="tableheader">
            <text:p text:style-name="Table_20_Heading"> Indication                                                                                                                    </text:p>
          </table:table-cell>
        </table:table-row>
        <table:table-row>
          <table:table-cell office:value-type="string" table:style-name="tablecell" table:number-rows-spanned="3">
            <text:p text:style-name="tablealignleft"> <draw:frame draw:style-name="media" draw:name="1" text:anchor-type="as-char" draw:z-index="1" svg:width="1.825625cm" svg:height="0.60854166666667cm"><draw:image xlink:href="Pictures/017584049fdf062b3a209665f7a6c1c9.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Le système a démarré avec succès.                                                                                       </text:p>
          </table:table-cell>
        </table:table-row>
        <table:table-row>
          <table:table-cell office:value-type="string" table:style-name="tablecell">
            <text:p text:style-name="tablealignleft"> Flashing  </text:p>
          </table:table-cell>
          <table:table-cell office:value-type="string" table:style-name="tablecell">
            <text:p text:style-name="tablealignleft"> Le système démarre ou le micrologiciel est en cours de mise à niveau. Ne déconnectez pas et ne mettez pas le routeur hors tension.                          </text:p>
          </table:table-cell>
        </table:table-row>
        <table:table-row>
          <table:table-cell office:value-type="string" table:style-name="tablecell">
            <text:p text:style-name="tablealignleft"> Off       </text:p>
          </table:table-cell>
          <table:table-cell office:value-type="string" table:style-name="tablecell">
            <text:p text:style-name="tablealignleft"> L'alimentation est coupée.                                                                                                                 </text:p>
          </table:table-cell>
        </table:table-row>
        <table:table-row>
          <table:table-cell office:value-type="string" table:style-name="tablecell" table:number-rows-spanned="2">
            <text:p text:style-name="tablealignleft"> <draw:frame draw:style-name="media" draw:name="2" text:anchor-type="as-char" draw:z-index="2" svg:width="2.143125cm" style:rel-width="100%" svg:height="0.68791666666667cm" style:rel-height="scale"><draw:image xlink:href="Pictures/58ed33abfa68a1678b172cad1375833e.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Le routeur est connecté à Internet.                                                                                      </text:p>
          </table:table-cell>
        </table:table-row>
        <table:table-row>
          <table:table-cell office:value-type="string" table:style-name="tablecell">
            <text:p text:style-name="tablealignleft"> Off       </text:p>
          </table:table-cell>
          <table:table-cell office:value-type="string" table:style-name="tablecell">
            <text:p text:style-name="tablealignleft"> Il n'y a pas de connexion Internet.                                                                                              </text:p>
          </table:table-cell>
        </table:table-row>
        <table:table-row>
          <table:table-cell office:value-type="string" table:style-name="tablecell" table:number-rows-spanned="3">
            <text:p text:style-name="tablealignleft"> <draw:frame draw:style-name="media" draw:name="3" text:anchor-type="as-char" draw:z-index="3" svg:width="1.905cm" svg:height="0.76729166666667cm"><draw:image xlink:href="Pictures/7bf903d97958f3e8672af1431c223823.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La fonction sans fil est activée.                                                                                             </text:p>
          </table:table-cell>
        </table:table-row>
        <table:table-row>
          <table:table-cell office:value-type="string" table:style-name="tablecell">
            <text:p text:style-name="tablealignleft"> Flashing  </text:p>
          </table:table-cell>
          <table:table-cell office:value-type="string" table:style-name="tablecell">
            <text:p text:style-name="tablealignleft"> La connexion WPS est en cours. Cela peut prendre jusqu'à 2 minutes.                                                                 </text:p>
          </table:table-cell>
        </table:table-row>
        <table:table-row>
          <table:table-cell office:value-type="string" table:style-name="tablecell">
            <text:p text:style-name="tablealignleft"> Off       </text:p>
          </table:table-cell>
          <table:table-cell office:value-type="string" table:style-name="tablecell">
            <text:p text:style-name="tablealignleft"> La fonction sans fil est désactivée.                                                                                            </text:p>
          </table:table-cell>
        </table:table-row>
        <table:table-row>
          <table:table-cell office:value-type="string" table:style-name="tablecell" table:number-rows-spanned="2">
            <text:p text:style-name="tablealignleft"> <draw:frame draw:style-name="media" draw:name="4" text:anchor-type="as-char" draw:z-index="4" svg:width="1.7991666666667cm" svg:height="0.84666666666667cm"><draw:image xlink:href="Pictures/ea5d9710c0e45cfdde30351c04726969.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Au moins un port LAN est connecté à un appareil sous tension.                                                                    </text:p>
          </table:table-cell>
        </table:table-row>
        <table:table-row>
          <table:table-cell office:value-type="string" table:style-name="tablecell">
            <text:p text:style-name="tablealignleft"> Off       </text:p>
          </table:table-cell>
          <table:table-cell office:value-type="string" table:style-name="tablecell">
            <text:p text:style-name="tablealignleft"> Aucun port LAN n'est connecté à un appareil sous tension.                                                                              </text:p>
          </table:table-cell>
        </table:table-row>
        <table:table-row>
          <table:table-cell office:value-type="string" table:style-name="tablecell" table:number-rows-spanned="2">
            <text:p text:style-name="tablealignleft"> <draw:frame draw:style-name="media" draw:name="5" text:anchor-type="as-char" draw:z-index="5" svg:width="2.9104166666667cm" style:rel-width="100%" svg:height="1.42875cm" style:rel-height="scale"><draw:image xlink:href="Pictures/ca3a3a8a221f4a835444472f5dca6366.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Indique la force du signal que le routeur a reçu de l'Internet mobile. Plus de barres allumées indiquent une meilleure force de signal.  </text:p>
          </table:table-cell>
        </table:table-row>
        <table:table-row>
          <table:table-cell office:value-type="string" table:style-name="tablecell">
            <text:p text:style-name="tablealignleft"> Off       </text:p>
          </table:table-cell>
          <table:table-cell office:value-type="string" table:style-name="tablecell">
            <text:p text:style-name="tablealignleft"> Il n'y a pas de signal Internet mobile.                                                                                           </text:p>
          </table:table-cell>
        </table:table-row>
      </table:table>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2_1"/><table:table-row><table:table-cell office:value-type="string" table:style-name="PluginODTAutoStyle_TableCell_3"><text:p text:style-name="PluginODTAutoStyle_Paragraph_4">Si le voyant Internet est éteint, veuillez d'abord vérifier votre connexion Internet.<text:line-break/>Reportez-vous à <text:span text:style-name="Strong_20_Emphasis">Connectez votre routeur 4G LTE</text:span> pour plus d'informations sur la façon d'établir une connexion Internet correctement.<text:line-break/>Si vous avez déjà établi une bonne connexion, veuillez contacter votre FAI pour vous assurer que votre service Internet est disponible maintenant.Si le voyant d'intensité du signal est éteint, veuillez d'abord vérifier votre voyant Internet. Si votre LED Internet est également éteinte, veuillez vous référer à la note 1. Si votre LED Internet est allumée, veuillez déplacer le routeur vers un emplacement qui reçoit un signal Internet mobile puissant, comme près d'une fenêtre.</text:p></table:table-cell></table:table-row></table:table></draw:text-box></draw:frame></text:p>
      <text:h text:style-name="Heading_20_3" text:outline-level="3"><text:bookmark-start text:name="__RefHeading___le_panneau_arriere_5"/><text:bookmark-start text:name="le_panneau_arriere"/>Le panneau arrière<text:bookmark-end text:name="__RefHeading___le_panneau_arriere_5"/><text:bookmark-end text:name="le_panneau_arriere"/></text:h>
      <text:p text:style-name="Text_20_body"><draw:frame draw:style-name="mediacenter" draw:name="6" text:anchor-type="paragraph" draw:z-index="6" svg:width="15.875cm" svg:height="11.322017766497cm"><draw:image xlink:href="Pictures/79e5aeeeca47bfeb2b43f5c8bcaa6290.png" xlink:type="simple" xlink:show="embed" xlink:actuate="onLoad"/></draw:frame>Les éléments suivants (de gauche à droite) sont situés sur le panneau arrière :</text:p>
      <table:table table:style-name="Table">
        <table:table-column/>
        <table:table-column/>
        <table:table-row>
          <table:table-cell office:value-type="string" table:style-name="tableheader">
            <text:p text:style-name="Table_20_Heading"> Item                        </text:p>
          </table:table-cell>
          <table:table-cell office:value-type="string" table:style-name="tableheader">
            <text:p text:style-name="Table_20_Heading"> Description                                                                                                                                                                                             </text:p>
          </table:table-cell>
        </table:table-row>
        <table:table-row>
          <table:table-cell office:value-type="string" table:style-name="tablecell">
            <text:p text:style-name="tablealignleft"> POWER socket                </text:p>
          </table:table-cell>
          <table:table-cell office:value-type="string" table:style-name="tablecell">
            <text:p text:style-name="tablealignleft"> Pour connecter le routeur à une prise de courant via l'adaptateur secteur fourni.                                                                                                                               </text:p>
          </table:table-cell>
        </table:table-row>
        <table:table-row>
          <table:table-cell office:value-type="string" table:style-name="tablecell">
            <text:p text:style-name="tablealignleft"> LAN1, LAN2, LAN3, LAN4/WAN  </text:p>
          </table:table-cell>
          <table:table-cell office:value-type="string" table:style-name="tablecell">
            <text:p text:style-name="tablealignleft"> Pour connecter vos PC ou d'autres périphériques réseau Ethernet.\ En mode routeur sans fil, le port LAN4/WAN est utilisé pour la connexion à un périphérique Câble/FTTH/VDSL/ADSL.                                    </text:p>
          </table:table-cell>
        </table:table-row>
        <table:table-row>
          <table:table-cell office:value-type="string" table:style-name="tablecell">
            <text:p text:style-name="tablealignleft"> Wi-Fi ON/OFF                </text:p>
          </table:table-cell>
          <table:table-cell office:value-type="string" table:style-name="tablecell">
            <text:p text:style-name="tablealignleft"> Pour activer/désactiver la fonction Wi-Fi.                                                                                                                                                                  </text:p>
          </table:table-cell>
        </table:table-row>
        <table:table-row>
          <table:table-cell office:value-type="string" table:style-name="tablecell" table:number-rows-spanned="2">
            <text:p text:style-name="tablealignleft"> WPS/RESET                   </text:p>
          </table:table-cell>
          <table:table-cell office:value-type="string" table:style-name="tablecell">
            <text:p text:style-name="tablealignleft"> Appuyez sur ce bouton et maintenez-le enfoncé jusqu'à ce que le voyant d'alimentation commence à clignoter pour réinitialiser le routeur à ses paramètres d'usine par défaut.                                                                                     </text:p>
          </table:table-cell>
        </table:table-row>
        <table:table-row>
          <table:table-cell office:value-type="string" table:style-name="tablecell">
            <text:p text:style-name="tablealignleft"> Pour activer la fonction WPS, appuyez sur ce bouton pendant environ 2 secondes. Si vous disposez d'un appareil compatible WPS, vous pouvez appuyer sur ce bouton pour établir rapidement une connexion entre le routeur et l'appareil client.  </text:p>
          </table:table-cell>
        </table:table-row>
        <table:table-row>
          <table:table-cell office:value-type="string" table:style-name="tablecell">
            <text:p text:style-name="tablealignleft"> Emplacement pour carte micro SIM         </text:p>
          </table:table-cell>
          <table:table-cell office:value-type="string" table:style-name="tablecell">
            <text:p text:style-name="tablealignleft"> Emplacement pour la carte micro SIM.                                                                                                                                                                         </text:p>
          </table:table-cell>
        </table:table-row>
        <table:table-row>
          <table:table-cell office:value-type="string" table:style-name="tablecell">
            <text:p text:style-name="tablealignleft"> Antennes                    </text:p>
          </table:table-cell>
          <table:table-cell office:value-type="string" table:style-name="tablecell">
            <text:p text:style-name="tablealignleft"> Utilisé pour les sessions de données sur LTE. Redressez-les pour obtenir le meilleur signal Internet mobile.                                                                                                                      </text:p>
          </table:table-cell>
        </table:table-row>
      </table:table>
      <text:h text:style-name="Heading_20_2" text:outline-level="2"><text:bookmark-start text:name="__RefHeading___voir_aussi_6"/><text:bookmark-start text:name="voir_aussi"/>Voir aussi<text:bookmark-end text:name="__RefHeading___voir_aussi_6"/><text:bookmark-end text:name="voir_aussi"/></text:h>
      <text:p text:style-name="Text_20_body"><text:span text:style-name="Strong_20_Emphasis">(en)</text:span> <text:a xlink:type="simple" xlink:href="https://nfrappe.fr/doc/doku.php?id=https:https:www.tp-link.com_us_user-guides_archer-mr400_v3" text:style-name="Internet_20_link" text:visited-style-name="Visited_20_Internet_20_Link">//www.tp-link.com/us/user-guides/Archer-MR400_V3/</text:a></text:p>
      <text:p text:style-name="Horizontal_20_Line"/>
      <text:p text:style-name="Text_20_body"><text:span text:style-name="Emphasis">Basé sur &lt;&lt; <text:a xlink:type="simple" xlink:href="https://www.tp-link.com/us/user-guides/Archer-MR400_V3/" text:style-name="Internet_20_link" text:visited-style-name="Visited_20_Internet_20_Link">Archer MR400 V3 User Guide</text:a> &gt;&gt; par tp-link.com.</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7T09::17:49</meta:creation-date>
    <dc:creator>Generated</dc:creator>
    <dc:date>2026-08-27T09::17:49</dc:date>
    <dc:language>en-US</dc:language>
    <meta:editing-cycles>1</meta:editing-cycles>
    <meta:editing-duration>PT0S</meta:editing-duration>
    <dc:title>materiel:internet:routeur4g:mr400:uguide:desc:start</dc:title>
  </office:meta>
</office:document-meta>
</file>