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c073423ed8d41983c1fbdaa8bb19efc.png"/>
  <manifest:file-entry manifest:media-type="image/png" manifest:full-path="Pictures/41bd4fc08938856bddbc2ecb3a82c8e0.png"/>
  <manifest:file-entry manifest:media-type="image/png" manifest:full-path="Pictures/adea7a99c46be858e775f3b872fea215.png"/>
  <manifest:file-entry manifest:media-type="image/png" manifest:full-path="Pictures/5d6192aec329bafab9d3dc0682ce098e.png"/>
  <manifest:file-entry manifest:media-type="image/png" manifest:full-path="Pictures/8f852e3bc8b6fddf320ae6c17bd554e7.png"/>
  <manifest:file-entry manifest:media-type="image/png" manifest:full-path="Pictures/79ef7b1c991dbad4d64862de250fd00a.png"/>
  <manifest:file-entry manifest:media-type="image/png" manifest:full-path="Pictures/94f6a2bf9b3f28096f304b24a459c3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tlmr3020:start"/><text:bookmark-start text:name="__RefHeading___tl-mr3020un_routeur_sans_fil_n_3g_4g_portable_1"/><text:bookmark-start text:name="tl-mr3020un_routeur_sans_fil_n_3g_4g_portable"/>TL-MR3020 : un routeur sans fil N 3G/4G portable<text:bookmark-end text:name="__RefHeading___tl-mr3020un_routeur_sans_fil_n_3g_4g_portable_1"/><text:bookmark-end text:name="tl-mr3020un_routeur_sans_fil_n_3g_4g_portable"/></text:h>
      <text:p text:style-name="Text_20_body">Le routeur portable TP-Link est conçu pour une utilisation à la maison et en voyage.
Il dispose de plusieurs modes de fonctionnement pour répondre à presque toutes les situations que vous pourriez rencontrer.</text:p>
      <text:p text:style-name="Text_20_body">Sa petite taille permet de l'emporter partout avec vous dans votre poche.
<draw:frame draw:style-name="mediacenter" draw:name="0" text:anchor-type="paragraph" draw:z-index="0" svg:width="10.583333333333cm" svg:height="12.864030431706cm"><draw:image xlink:href="Pictures/bc073423ed8d41983c1fbdaa8bb19efc.png" xlink:type="simple" xlink:show="embed" xlink:actuate="onLoad"/></draw:frame></text:p>
      <table:table table:style-name="Table">
        <table:table-column/>
        <table:table-column/>
        <table:table-column/>
        <table:table-row>
          <table:table-cell office:value-type="string" table:style-name="tableheader">
            <text:p text:style-name="Table_20_Heading"> LED                                                               </text:p>
          </table:table-cell>
          <table:table-cell office:value-type="string" table:style-name="tableheader">
            <text:p text:style-name="Table_20_Heading"> Status      </text:p>
          </table:table-cell>
          <table:table-cell office:value-type="string" table:style-name="tableheader">
            <text:p text:style-name="Table_20_Heading"> Indication                                      </text:p>
          </table:table-cell>
        </table:table-row>
        <table:table-row>
          <table:table-cell office:value-type="string" table:style-name="tablecell" table:number-rows-spanned="2">
            <text:p text:style-name="tablealignleft"> <draw:frame draw:style-name="media" draw:name="1" text:anchor-type="as-char" draw:z-index="1" svg:width="0.82020833333333cm" svg:height="0.76729166666667cm"><draw:image xlink:href="Pictures/41bd4fc08938856bddbc2ecb3a82c8e0.png" xlink:type="simple" xlink:show="embed" xlink:actuate="onLoad"/></draw:frame> (Power)     </text:p>
          </table:table-cell>
          <table:table-cell office:value-type="string" table:style-name="tablecell">
            <text:p text:style-name="tablealignleft"> On          </text:p>
          </table:table-cell>
          <table:table-cell office:value-type="string" table:style-name="tablecell">
            <text:p text:style-name="tablealignleft"> Le routeur est allumé.                          </text:p>
          </table:table-cell>
        </table:table-row>
        <table:table-row>
          <table:table-cell office:value-type="string" table:style-name="tablecell">
            <text:p text:style-name="tablealignleft"> Off         </text:p>
          </table:table-cell>
          <table:table-cell office:value-type="string" table:style-name="tablecell">
            <text:p text:style-name="tablealignleft"> Le routeur est éteint.                          </text:p>
          </table:table-cell>
        </table:table-row>
        <table:table-row>
          <table:table-cell office:value-type="string" table:style-name="tablecell" table:number-rows-spanned="2">
            <text:p text:style-name="tablealignleft"> <draw:frame draw:style-name="media" draw:name="2" text:anchor-type="as-char" draw:z-index="2" svg:width="0.714375cm" svg:height="0.74083333333333cm"><draw:image xlink:href="Pictures/adea7a99c46be858e775f3b872fea215.png" xlink:type="simple" xlink:show="embed" xlink:actuate="onLoad"/></draw:frame> (Internet)  </text:p>
          </table:table-cell>
          <table:table-cell office:value-type="string" table:style-name="tablecell">
            <text:p text:style-name="tablealignleft"> On          </text:p>
          </table:table-cell>
          <table:table-cell office:value-type="string" table:style-name="tablecell">
            <text:p text:style-name="tablealignleft"> Internet est disponible.                        </text:p>
          </table:table-cell>
        </table:table-row>
        <table:table-row>
          <table:table-cell office:value-type="string" table:style-name="tablecell">
            <text:p text:style-name="tablealignleft"> Off         </text:p>
          </table:table-cell>
          <table:table-cell office:value-type="string" table:style-name="tablecell">
            <text:p text:style-name="tablealignleft"> Internet n'est pas disponible.                  </text:p>
          </table:table-cell>
        </table:table-row>
        <table:table-row>
          <table:table-cell office:value-type="string" table:style-name="tablecell" table:number-rows-spanned="2">
            <text:p text:style-name="tablealignleft"> <draw:frame draw:style-name="media" draw:name="3" text:anchor-type="as-char" draw:z-index="3" svg:width="0.74083333333333cm" svg:height="0.66145833333333cm"><draw:image xlink:href="Pictures/5d6192aec329bafab9d3dc0682ce098e.png" xlink:type="simple" xlink:show="embed" xlink:actuate="onLoad"/></draw:frame> (Sans fil)  </text:p>
          </table:table-cell>
          <table:table-cell office:value-type="string" table:style-name="tablecell">
            <text:p text:style-name="tablealignleft"> On          </text:p>
          </table:table-cell>
          <table:table-cell office:value-type="string" table:style-name="tablecell">
            <text:p text:style-name="tablealignleft"> Le réseau sans fil est activé.                  </text:p>
          </table:table-cell>
        </table:table-row>
        <table:table-row>
          <table:table-cell office:value-type="string" table:style-name="tablecell">
            <text:p text:style-name="tablealignleft"> Off         </text:p>
          </table:table-cell>
          <table:table-cell office:value-type="string" table:style-name="tablecell">
            <text:p text:style-name="tablealignleft"> Le réseau sans fil est désactivé.               </text:p>
          </table:table-cell>
        </table:table-row>
        <table:table-row>
          <table:table-cell office:value-type="string" table:style-name="tablecell" table:number-rows-spanned="2">
            <text:p text:style-name="tablealignleft"> <draw:frame draw:style-name="media" draw:name="4" text:anchor-type="as-char" draw:z-index="4" svg:width="0.714375cm" svg:height="0.74083333333333cm"><draw:image xlink:href="Pictures/8f852e3bc8b6fddf320ae6c17bd554e7.png" xlink:type="simple" xlink:show="embed" xlink:actuate="onLoad"/></draw:frame> (WAN/LAN)   </text:p>
          </table:table-cell>
          <table:table-cell office:value-type="string" table:style-name="tablecell">
            <text:p text:style-name="tablealignleft"> On          </text:p>
          </table:table-cell>
          <table:table-cell office:value-type="string" table:style-name="tablecell">
            <text:p text:style-name="tablealignleft"> Le port Ethernet est connecté.                  </text:p>
          </table:table-cell>
        </table:table-row>
        <table:table-row>
          <table:table-cell office:value-type="string" table:style-name="tablecell">
            <text:p text:style-name="tablealignleft"> Off         </text:p>
          </table:table-cell>
          <table:table-cell office:value-type="string" table:style-name="tablecell">
            <text:p text:style-name="tablealignleft"> Le port Ethernet n'est pas connecté.            </text:p>
          </table:table-cell>
        </table:table-row>
        <table:table-row>
          <table:table-cell office:value-type="string" table:style-name="tablecell" table:number-rows-spanned="3">
            <text:p text:style-name="tablealignleft"> WPS/RESET                                                         </text:p>
          </table:table-cell>
          <table:table-cell office:value-type="string" table:style-name="tablecell">
            <text:p text:style-name="tablealignleft"> On          </text:p>
          </table:table-cell>
          <table:table-cell office:value-type="string" table:style-name="tablecell">
            <text:p text:style-name="tablealignleft"> La connexion WPS a été établie.                 </text:p>
          </table:table-cell>
        </table:table-row>
        <table:table-row>
          <table:table-cell office:value-type="string" table:style-name="tablecell">
            <text:p text:style-name="tablealignleft"> Clignotant  </text:p>
          </table:table-cell>
          <table:table-cell office:value-type="string" table:style-name="tablecell">
            <text:p text:style-name="tablealignleft"> La connexion WPS est en cours d'établissement.  </text:p>
          </table:table-cell>
        </table:table-row>
        <table:table-row>
          <table:table-cell office:value-type="string" table:style-name="tablecell">
            <text:p text:style-name="tablealignleft"> Off         </text:p>
          </table:table-cell>
          <table:table-cell office:value-type="string" table:style-name="tablecell">
            <text:p text:style-name="tablealignleft"> Aucune connexion WPS n'est établie.             </text:p>
          </table:table-cell>
        </table:table-row>
      </table:table>
      <table:table table:style-name="Table">
        <table:table-column/>
        <table:table-column/>
        <table:table-row>
          <table:table-cell office:value-type="string" table:style-name="tableheader">
            <text:p text:style-name="Table_20_Heading"> Port / Bouton        </text:p>
          </table:table-cell>
          <table:table-cell office:value-type="string" table:style-name="tableheader"/>
        </table:table-row>
        <table:table-row>
          <table:table-cell office:value-type="string" table:style-name="tablecell">
            <text:p text:style-name="tablealignleft"> Commutateur de mode  </text:p>
          </table:table-cell>
          <table:table-cell office:value-type="string" table:style-name="tablecell">
            <text:p text:style-name="tablealignleft"> Détermine le mode de fonctionnement du routeur.                                                                                     </text:p>
          </table:table-cell>
        </table:table-row>
        <table:table-row>
          <table:table-cell office:value-type="string" table:style-name="tablecell" table:number-rows-spanned="2">
            <text:p text:style-name="tablealignleft"> Port WAN/LAN         </text:p>
          </table:table-cell>
          <table:table-cell office:value-type="string" table:style-name="tablecell">
            <text:p text:style-name="tablealignleft"> LAN : 3G/4G (routeur 3G/4G), WISP, point d'accès, répéteur/pont                                                                     </text:p>
          </table:table-cell>
        </table:table-row>
        <table:table-row>
          <table:table-cell office:value-type="string" table:style-name="tablecell">
            <text:p text:style-name="tablealignleft"> WAN : 3G/4G (mode routeur 3G/4G avec sauvegarde Ewan, mode routeur sans fil,<text:line-break/>Mode routeur sans fil avec sauvegarde 3G/4G)         </text:p>
          </table:table-cell>
        </table:table-row>
        <table:table-row>
          <table:table-cell office:value-type="string" table:style-name="tablecell">
            <text:p text:style-name="tablealignleft"> Port d'alimentation  </text:p>
          </table:table-cell>
          <table:table-cell office:value-type="string" table:style-name="tablecell">
            <text:p text:style-name="tablealignleft"> Port utilisé pour connecter l'adaptateur secteur.                                                                                   </text:p>
          </table:table-cell>
        </table:table-row>
        <table:table-row>
          <table:table-cell office:value-type="string" table:style-name="tablecell" table:number-rows-spanned="2">
            <text:p text:style-name="tablealignleft"> Bouton WPS/RESET     </text:p>
          </table:table-cell>
          <table:table-cell office:value-type="string" table:style-name="tablecell">
            <text:p text:style-name="tablealignleft"> Pour établir une connexion WPS, appuyez sur le bouton WPS de votre appareil, puis<text:line-break/>appuyez sur le bouton WPS/RESET de ce routeur.  </text:p>
          </table:table-cell>
        </table:table-row>
        <table:table-row>
          <table:table-cell office:value-type="string" table:style-name="tablecell">
            <text:p text:style-name="tablealignleft"> Pour réinitialiser le routeur, maintenez ce bouton enfoncé jusqu'à ce que tous les voyants s'allument, puis relâchez-le.            </text:p>
          </table:table-cell>
        </table:table-row>
        <table:table-row>
          <table:table-cell office:value-type="string" table:style-name="tablecell">
            <text:p text:style-name="tablealignleft"> Port USB 3G/4G       </text:p>
          </table:table-cell>
          <table:table-cell office:value-type="string" table:style-name="tablecell">
            <text:p text:style-name="tablealignleft"> Port pour brancher un modem USB 3G/4G.                                                                                              </text:p>
          </table:table-cell>
        </table:table-row>
      </table:table>
      <text:h text:style-name="Heading_20_2" text:outline-level="2"><text:bookmark-start text:name="__RefHeading___compatibilite_2"/><text:bookmark-start text:name="compatibilite"/>Compatibilité<text:bookmark-end text:name="__RefHeading___compatibilite_2"/><text:bookmark-end text:name="compatibilite"/></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3" text:outline-level="3"><text:bookmark-start text:name="__RefHeading___positionnement_du_routeur_5"/><text:bookmark-start text:name="positionnement_du_routeur"/>Positionnement du routeur<text:bookmark-end text:name="__RefHeading___positionnement_du_routeur_5"/><text:bookmark-end text:name="positionnement_du_routeur"/></text:h>
      <text:p text:style-name="Text_20_body">Ne pas placer le routeur dans un endroit humide ou trop chaud.Placer le routeur dans un endroit où il peut être connecté à plusieurs appareils ainsi qu'à une source d'alimentation.Assurez-vous que les câbles et le cordon d'alimentation sont bien placés pour éviter tout risque de chute.Le routeur peut être placé sur une étagère ou un bureau.Tenez le routeur éloigné des appareils présentant de fortes interférences électromagnétiques, tels que les appareils Bluetooth, les téléphones sans fil et les micro-ondes.</text:p>
      <text:h text:style-name="Heading_20_3" text:outline-level="3"><text:bookmark-start text:name="__RefHeading___connexion_du_routeur_6"/><text:bookmark-start text:name="connexion_du_routeur"/>Connexion du routeur<text:bookmark-end text:name="__RefHeading___connexion_du_routeur_6"/><text:bookmark-end text:name="connexion_du_routeur"/></text:h>
      <text:p text:style-name="Text_20_body"><text:span text:style-name="Strong_20_Emphasis">Mode routeur 3G/4G</text:span> : créez un réseau sans fil privé et partagez le réseau 3G/4G avec des appareils locaux.<draw:frame draw:style-name="mediacenter" draw:name="5" text:anchor-type="paragraph" draw:z-index="5" svg:width="15.875cm" svg:height="6.0568831699346cm"><draw:image xlink:href="Pictures/79ef7b1c991dbad4d64862de250fd00a.png" xlink:type="simple" xlink:show="embed" xlink:actuate="onLoad"/></draw:frame>Basculez le mode de fonctionnement sur 3G/4G<text:span text:style-name="Strong_20_Emphasis">A</text:span> et <text:span text:style-name="Strong_20_Emphasis">B</text:span> : branchez l'alimentation<text:span text:style-name="Strong_20_Emphasis">C</text:span> Insérez la clé 4G dans le port USBConnectez votre appareil au routeur sans fil. Le SSID (nom du réseau sans fil) et le mot de passe se trouvent sur l'étiquette du routeur.<text:span text:style-name="Strong_20_Emphasis">Mode routeur sans fil</text:span><text:span text:style-name="Strong_20_Emphasis">Mode routeur client WISP</text:span><text:span text:style-name="Strong_20_Emphasis">Mode point d'accès</text:span><text:span text:style-name="Strong_20_Emphasis">Mode Répéteur/Pont</text:span></text:p>
      <text:h text:style-name="Heading_20_2" text:outline-level="2"><text:bookmark-start text:name="__RefHeading___configuration_7"/><text:bookmark-start text:name="configuration"/>Configuration<text:bookmark-end text:name="__RefHeading___configuration_7"/><text:bookmark-end text:name="configuration"/></text:h>
      <text:p text:style-name="Text_20_body">Depuis votre PC, connectez-vous au point d’accès Wi-Fi du routeur TL-WR902AC, de préférence sur le réseau 5 GHz, lequel vous permettra d’avoir un meilleur débit. Le SSID et le mot de passe sont inscrits sous le routeur, mais vous pouvez également appuyer sur le bouton WPS du routeur TL-WR902AC pour vous connecter automatiquement.</text:p>
      <text:p text:style-name="Text_20_body">Avec un navigateur internet, Visitez <text:a xlink:type="simple" xlink:href="http://tplinkwifi.net" text:style-name="Internet_20_link" text:visited-style-name="Visited_20_Internet_20_Link">http://tplinkwifi.net</text:a> et créez un mot de passe pour les futures connexions.<draw:frame draw:style-name="mediacenter" draw:name="6" text:anchor-type="paragraph" draw:z-index="6" svg:width="10.583333333333cm" svg:height="8.0505698005698cm"><draw:image xlink:href="Pictures/94f6a2bf9b3f28096f304b24a459c3f2.png" xlink:type="simple" xlink:show="embed" xlink:actuate="onLoad"/></draw:frame></text:p>
      <text:p text:style-name="Text_20_body">L'assistant de configuration rapide vous guidera tout au long du processus de configuration de votre routeur.</text:p>
      <text:h text:style-name="Heading_20_3" text:outline-level="3"><text:bookmark-start text:name="__RefHeading___mode_routeur_3g_4g_8"/><text:bookmark-start text:name="mode_routeur_3g_4g"/>Mode routeur 3G/4G<text:bookmark-end text:name="__RefHeading___mode_routeur_3g_4g_8"/><text:bookmark-end text:name="mode_routeur_3g_4g"/></text:h>
      <text:p text:style-name="Text_20_body"><text:span text:style-name="Strong_20_Emphasis">Time zone</text:span> (Fuseau horaire) : <text:span text:style-name="Strong_20_Emphasis">(GMT+01:00) Amsterdam, Berlin, Rome, Stockholm, Paris, Prague, Bratislava</text:span> puis <text:span text:style-name="Plugin_Keyboard___keyboard">Next</text:span>.<text:span text:style-name="Strong_20_Emphasis">Operation mode Setting</text:span> : cochez <text:span text:style-name="Strong_20_Emphasis">3G/4G Router Mode</text:span> puis <text:span text:style-name="Plugin_Keyboard___keyboard">Next</text:span>. (Remarque : le routeur peut être configuré avec une connexion 3G/4G principale et une connexion WAN comme solution de secours pour assurer une connectivité Internet « toujours active ».)<text:span text:style-name="Strong_20_Emphasis">Mobile ISP</text:span> : Sélectionnez dans la liste votre FAI mobile ou définissez-le manuellement si votre FAI n'est pas répertorié :Cochez <text:span text:style-name="Strong_20_Emphasis">Set Dial Number, APN, Username and Password manually</text:span> et remplissez :<text:span text:style-name="Strong_20_Emphasis">Orange</text:span> :<text:span text:style-name="Strong_20_Emphasis">Dial Number</text:span> : *99#<text:span text:style-name="Strong_20_Emphasis">APN</text:span> : orange<text:span text:style-name="Strong_20_Emphasis">Username</text:span> : orange<text:span text:style-name="Strong_20_Emphasis">Password</text:span> : orange<text:span text:style-name="Strong_20_Emphasis">Connection Mode</text:span> : Auto<text:span text:style-name="Strong_20_Emphasis">Authentication Type</text:span> : PAP<text:span text:style-name="Strong_20_Emphasis">SFR</text:span> :<text:span text:style-name="Strong_20_Emphasis">Dial Number</text:span> : *99#<text:span text:style-name="Strong_20_Emphasis">APN</text:span> : sl2sfr<text:span text:style-name="Strong_20_Emphasis">Username</text:span> : (Aucun)<text:span text:style-name="Strong_20_Emphasis">Password</text:span> : (Aucun)<text:span text:style-name="Strong_20_Emphasis">Connection Mode</text:span> :  Auto<text:span text:style-name="Strong_20_Emphasis">Authentication Type</text:span> : Auto (AUTO_AUTH ?)<text:span text:style-name="Strong_20_Emphasis">Bouygues</text:span> :<text:span text:style-name="Strong_20_Emphasis">Dial Number</text:span> : *99#<text:span text:style-name="Strong_20_Emphasis">APN</text:span> : mmsbouyguestel.com<text:span text:style-name="Strong_20_Emphasis">Username</text:span> : (Aucun)<text:span text:style-name="Strong_20_Emphasis">Password</text:span> : (Aucun)<text:span text:style-name="Strong_20_Emphasis">Connection Mode</text:span> :  Auto<text:span text:style-name="Strong_20_Emphasis">Authentication Type</text:span> : Auto (AUTO_AUTH ?)<text:span text:style-name="Strong_20_Emphasis">Free</text:span> :<text:span text:style-name="Strong_20_Emphasis">Dial Number</text:span> : *99#<text:span text:style-name="Strong_20_Emphasis">APN</text:span> : free<text:span text:style-name="Strong_20_Emphasis">Username</text:span> : (Aucun)<text:span text:style-name="Strong_20_Emphasis">Password</text:span> : (Aucun)<text:span text:style-name="Strong_20_Emphasis">Connection Mode</text:span> :  Auto<text:span text:style-name="Strong_20_Emphasis">Authentication Type</text:span> : Auto (AUTO_AUTH ?)Cliquez sur <text:span text:style-name="Plugin_Keyboard___keyboard">Next</text:span>.<text:span text:style-name="Strong_20_Emphasis">Wireless Settings</text:span> : Personnalisez votre nom de réseau (SSID) et votre mot de passe ou conservez ceux par défaut, puis <text:span text:style-name="Plugin_Keyboard___keyboard">Next</text:span>.<text:span text:style-name="Strong_20_Emphasis">Vérifiez les paramètres</text:span> sans fil puis <text:span text:style-name="Plugin_Keyboard___keyboard">Save</text:span>.<text:span text:style-name="Strong_20_Emphasis">Cliquez sur <text:span text:style-name="Plugin_Keyboard___keyboard">Test Internet Connection</text:span></text:span> pour tester internet, <text:span text:style-name="Strong_20_Emphasis">puis sur <text:span text:style-name="Plugin_Keyboard___keyboard">Finish</text:span></text:span> pour terminer la configuration.<text:span text:style-name="Strong_20_Emphasis">Connectez maintenant vos appareils à Internet !</text:span></text:p>
      <text:h text:style-name="Heading_20_3" text:outline-level="3"><text:bookmark-start text:name="__RefHeading___apn_des_fai_francais_9"/><text:bookmark-start text:name="apn_des_fai_francais"/>APN des FAI français<text:bookmark-end text:name="__RefHeading___apn_des_fai_francais_9"/><text:bookmark-end text:name="apn_des_fai_francais"/></text:h>
      <table:table table:style-name="Table">
        <table:table-column/>
        <table:table-column/>
        <table:table-column/>
        <table:table-column/>
        <table:table-column/>
        <table:table-column/>
        <table:table-column/>
        <table:table-row>
          <table:table-cell office:value-type="string" table:style-name="tableheader">
            <text:p text:style-name="Table_20_Heading"> Nom                                                           </text:p>
          </table:table-cell>
          <table:table-cell office:value-type="string" table:style-name="tableheader">
            <text:p text:style-name="Table_20_Heading"> Dial Number  </text:p>
          </table:table-cell>
          <table:table-cell office:value-type="string" table:style-name="tableheader">
            <text:p text:style-name="Table_20_Heading"> APN              </text:p>
          </table:table-cell>
          <table:table-cell office:value-type="string" table:style-name="tableheader">
            <text:p text:style-name="Table_20_Heading"> Nom d’utilisateur  </text:p>
          </table:table-cell>
          <table:table-cell office:value-type="string" table:style-name="tableheader">
            <text:p text:style-name="Table_20_Heading"> Mot de passe  </text:p>
          </table:table-cell>
          <table:table-cell office:value-type="string" table:style-name="tableheader">
            <text:p text:style-name="Table_20_Heading"> Type d’authentification  </text:p>
          </table:table-cell>
          <table:table-cell office:value-type="string" table:style-name="tableheader">
            <text:p text:style-name="Table_20_Heading"> Type d’APN          </text:p>
          </table:table-cell>
        </table:table-row>
        <table:table-row>
          <table:table-cell office:value-type="string" table:style-name="tablecell">
            <text:p text:style-name="tablealignleft"> Bouygues MMS<text:line-break/>APN Internet (DATA) et MMS - Bouygues Telecom  </text:p>
          </table:table-cell>
          <table:table-cell office:value-type="string" table:style-name="tablecell">
            <text:p text:style-name="tablealignleft"> *99#         </text:p>
          </table:table-cell>
          <table:table-cell office:value-type="string" table:style-name="tablecell">
            <text:p text:style-name="tablealignleft"> mmsbouygtel.com  </text:p>
          </table:table-cell>
          <table:table-cell office:value-type="string" table:style-name="tablecell"/>
          <table:table-cell office:value-type="string" table:style-name="tablecell"/>
          <table:table-cell office:value-type="string" table:style-name="tablecell">
            <text:p text:style-name="tablealignleft"> PAP                      </text:p>
          </table:table-cell>
          <table:table-cell office:value-type="string" table:style-name="tablecell">
            <text:p text:style-name="tablealignleft"> default, supl, mms  </text:p>
          </table:table-cell>
        </table:table-row>
        <table:table-row>
          <table:table-cell office:value-type="string" table:style-name="tablecell">
            <text:p text:style-name="tablealignleft"> Free<text:line-break/>APN Internet (DATA) - Free Mobile                      </text:p>
          </table:table-cell>
          <table:table-cell office:value-type="string" table:style-name="tablecell">
            <text:p text:style-name="tablealignleft"> *99#         </text:p>
          </table:table-cell>
          <table:table-cell office:value-type="string" table:style-name="tablecell">
            <text:p text:style-name="tablealignleft"> free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supl, mms  </text:p>
          </table:table-cell>
        </table:table-row>
        <table:table-row>
          <table:table-cell office:value-type="string" table:style-name="tablecell">
            <text:p text:style-name="tablealignleft"> Free MMS<text:line-break/>APN MMS - Free Mobile                              </text:p>
          </table:table-cell>
          <table:table-cell office:value-type="string" table:style-name="tablecell">
            <text:p text:style-name="tablealignleft"> *99#         </text:p>
          </table:table-cell>
          <table:table-cell office:value-type="string" table:style-name="tablecell">
            <text:p text:style-name="tablealignleft"> mmsfree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mms                 </text:p>
          </table:table-cell>
        </table:table-row>
        <table:table-row>
          <table:table-cell office:value-type="string" table:style-name="tablecell">
            <text:p text:style-name="tablealignleft"> Orange World<text:line-break/>APN Internet (DATA) - Orange                   </text:p>
          </table:table-cell>
          <table:table-cell office:value-type="string" table:style-name="tablecell">
            <text:p text:style-name="tablealignleft"> *99#         </text:p>
          </table:table-cell>
          <table:table-cell office:value-type="string" table:style-name="tablecell">
            <text:p text:style-name="tablealignleft"> orange           </text:p>
          </table:table-cell>
          <table:table-cell office:value-type="string" table:style-name="tablecell">
            <text:p text:style-name="tablealignleft"> orange             </text:p>
          </table:table-cell>
          <table:table-cell office:value-type="string" table:style-name="tablecell">
            <text:p text:style-name="tablealignleft"> orange        </text:p>
          </table:table-cell>
          <table:table-cell office:value-type="string" table:style-name="tablecell">
            <text:p text:style-name="tablealignleft"> PAP                      </text:p>
          </table:table-cell>
          <table:table-cell office:value-type="string" table:style-name="tablecell">
            <text:p text:style-name="tablealignleft"> default, supl       </text:p>
          </table:table-cell>
        </table:table-row>
        <table:table-row>
          <table:table-cell office:value-type="string" table:style-name="tablecell">
            <text:p text:style-name="tablealignleft"> Orange MMS<text:line-break/>APN MMS - Orange                                 </text:p>
          </table:table-cell>
          <table:table-cell office:value-type="string" table:style-name="tablecell">
            <text:p text:style-name="tablealignleft"> *99#         </text:p>
          </table:table-cell>
          <table:table-cell office:value-type="string" table:style-name="tablecell">
            <text:p text:style-name="tablealignleft"> orange.acte      </text:p>
          </table:table-cell>
          <table:table-cell office:value-type="string" table:style-name="tablecell"/>
          <table:table-cell office:value-type="string" table:style-name="tablecell"/>
          <table:table-cell office:value-type="string" table:style-name="tablecell">
            <text:p text:style-name="tablealignleft"> PAP                      </text:p>
          </table:table-cell>
          <table:table-cell office:value-type="string" table:style-name="tablecell">
            <text:p text:style-name="tablealignleft"> mms                 </text:p>
          </table:table-cell>
        </table:table-row>
        <table:table-row>
          <table:table-cell office:value-type="string" table:style-name="tablecell">
            <text:p text:style-name="tablealignleft"> Internet SFR<text:line-break/>APN Internet (DATA) - SFR Forfaits illimités   </text:p>
          </table:table-cell>
          <table:table-cell office:value-type="string" table:style-name="tablecell">
            <text:p text:style-name="tablealignleft"> *99#         </text:p>
          </table:table-cell>
          <table:table-cell office:value-type="string" table:style-name="tablecell">
            <text:p text:style-name="tablealignleft"> sl2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supl       </text:p>
          </table:table-cell>
        </table:table-row>
        <table:table-row>
          <table:table-cell office:value-type="string" table:style-name="tablecell">
            <text:p text:style-name="tablealignleft"> Internet SFR<text:line-break/>APN Internet (DATA) - SFR Forfaits bloqués     </text:p>
          </table:table-cell>
          <table:table-cell office:value-type="string" table:style-name="tablecell">
            <text:p text:style-name="tablealignleft"> *99#         </text:p>
          </table:table-cell>
          <table:table-cell office:value-type="string" table:style-name="tablecell">
            <text:p text:style-name="tablealignleft"> wap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text:p>
          </table:table-cell>
        </table:table-row>
        <table:table-row>
          <table:table-cell office:value-type="string" table:style-name="tablecell">
            <text:p text:style-name="tablealignleft"> Mms SFR<text:line-break/>APN MMS - SFR                                       </text:p>
          </table:table-cell>
          <table:table-cell office:value-type="string" table:style-name="tablecell">
            <text:p text:style-name="tablealignleft"> *99#         </text:p>
          </table:table-cell>
          <table:table-cell office:value-type="string" table:style-name="tablecell">
            <text:p text:style-name="tablealignleft"> mms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mms                 </text:p>
          </table:table-cell>
        </table:table-row>
        <table:table-row>
          <table:table-cell office:value-type="string" table:style-name="tablecell">
            <text:p text:style-name="tablealignleft"> Bouygues MMS<text:line-break/>APN Internet (DATA) et MMS - B&amp;You             </text:p>
          </table:table-cell>
          <table:table-cell office:value-type="string" table:style-name="tablecell">
            <text:p text:style-name="tablealignleft"> *99#         </text:p>
          </table:table-cell>
          <table:table-cell office:value-type="string" table:style-name="tablecell">
            <text:p text:style-name="tablealignleft"> mmsbouygtel.com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supl, mms  </text:p>
          </table:table-cell>
        </table:table-row>
        <table:table-row>
          <table:table-cell office:value-type="string" table:style-name="tablecell">
            <text:p text:style-name="tablealignleft"> Orange World<text:line-break/>APN Internet (DATA) - Sosh par Orange          </text:p>
          </table:table-cell>
          <table:table-cell office:value-type="string" table:style-name="tablecell">
            <text:p text:style-name="tablealignleft"> *99#         </text:p>
          </table:table-cell>
          <table:table-cell office:value-type="string" table:style-name="tablecell">
            <text:p text:style-name="tablealignleft"> orange           </text:p>
          </table:table-cell>
          <table:table-cell office:value-type="string" table:style-name="tablecell">
            <text:p text:style-name="tablealignleft"> orange             </text:p>
          </table:table-cell>
          <table:table-cell office:value-type="string" table:style-name="tablecell">
            <text:p text:style-name="tablealignleft"> orange        </text:p>
          </table:table-cell>
          <table:table-cell office:value-type="string" table:style-name="tablecell">
            <text:p text:style-name="tablealignleft"> PAP                      </text:p>
          </table:table-cell>
          <table:table-cell office:value-type="string" table:style-name="tablecell">
            <text:p text:style-name="tablealignleft"> default, supl       </text:p>
          </table:table-cell>
        </table:table-row>
        <table:table-row>
          <table:table-cell office:value-type="string" table:style-name="tablecell">
            <text:p text:style-name="tablealignleft"> Orange MMS<text:line-break/>APN MMS - Sosh par Orange                        </text:p>
          </table:table-cell>
          <table:table-cell office:value-type="string" table:style-name="tablecell">
            <text:p text:style-name="tablealignleft"> *99#         </text:p>
          </table:table-cell>
          <table:table-cell office:value-type="string" table:style-name="tablecell">
            <text:p text:style-name="tablealignleft"> orange.acte      </text:p>
          </table:table-cell>
          <table:table-cell office:value-type="string" table:style-name="tablecell"/>
          <table:table-cell office:value-type="string" table:style-name="tablecell"/>
          <table:table-cell office:value-type="string" table:style-name="tablecell">
            <text:p text:style-name="tablealignleft"> PAP                      </text:p>
          </table:table-cell>
          <table:table-cell office:value-type="string" table:style-name="tablecell">
            <text:p text:style-name="tablealignleft"> mms                 </text:p>
          </table:table-cell>
        </table:table-row>
        <table:table-row>
          <table:table-cell office:value-type="string" table:style-name="tablecell">
            <text:p text:style-name="tablealignleft"> Internet SFR<text:line-break/>APN Internet (DATA) - RED by SFR               </text:p>
          </table:table-cell>
          <table:table-cell office:value-type="string" table:style-name="tablecell">
            <text:p text:style-name="tablealignleft"> *99#         </text:p>
          </table:table-cell>
          <table:table-cell office:value-type="string" table:style-name="tablecell">
            <text:p text:style-name="tablealignleft"> sl2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supl       </text:p>
          </table:table-cell>
        </table:table-row>
        <table:table-row>
          <table:table-cell office:value-type="string" table:style-name="tablecell">
            <text:p text:style-name="tablealignleft"> Mms SFR<text:line-break/>APN MMS - RED by SFR                                </text:p>
          </table:table-cell>
          <table:table-cell office:value-type="string" table:style-name="tablecell">
            <text:p text:style-name="tablealignleft"> *99#         </text:p>
          </table:table-cell>
          <table:table-cell office:value-type="string" table:style-name="tablecell">
            <text:p text:style-name="tablealignleft"> mms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mms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wireless_router_mode_10"/><text:bookmark-start text:name="wireless_router_mode"/>Wireless Router Mode<text:bookmark-end text:name="__RefHeading___wireless_router_mode_10"/><text:bookmark-end text:name="wireless_router_mode"/></text:h>
      <text:h text:style-name="Heading_20_3" text:outline-level="3"><text:bookmark-start text:name="__RefHeading___wisp_client_router_mode_11"/><text:bookmark-start text:name="wisp_client_router_mode"/>WISP Client Router Mode<text:bookmark-end text:name="__RefHeading___wisp_client_router_mode_11"/><text:bookmark-end text:name="wisp_client_router_mode"/></text:h>
      <text:h text:style-name="Heading_20_3" text:outline-level="3"><text:bookmark-start text:name="__RefHeading___access_point_mode_12"/><text:bookmark-start text:name="access_point_mode"/>Access Point Mode<text:bookmark-end text:name="__RefHeading___access_point_mode_12"/><text:bookmark-end text:name="access_point_mode"/></text:h>
      <text:h text:style-name="Heading_20_3" text:outline-level="3"><text:bookmark-start text:name="__RefHeading___repeater_bridge_mode_13"/><text:bookmark-start text:name="repeater_bridge_mode"/>Repeater/Bridge Mode<text:bookmark-end text:name="__RefHeading___repeater_bridge_mode_13"/><text:bookmark-end text:name="repeater_bridge_mode"/></text:h>
      <text:h text:style-name="Heading_20_2" text:outline-level="2"><text:bookmark-start text:name="__RefHeading___utilisation_14"/><text:bookmark-start text:name="utilisation"/>Utilisation<text:bookmark-end text:name="__RefHeading___utilisation_14"/><text:bookmark-end text:name="utilisation"/></text:h>
      <text:h text:style-name="Heading_20_2" text:outline-level="2"><text:bookmark-start text:name="__RefHeading___voir_aussi_15"/><text:bookmark-start text:name="voir_aussi"/>Voir aussi<text:bookmark-end text:name="__RefHeading___voir_aussi_15"/><text:bookmark-end text:name="voir_aussi"/></text:h>
      <text:p text:style-name="Text_20_body"><text:span text:style-name="Strong_20_Emphasis">(en)</text:span> User guide</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18:42</meta:creation-date>
    <dc:creator>Generated</dc:creator>
    <dc:date>2026-08-24T06::18:42</dc:date>
    <dc:language>en-US</dc:language>
    <meta:editing-cycles>1</meta:editing-cycles>
    <meta:editing-duration>PT0S</meta:editing-duration>
    <dc:title>materiel:internet:routeur:tlmr3020:start</dc:title>
  </office:meta>
</office:document-meta>
</file>