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60533abc2ba15e896317e36c9fadec.png"/>
  <manifest:file-entry manifest:media-type="image/png" manifest:full-path="Pictures/e40b49b828d2bb05678808cc9a528e40.png"/>
  <manifest:file-entry manifest:media-type="image/png" manifest:full-path="Pictures/e31da04c4da11638d664c1d3773e1f72.png"/>
  <manifest:file-entry manifest:media-type="image/png" manifest:full-path="Pictures/f9cee513b0f8a60ec52cbd9efe9590d5.png"/>
  <manifest:file-entry manifest:media-type="image/png" manifest:full-path="Pictures/d133ad07567f7c1b297163d98229d134.png"/>
  <manifest:file-entry manifest:media-type="image/png" manifest:full-path="Pictures/2a4b7fed8440091aafab4b68132aa71a.png"/>
  <manifest:file-entry manifest:media-type="image/png" manifest:full-path="Pictures/da8ec6b4fa6cabd8685c8e651239ce9b.png"/>
  <manifest:file-entry manifest:media-type="image/png" manifest:full-path="Pictures/8bb7c1ff0c3b5864f3115879c8a08aec.png"/>
  <manifest:file-entry manifest:media-type="image/png" manifest:full-path="Pictures/af797261ad9a05f6b1cc78649cb2f862.png"/>
  <manifest:file-entry manifest:media-type="image/png" manifest:full-path="Pictures/5de1c86f320dd0f4f4b205e52dec2541.png"/>
  <manifest:file-entry manifest:media-type="image/png" manifest:full-path="Pictures/1a80eb9644d7978cbd60b008ba66bf54.png"/>
  <manifest:file-entry manifest:media-type="image/png" manifest:full-path="Pictures/6322b9d936dd8a68627c3a39d35adce6.png"/>
  <manifest:file-entry manifest:media-type="image/png" manifest:full-path="Pictures/fa4b7ed3e0f2e74f50e6a2b2f9752a54.png"/>
  <manifest:file-entry manifest:media-type="image/png" manifest:full-path="Pictures/0aa15ce495cfef3f88f574b94067bf8a.png"/>
  <manifest:file-entry manifest:media-type="image/png" manifest:full-path="Pictures/57f978eeadcbd0219edbbc633223f86d.png"/>
  <manifest:file-entry manifest:media-type="image/png" manifest:full-path="Pictures/3ce35bd3b056947a9b02321d499439ce.png"/>
  <manifest:file-entry manifest:media-type="image/png" manifest:full-path="Pictures/0b1e98567f5039bf8dc8f33df48790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disques:emk3203:start"/><text:bookmark-start text:name="__RefHeading___boitier_enermax_emk3203_1"/><text:bookmark-start text:name="boitier_enermax_emk3203"/>Boîtier Enermax EMK3203<text:bookmark-end text:name="__RefHeading___boitier_enermax_emk3203_1"/><text:bookmark-end text:name="boitier_enermax_emk3203"/></text:h>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3" text:outline-level="3"><text:bookmark-start text:name="__RefHeading___contenu_du_colis_4"/><text:bookmark-start text:name="contenu_du_colis"/>Contenu du colis<text:bookmark-end text:name="__RefHeading___contenu_du_colis_4"/><text:bookmark-end text:name="contenu_du_colis"/></text:h>
      <table:table table:style-name="Table">
        <table:table-column/>
        <table:table-column/>
        <table:table-row>
          <table:table-cell office:value-type="string" table:style-name="tableheader">
            <text:p text:style-name="Table_20_Heading"> Accessoires           </text:p>
          </table:table-cell>
          <table:table-cell office:value-type="string" table:style-name="tableheader">
            <text:p text:style-name="Table_20_Heading"> Quantité  </text:p>
          </table:table-cell>
        </table:table-row>
        <table:table-row>
          <table:table-cell office:value-type="string" table:style-name="tablecell">
            <text:p text:style-name="tablealignleft"> EMK3203               </text:p>
          </table:table-cell>
          <table:table-cell office:value-type="string" table:style-name="tablecell">
            <text:p text:style-name="tablealignleft"> 1         </text:p>
          </table:table-cell>
        </table:table-row>
        <table:table-row>
          <table:table-cell office:value-type="string" table:style-name="tablecell">
            <text:p text:style-name="tablealignleft"> Vis                   </text:p>
          </table:table-cell>
          <table:table-cell office:value-type="string" table:style-name="tablecell">
            <text:p text:style-name="tablealignleft"> 4         </text:p>
          </table:table-cell>
        </table:table-row>
        <table:table-row>
          <table:table-cell office:value-type="string" table:style-name="tablecell">
            <text:p text:style-name="tablealignleft"> Manuel d’utilisation  </text:p>
          </table:table-cell>
          <table:table-cell office:value-type="string" table:style-name="tablecell">
            <text:p text:style-name="tablealignleft"> 1         </text:p>
          </table:table-cell>
        </table:table-row>
      </table:table>
      <text:h text:style-name="Heading_20_3" text:outline-level="3"><text:bookmark-start text:name="__RefHeading___pieces_5"/><text:bookmark-start text:name="pieces"/>Pièces<text:bookmark-end text:name="__RefHeading___pieces_5"/><text:bookmark-end text:name="pieces"/></text:h>
      <text:p text:style-name="Text_20_body"><draw:frame draw:style-name="mediacenter" draw:name="0" text:anchor-type="paragraph" draw:z-index="0" svg:width="15.875cm" svg:height="3.8998138957816cm"><draw:image xlink:href="Pictures/ca60533abc2ba15e896317e36c9fadec.png" xlink:type="simple" xlink:show="embed" xlink:actuate="onLoad"/></draw:frame></text:p>
      <table:table table:style-name="Table">
        <table:table-column/>
        <table:table-column/>
        <table:table-row>
          <table:table-cell office:value-type="string" table:style-name="tableheader">
            <text:p text:style-name="Table_20_Heading"> Face avant                </text:p>
          </table:table-cell>
          <table:table-cell office:value-type="string" table:style-name="tableheader">
            <text:p text:style-name="Table_20_Heading"> Face arrière                                    </text:p>
          </table:table-cell>
        </table:table-row>
        <table:table-row>
          <table:table-cell office:value-type="string" table:style-name="tablecell">
            <text:p text:style-name="tablealignleft"> 1. Loquet d’accès rapide  </text:p>
          </table:table-cell>
          <table:table-cell office:value-type="string" table:style-name="tablecell">
            <text:p text:style-name="tablealignleft"> 1. Connecteur d’alimentation SATA (15 broches)  </text:p>
          </table:table-cell>
        </table:table-row>
        <table:table-row>
          <table:table-cell office:value-type="string" table:style-name="tablecell"/>
          <table:table-cell office:value-type="string" table:style-name="tablecell">
            <text:p text:style-name="tablealignleft"> 2. Connecteur de données SATA(7 broches)        </text:p>
          </table:table-cell>
        </table:table-row>
        <table:table-row>
          <table:table-cell office:value-type="string" table:style-name="tablecell"/>
          <table:table-cell office:value-type="string" table:style-name="tablecell">
            <text:p text:style-name="tablealignleft"> 3. Indicateur à LED                             </text:p>
          </table:table-cell>
        </table:table-row>
        <table:table-row>
          <table:table-cell office:value-type="string" table:style-name="tablecell"/>
          <table:table-cell office:value-type="string" table:style-name="tablecell">
            <text:p text:style-name="tablealignleft"> 4. Commutateur pour fonction RAID               </text:p>
          </table:table-cell>
        </table:table-row>
      </table:table>
      <text:h text:style-name="Heading_20_2" text:outline-level="2"><text:bookmark-start text:name="__RefHeading___installation_6"/><text:bookmark-start text:name="installation"/>Installation<text:bookmark-end text:name="__RefHeading___installation_6"/><text:bookmark-end text:name="installation"/></text:h>
      <text:p text:style-name="Text_20_body"><draw:frame draw:style-name="mediacenter" draw:name="1" text:anchor-type="paragraph" draw:z-index="1" svg:width="19.579166666667cm" style:rel-width="100%" svg:height="5.8208333333333cm" style:rel-height="scale"><draw:image xlink:href="Pictures/e40b49b828d2bb05678808cc9a528e40.png" xlink:type="simple" xlink:show="embed" xlink:actuate="onLoad"/></draw:frame></text:p>
      <text:p text:style-name="Text_20_body">Maintenez appuyé le bouton de la façade pour déclencher l'ouverture, puis insérez votre disque-dur 2,5“ dans l'EMK3203.</text:p>
      <text:p text:style-name="Text_20_body"><draw:frame draw:style-name="mediacenter" draw:name="2" text:anchor-type="paragraph" draw:z-index="2" svg:width="11.27125cm" svg:height="5.7414583333333cm"><draw:image xlink:href="Pictures/e31da04c4da11638d664c1d3773e1f72.png" xlink:type="simple" xlink:show="embed" xlink:actuate="onLoad"/></draw:frame></text:p>
      <text:p text:style-name="Text_20_body">Installez l'EMK3203 dans l'emplacement de 3.5”, fixez 2 vis de chaque côté.</text:p>
      <text:p text:style-name="Text_20_body"><draw:frame draw:style-name="mediacenter" draw:name="3" text:anchor-type="paragraph" draw:z-index="3" svg:width="13.573125cm" svg:height="5.2916666666667cm"><draw:image xlink:href="Pictures/f9cee513b0f8a60ec52cbd9efe9590d5.png" xlink:type="simple" xlink:show="embed" xlink:actuate="onLoad"/></draw:frame></text:p>
      <text:p text:style-name="Text_20_body">L'EMK3203 peut être utilisé dans tous les racks mobiles Enermax 5.25“ tels que l'EMK5101, l'EMK5102 et  ́l'EMK5201U3.</text:p>
      <text:h text:style-name="Heading_20_2" text:outline-level="2"><text:bookmark-start text:name="__RefHeading___configuration_7"/><text:bookmark-start text:name="configuration"/>Configuration<text:bookmark-end text:name="__RefHeading___configuration_7"/><text:bookmark-end text:name="configuration"/></text:h>
      <text:h text:style-name="Heading_20_3" text:outline-level="3"><text:bookmark-start text:name="__RefHeading___configuration_de_la_fonction_raid_8"/><text:bookmark-start text:name="configuration_de_la_fonction_raid"/>Configuration de la fonction RAID<text:bookmark-end text:name="__RefHeading___configuration_de_la_fonction_raid_8"/><text:bookmark-end text:name="configuration_de_la_fonction_raid"/></text:h>
      <text:p text:style-name="Text_20_body">Veillez à éteindre le produit.Passez du mode RAID au mode NOR.Rallumez le produit. Une fois que l'indicateur LED s'allume, éteignez-le.Passez ensuite au mode RAID, rallumez le produit et complétez l'installation.<draw:frame draw:style-name="PluginODTAutoStyle_Frame_1_text_frame" draw:name="Frame1" text:anchor-type="paragraph" svg:width="289.134pt" draw:z-index="0" svg:min-height="1cm"><draw:text-box><table:table table:style-name="PluginODTAutoStyle_Table_2"><table:table-column table:style-name="odt_auto_style_table_column_3_1"/><table:table-row><table:table-cell office:value-type="string" table:style-name="PluginODTAutoStyle_TableCell_3"><text:p text:style-name="PluginODTAutoStyle_Paragraph_4">Si vous souhaitez changer de modes plusieurs fois, il faut d'abord repasser en mode NOR.</text:p><text:p text:style-name="Text_20_body">Puis reprenez à partir de l'étape 2.</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4_1"/><table:table-row><table:table-cell office:value-type="string" table:style-name="PluginODTAutoStyle_TableCell_7"><text:p text:style-name="PluginODTAutoStyle_Paragraph_8">Pour configurer le mode Nor, votre carte-mère doit prendre en charge la fonction Multiplicateur de ports</text:p></table:table-cell></table:table-row></table:table></draw:text-box></draw:frame></text:p>
      <text:h text:style-name="Heading_20_2" text:outline-level="2"><text:bookmark-start text:name="__RefHeading___utilisation_9"/><text:bookmark-start text:name="utilisation"/>Utilisation<text:bookmark-end text:name="__RefHeading___utilisation_9"/><text:bookmark-end text:name="utilisation"/></text:h>
      <text:h text:style-name="Heading_20_3" text:outline-level="3"><text:bookmark-start text:name="__RefHeading___ejection_du_disque_dur_10"/><text:bookmark-start text:name="ejection_du_disque_dur"/>Éjection du disque dur<text:bookmark-end text:name="__RefHeading___ejection_du_disque_dur_10"/><text:bookmark-end text:name="ejection_du_disque_dur"/></text:h>
      <text:p text:style-name="Text_20_body">Maintenez appuyé le bouton de la façade pour déclencher l'ouverture.Retirez avec précaution le disque-dur de l'EMK3203.<draw:frame draw:style-name="PluginODTAutoStyle_Frame_9_text_frame" draw:name="Frame3" text:anchor-type="paragraph" svg:width="289.134pt" draw:z-index="0" svg:min-height="1cm"><draw:text-box><table:table table:style-name="PluginODTAutoStyle_Table_10"><table:table-column table:style-name="odt_auto_style_table_column_5_1"/><table:table-row><table:table-cell office:value-type="string" table:style-name="PluginODTAutoStyle_TableCell_11"><text:p text:style-name="PluginODTAutoStyle_Paragraph_12">Avertissement</text:p><text:p text:style-name="Text_20_body">La fonction hot-swap n'est actionnable que si votre système la prend en charge.Gardez l'appareil éloigné de toute source de chaleur ou d'humidité.Si l'appareil est endommagé suite à une mauvaise utilisation, nous déclinerons toute responsabilité et possibilités d'indemnisation ou de réparation.</text:p></table:table-cell></table:table-row></table:table></draw:text-box></draw:frame></text:p>
      <text:h text:style-name="Heading_20_3" text:outline-level="3"><text:bookmark-start text:name="__RefHeading___raid_function_setting_-_software_setting_11"/><text:bookmark-start text:name="raid_function_setting_-_software_setting"/>RAID function Setting - Software setting<text:bookmark-end text:name="__RefHeading___raid_function_setting_-_software_setting_11"/><text:bookmark-end text:name="raid_function_setting_-_software_setting"/></text:h>
      <text:p text:style-name="Text_20_body"><text:span text:style-name="Strong_20_Emphasis">E M K 3203</text:span> 2 x 2.5” TO 3.5” MOBILE RACK
<draw:frame draw:style-name="mediacenter" draw:name="4" text:anchor-type="paragraph" draw:z-index="4" svg:width="10.95375cm" svg:height="7.064375cm"><draw:image xlink:href="Pictures/d133ad07567f7c1b297163d98229d134.png" xlink:type="simple" xlink:show="embed" xlink:actuate="onLoad"/></draw:frame></text:p>
      <text:p text:style-name="Text_20_body">Téléchargez le logiciel sur <text:a xlink:type="simple" xlink:href="http://www.enermax.com" text:style-name="Internet_20_link" text:visited-style-name="Visited_20_Internet_20_Link">www.enermax.com</text:a> et installez-le sur votre ordinateur.Décompressez le fichier <text:span text:style-name="Strong_20_Emphasis">JMicron HW RAID Mgr_v0.09.64</text:span>, double-cliquez sur <text:span text:style-name="Strong_20_Emphasis">configuration</text:span>, la boîte de dialogue suivante apparaît :<draw:frame draw:style-name="mediacenter" draw:name="5" text:anchor-type="paragraph" draw:z-index="5" svg:width="15.875cm" svg:height="11.174848942598cm"><draw:image xlink:href="Pictures/2a4b7fed8440091aafab4b68132aa71a.png" xlink:type="simple" xlink:show="embed" xlink:actuate="onLoad"/></draw:frame>Cliquez sur <text:span text:style-name="Plugin_Keyboard___keyboard">Install</text:span> : le logiciel s’installe automatiquement.<draw:frame draw:style-name="mediacenter" draw:name="6" text:anchor-type="paragraph" draw:z-index="6" svg:width="15.875cm" svg:height="11.174848942598cm"><draw:image xlink:href="Pictures/da8ec6b4fa6cabd8685c8e651239ce9b.png" xlink:type="simple" xlink:show="embed" xlink:actuate="onLoad"/></draw:frame>Cliquez sur <text:span text:style-name="Plugin_Keyboard___keyboard">Finish</text:span> pour terminer l'installation.Après l'installation, l'icône <text:span text:style-name="Strong_20_Emphasis">JMicron HW RAID Manager</text:span> apparaît dans le coin du bureau.<draw:frame draw:style-name="mediacenter" draw:name="7" text:anchor-type="paragraph" draw:z-index="7" svg:width="8.7577083333333cm" style:rel-width="100%" svg:height="1.666875cm" style:rel-height="scale"><draw:image xlink:href="Pictures/8bb7c1ff0c3b5864f3115879c8a08aec.png" xlink:type="simple" xlink:show="embed" xlink:actuate="onLoad"/></draw:frame>Pour ouvrir les paramètres du logiciel, vous pouvez également cliquer sur <text:span text:style-name="Strong_20_Emphasis">Démarrer -&gt; Programmes -&gt; JMicron HW RAID Manager -&gt; JMicron HW RAID Manager</text:span> comme indiqué ci-dessous<draw:frame draw:style-name="mediacenter" draw:name="8" text:anchor-type="paragraph" draw:z-index="8" svg:width="15.875cm" svg:height="14.963746223565cm"><draw:image xlink:href="Pictures/af797261ad9a05f6b1cc78649cb2f862.png" xlink:type="simple" xlink:show="embed" xlink:actuate="onLoad"/></draw:frame><text:span text:style-name="Strong_20_Emphasis">Méthode de paramétrage logiciel</text:span> :</text:p>
      <text:p text:style-name="Text_20_body">Utilisez GUI (interface utilisateur graphique) pour le réglage de base du mode RAID.</text:p>
      <text:p text:style-name="Text_20_body">Le logiciel répertorie les sélections RAID disponible selon le type et la capacité du disque dur.</text:p>
      <text:p text:style-name="Text_20_body">si vous sélectionnez un mode RAID à la demande, le logiciel calcule et crée automatiquement le volume RAID. Par exemple, si l'utilisateur choisit RAID 1, le logiciel crée automatiquement un volume RAID 1 comme sur la figure a-1 :<draw:frame draw:style-name="mediacenter" draw:name="a-1 Créer un RAID 1 Legend" text:anchor-type="paragraph" draw:z-index="0" svg:width="15.875cm"><draw:text-box><text:p text:style-name="legendcenter"><draw:frame draw:style-name="mediacenter" draw:name="a-1 Créer un RAID 1" text:anchor-type="paragraph" draw:z-index="9" svg:width="15.875cm" svg:height="11.44237012987cm"><draw:image xlink:href="Pictures/5de1c86f320dd0f4f4b205e52dec2541.png" xlink:type="simple" xlink:show="embed" xlink:actuate="onLoad"/></draw:frame>a-1 Créer un RAID 1</text:p></draw:text-box></draw:frame></text:p>
      <text:p text:style-name="Text_20_body">Pour créer un mot de passe pour le volume RAID (facultatif), cochez la case <text:span text:style-name="Strong_20_Emphasis">Support Password</text:span> et saisissez le mot de passe (figure a-2).<draw:frame draw:style-name="mediacenter" draw:name="a-2 Create Password for the RAID volume (optional) Legend" text:anchor-type="paragraph" draw:z-index="0" svg:width="15.875cm"><draw:text-box><text:p text:style-name="legendcenter"><draw:frame draw:style-name="mediacenter" draw:name="a-2 Create Password for the RAID volume (optional)" text:anchor-type="paragraph" draw:z-index="10" svg:width="15.875cm" svg:height="11.44237012987cm"><draw:image xlink:href="Pictures/1a80eb9644d7978cbd60b008ba66bf54.png" xlink:type="simple" xlink:show="embed" xlink:actuate="onLoad"/></draw:frame>a-2 Create Password for the RAID volume (optional)</text:p></draw:text-box></draw:frame></text:p>
      <text:p text:style-name="Text_20_body">Après avoir sélectionné le mode RAID et créé le mot de passe (facultatif), cliquez simplement sur <text:span text:style-name="Plugin_Keyboard___keyboard">Apply</text:span> pour confirmer les paramètres, ou cliquez sur <text:span text:style-name="Plugin_Keyboard___keyboard">Cancel</text:span> pour revenir à l'état d'origine du disque dur.</text:p>
      <text:p text:style-name="Text_20_body">Si le paramètre RAID actuel doit être supprimé, sélectionnez <text:span text:style-name="Strong_20_Emphasis">DELETE ALL RAID</text:span> et cliquez sur <text:span text:style-name="Plugin_Keyboard___keyboard">Apply</text:span> Un message de confirmation apparaît, cliquez sur <text:span text:style-name="Plugin_Keyboard___keyboard">Yes</text:span> pour confirmer la sélection (figure a-3).<draw:frame draw:style-name="mediacenter" draw:name="11" text:anchor-type="paragraph" draw:z-index="11" svg:width="8.7577083333333cm" style:rel-width="100%" svg:height="2.5135416666667cm" style:rel-height="scale"><draw:image xlink:href="Pictures/6322b9d936dd8a68627c3a39d35adce6.png" xlink:type="simple" xlink:show="embed" xlink:actuate="onLoad"/></draw:frame>Une fois la configuration RAID confirmée, une fenêtre contextuelle affiche l'état (figure a-4).<draw:frame draw:style-name="mediacenter" draw:name="a-4 Fenêtre de Progression de la configuration RAID Legend" text:anchor-type="paragraph" draw:z-index="0" svg:width="15.875cm"><draw:text-box><text:p text:style-name="legendcenter"><draw:frame draw:style-name="mediacenter" draw:name="a-4 Fenêtre de Progression de la configuration RAID" text:anchor-type="paragraph" draw:z-index="12" svg:width="15.875cm" svg:height="12.557835820896cm"><draw:image xlink:href="Pictures/fa4b7ed3e0f2e74f50e6a2b2f9752a54.png" xlink:type="simple" xlink:show="embed" xlink:actuate="onLoad"/></draw:frame>a-4 Fenêtre de Progression de la configuration RAID</text:p></draw:text-box></draw:frame>
Une fois la tâche terminée, un message confirme que la configuration RAID a été créée ou supprimée (figure a-5).<draw:frame draw:style-name="mediacenter" draw:name="a-5 Fenêtre de message Legend" text:anchor-type="paragraph" draw:z-index="0" svg:width="15.875cm"><draw:text-box><text:p text:style-name="legendcenter"><draw:frame draw:style-name="mediacenter" draw:name="a-5 Fenêtre de message" text:anchor-type="paragraph" draw:z-index="13" svg:width="15.875cm" svg:height="12.557835820896cm"><draw:image xlink:href="Pictures/0aa15ce495cfef3f88f574b94067bf8a.png" xlink:type="simple" xlink:show="embed" xlink:actuate="onLoad"/></draw:frame>a-5 Fenêtre de message</text:p></draw:text-box></draw:frame><draw:frame draw:style-name="mediacenter" draw:name="a-6 Fenêtre de message d'avertissement Legend" text:anchor-type="paragraph" draw:z-index="0" svg:width="15.875cm"><draw:text-box><text:p text:style-name="legendcenter"><draw:frame draw:style-name="mediacenter" draw:name="a-6 Fenêtre de message d'avertissement" text:anchor-type="paragraph" draw:z-index="14" svg:width="15.875cm" svg:height="12.557835820896cm"><draw:image xlink:href="Pictures/57f978eeadcbd0219edbbc633223f86d.png" xlink:type="simple" xlink:show="embed" xlink:actuate="onLoad"/></draw:frame>a-6 Fenêtre de message d'avertissement</text:p></draw:text-box></draw:frame><draw:frame draw:style-name="mediacenter" draw:name="a-7 Informations RAID et disque en mode RAID 1 (terminé) Legend" text:anchor-type="paragraph" draw:z-index="0" svg:width="15.875cm"><draw:text-box><text:p text:style-name="legendcenter"><draw:frame draw:style-name="mediacenter" draw:name="a-7 Informations RAID et disque en mode RAID 1 (terminé)" text:anchor-type="paragraph" draw:z-index="15" svg:width="15.875cm" svg:height="11.462613293051cm"><draw:image xlink:href="Pictures/3ce35bd3b056947a9b02321d499439ce.png" xlink:type="simple" xlink:show="embed" xlink:actuate="onLoad"/></draw:frame>a-7 Informations RAID et disque en mode RAID 1 (terminé)</text:p></draw:text-box></draw:frame></text:p>
      <text:p text:style-name="Text_20_body">La configuration RAID 1 doit être supprimée (figure a-8) pour cocher la case <text:span text:style-name="Strong_20_Emphasis">Support Password</text:span> et entrer le mot de passe défini par l'utilisateur.</text:p>
      <text:p text:style-name="Text_20_body">Note: </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6_1"/><table:table-row><table:table-cell office:value-type="string" table:style-name="PluginODTAutoStyle_TableCell_15"><text:p text:style-name="PluginODTAutoStyle_Paragraph_16">Les DATA seront effacées après confirmation, et c'est irréversible.<draw:frame draw:style-name="mediacenter" draw:name="a-8 Legend" text:anchor-type="paragraph" draw:z-index="0" svg:width="15.875cm"><draw:text-box><text:p text:style-name="legendcenter"><draw:frame draw:style-name="mediacenter" draw:name="a-8" text:anchor-type="paragraph" draw:z-index="16" svg:width="15.875cm" svg:height="11.462613293051cm"><draw:image xlink:href="Pictures/0b1e98567f5039bf8dc8f33df4879032.png" xlink:type="simple" xlink:show="embed" xlink:actuate="onLoad"/></draw:frame>a-8</text:p></draw:text-box></draw:frame></text:p></table:table-cell></table:table-row></table:table></draw:text-box></draw:frame><draw:frame draw:style-name="PluginODTAutoStyle_Frame_17_text_frame" draw:name="Frame5" text:anchor-type="paragraph" svg:width="289.134pt" draw:z-index="0" svg:min-height="1cm"><draw:text-box><table:table table:style-name="PluginODTAutoStyle_Table_18"><table:table-column table:style-name="odt_auto_style_table_column_7_1"/><table:table-row><table:table-cell office:value-type="string" table:style-name="PluginODTAutoStyle_TableCell_19"><text:p text:style-name="PluginODTAutoStyle_Paragraph_20"><text:span text:style-name="Strong_20_Emphasis">Utilisation du logiciel :</text:span></text:p><text:p text:style-name="Text_20_body">Lors de l'utilisation du mode de réglage logiciel RAID 0 / RAID 1 / JBOD, le commutateur matériel ne peut pas être en position NOR, sinon le réglage logiciel n'est pas valide.Lorsque vous utilisez le mode de réglage logiciel NOR, le commutateur matériel doit être en position NOR, sinon le réglage logiciel n'est pas valide.</text:p></table:table-cell></table:table-row></table:table></draw:text-box></draw:frame></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Information produit : <text:a xlink:type="simple" xlink:href="http://www.enermax.com/home.php?fn=eng/product_a1_1_1&amp;lv0=3&amp;lv1=81&amp;no=278" text:style-name="Internet_20_link" text:visited-style-name="Visited_20_Internet_20_Link">http://www.enermax.com/home.php?fn=eng/product_a1_1_1&amp;lv0=3&amp;lv1=81&amp;no=278</text:a><text:span text:style-name="Strong_20_Emphasis">(en)</text:span> Specifications : <text:a xlink:type="simple" xlink:href="http://www.enermax.com/home.php?fn=eng/product_a1_1_2&amp;lv0=3&amp;lv1=81&amp;no=278" text:style-name="Internet_20_link" text:visited-style-name="Visited_20_Internet_20_Link">http://www.enermax.com/home.php?fn=eng/product_a1_1_2&amp;lv0=3&amp;lv1=81&amp;no=278</text:a><text:span text:style-name="Strong_20_Emphasis">(en)</text:span> Photos : <text:a xlink:type="simple" xlink:href="http://www.enermax.com/home.php?fn=eng/product_a1_1_4&amp;lv0=3&amp;lv1=81&amp;no=278" text:style-name="Internet_20_link" text:visited-style-name="Visited_20_Internet_20_Link">http://www.enermax.com/home.php?fn=eng/product_a1_1_4&amp;lv0=3&amp;lv1=81&amp;no=278</text:a><text:span text:style-name="Strong_20_Emphasis">(en)</text:span> Téléchargement : <text:a xlink:type="simple" xlink:href="http://www.enermax.com/home.php?fn=eng/product_a1_1_6&amp;lv0=3&amp;lv1=81&amp;no=278" text:style-name="Internet_20_link" text:visited-style-name="Visited_20_Internet_20_Link">http://www.enermax.com/home.php?fn=eng/product_a1_1_6&amp;lv0=3&amp;lv1=81&amp;no=278</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48:00</meta:creation-date>
    <dc:creator>Generated</dc:creator>
    <dc:date>2026-08-24T05::48:00</dc:date>
    <dc:language>en-US</dc:language>
    <meta:editing-cycles>1</meta:editing-cycles>
    <meta:editing-duration>PT0S</meta:editing-duration>
    <dc:title>materiel:disques:emk3203:start</dc:title>
  </office:meta>
</office:document-meta>
</file>