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3c37eade65de4b32a01e5a1d5afb64c.png"/>
  <manifest:file-entry manifest:media-type="image/png" manifest:full-path="Pictures/53757f80e7fbf8b89ff1b7d0a393a5d8.png"/>
  <manifest:file-entry manifest:media-type="image/png" manifest:full-path="Pictures/ad76026bd3247931dd2d13bcad9ffd07.png"/>
  <manifest:file-entry manifest:media-type="image/png" manifest:full-path="Pictures/377da6987de5e8d3fcf8ecd3c4e5b94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ssh:putty:start"/><text:bookmark-start text:name="__RefHeading___putty_1"/><text:bookmark-start text:name="putty"/>Putty<text:bookmark-end text:name="__RefHeading___putty_1"/><text:bookmark-end text:name="putty"/></text:h>
      <text:p text:style-name="Text_20_body">Il s'agit d'accéder via SSH à un PC ou un Raspberry Pi sur le réseau local ou sur internet.</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Sous Linux, installez le paquet <text:span text:style-name="Strong_20_Emphasis">putty</text:span>, ou en ligne de commande :</text:p>
      <text:p text:style-name="Preformatted_20_Text">sudo apt-get install putty</text:p>
      <text:p text:style-name="Text_20_body">Sous Windows, téléchargez et installez <text:span text:style-name="Strong_20_Emphasis">putty</text:span> disponible ici : <text:a xlink:type="simple" xlink:href="http://www.chiark.greenend.org.uk/~sgtatham/putty/download.html" text:style-name="Internet_20_link" text:visited-style-name="Visited_20_Internet_20_Link">http://www.chiark.greenend.org.uk/~sgtatham/putty/download.html</text:a> (prendre l'installateur &lt;&lt; A Windows installer for everything except PuTTYtel &gt;&gt;)</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connexion_ssh_automatique_sans_mot_de_passe_5"/><text:bookmark-start text:name="connexion_ssh_automatique_sans_mot_de_passe"/>Connexion SSH automatique sans mot de passe<text:bookmark-end text:name="__RefHeading___connexion_ssh_automatique_sans_mot_de_passe_5"/><text:bookmark-end text:name="connexion_ssh_automatique_sans_mot_de_passe"/></text:h>
      <text:p text:style-name="Text_20_body">Lancez <text:span text:style-name="Strong_20_Emphasis">puttygen.exe</text:span>.</text:p>
      <text:p text:style-name="Text_20_body">Choisissez <text:span text:style-name="Strong_20_Emphasis">SSH-2 DSA en 1024 bits</text:span>,</text:p>
      <text:p text:style-name="Text_20_body">puis <text:span text:style-name="Strong_20_Emphasis">GENERATE</text:span> (bouger la souris pour créer la clé)</text:p>
      <text:p text:style-name="Text_20_body">Dans &lt;&lt; key comment &gt;&gt;, mettez ce que vous voulez, par ex. toto@&lt;nom du serveur&gt;</text:p>
      <text:p text:style-name="Text_20_body">Mettez une passphrase</text:p>
      <text:p text:style-name="Text_20_body">Copiez la clé publique (sélectionnez dans la fenêtre puis copier). Collez-la sur le serveur SSH dans le fichier (à créer) <text:span text:style-name="Strong_20_Emphasis">~/.ssh/autorized_keys</text:span></text:p>
      <text:p text:style-name="Text_20_body">Toujours dans puttygen, cliquez sur :</text:p>
      <text:p text:style-name="Text_20_body">Save public keySave private keyet sauvez les deux fichiers dans le même dossier que les exécutables de PuTTy. Fermez puttygen</text:p>
      <text:p text:style-name="Text_20_body">Sur le serveur, sous debian, modifiez le fichier de config du serveur :</text:p>
      <text:p text:style-name="Preformatted_20_Text">sudo nano /etc/ssh/sshd_config</text:p>
      <text:p text:style-name="Text_20_body">Décommentez la ligne</text:p>
      <text:p text:style-name="Preformatted_20_Text">AuthorizedKeysFile %h/.ssh/authorized_keys</text:p>
      <text:p text:style-name="Text_20_body">Redémarrez ssh :</text:p>
      <text:p text:style-name="Preformatted_20_Text">/etc/init.d/sshd restart</text:p>
      <text:p text:style-name="Text_20_body"> cf. <text:a xlink:type="simple" xlink:href="https://cs.uwaterloo.ca/cscf/howto/ssh/public_key/#putty" text:style-name="Internet_20_link" text:visited-style-name="Visited_20_Internet_20_Link">https://cs.uwaterloo.ca/cscf/howto/ssh/public_key/#putty</text:a></text:p>
      <text:p text:style-name="Text_20_body">Exécutez pagent.exe</text:p>
      <text:p text:style-name="Text_20_body">Clic droit dans la systray sur la nouvelle icône bleue -&gt; View keys</text:p>
      <text:p text:style-name="Text_20_body">Ajoutez votre clé privée sauvegardée plus haut, puis tapez sa passphrase.</text:p>
      <text:p text:style-name="Text_20_body">Ajoutez ce soft au démarrage de Windows pour qu'il tourne toujours.</text:p>
      <text:p text:style-name="Text_20_body">Lancez putty, renseignez le login utilisateur dans Connection -&gt; Data, sauvez la session et connectez-vous</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Lancez <text:span text:style-name="Strong_20_Emphasis">putty</text:span> et entrez les réglages suivants :</text:p>
      <text:p text:style-name="Text_20_body"><draw:frame draw:style-name="media" draw:name="catégorie Session Legend" text:anchor-type="as-char" draw:z-index="0" svg:width="13.705416666667cm"><draw:text-box><text:p text:style-name="legendcenter"><draw:frame draw:style-name="media" draw:name="catégorie Session" text:anchor-type="as-char" draw:z-index="0" svg:width="13.705416666667cm" svg:height="14.366875cm"><draw:image xlink:href="Pictures/23c37eade65de4b32a01e5a1d5afb64c.png" xlink:type="simple" xlink:show="embed" xlink:actuate="onLoad"/></draw:frame>catégorie Session</text:p></draw:text-box></draw:frame></text:p>
      <text:p text:style-name="Text_20_body"><draw:frame draw:style-name="media" draw:name="catégorie Connection/Data Legend" text:anchor-type="as-char" draw:z-index="0" svg:width="13.705416666667cm"><draw:text-box><text:p text:style-name="legendcenter"><draw:frame draw:style-name="media" draw:name="catégorie Connection/Data" text:anchor-type="as-char" draw:z-index="1" svg:width="13.705416666667cm" svg:height="14.366875cm"><draw:image xlink:href="Pictures/53757f80e7fbf8b89ff1b7d0a393a5d8.png" xlink:type="simple" xlink:show="embed" xlink:actuate="onLoad"/></draw:frame>catégorie Connection/Data</text:p></draw:text-box></draw:frame></text:p>
      <text:p text:style-name="Text_20_body">Session, host name (or IP address)adresse IP ou nom DNSauto-login usernamenom d'utilisateur (pi pour un Raspberry Pi)La fenêtre de <text:span text:style-name="Strong_20_Emphasis">putty</text:span> affiche une console <text:span text:style-name="Strong_20_Emphasis">ssh</text:span> :</text:p>
      <text:p text:style-name="Text_20_body"><draw:frame draw:style-name="media" draw:name="2" text:anchor-type="as-char" draw:z-index="2" svg:width="21.11375cm" style:rel-width="100%" svg:height="20.584583333333cm" style:rel-height="scale"><draw:image xlink:href="Pictures/ad76026bd3247931dd2d13bcad9ffd07.png" xlink:type="simple" xlink:show="embed" xlink:actuate="onLoad"/></draw:frame></text:p>
      <text:p text:style-name="Text_20_body">Acceptez le message qui s'affiche.</text:p>
      <text:p text:style-name="Text_20_body">Renseignez le mot de passe : (<text:span text:style-name="Strong_20_Emphasis">raspberry</text:span> pour un Raspberry Pi)</text:p>
      <text:p text:style-name="Text_20_body">On se retrouve au prompt du serveur (un Raspberry Pi dans cet exemple) :</text:p>
      <text:p text:style-name="Text_20_body"><draw:frame draw:style-name="media" draw:name="3" text:anchor-type="as-char" draw:z-index="3" svg:width="4.0216666666667cm" style:rel-width="100%" svg:height="0.68791666666667cm" style:rel-height="scale"><draw:image xlink:href="Pictures/377da6987de5e8d3fcf8ecd3c4e5b946.png" xlink:type="simple" xlink:show="embed" xlink:actuate="onLoad"/></draw:frame></text:p>
      <text:h text:style-name="Heading_20_2" text:outline-level="2"><text:bookmark-start text:name="__RefHeading___desinstallation_7"/><text:bookmark-start text:name="desinstallation"/>Désinstallation<text:bookmark-end text:name="__RefHeading___desinstallation_7"/><text:bookmark-end text:name="desinstallation"/></text:h>
      <text:p text:style-name="Text_20_body">Pour supprimer cette application, il suffit de supprimer son paquet.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Connexion SSH automatique sans mot de passe : <text:a xlink:type="simple" xlink:href="http://frans-web.com/?p=9" text:style-name="Internet_20_link" text:visited-style-name="Visited_20_Internet_20_Link">http://frans-web.com/?p=9</text:a></text:p>
      <text:p text:style-name="Horizontal_20_Line"/>
      <text:p text:style-name="Text_20_body"><text:span text:style-name="Emphasis">Contributeurs principaux : <text:a xlink:type="simple" xlink:href="https://nfrappe.fr/doc/doku.php?id=utilisateurs:jamaique" text:style-name="Internet_20_link" text:visited-style-name="Visited_20_Internet_20_Link">Jamaiqu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5:18</meta:creation-date>
    <dc:creator>Generated</dc:creator>
    <dc:date>2026-08-24T06::15:18</dc:date>
    <dc:language>en-US</dc:language>
    <meta:editing-cycles>1</meta:editing-cycles>
    <meta:editing-duration>PT0S</meta:editing-duration>
    <dc:title>logiciel:reseau:ssh:putty:start</dc:title>
  </office:meta>
</office:document-meta>
</file>