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7637e06e30df859fb944d61e51ada02.jpeg"/>
  <manifest:file-entry manifest:media-type="image/png" manifest:full-path="Pictures/759a1457ae4ea1c1e1d0632912c1e20c.png"/>
  <manifest:file-entry manifest:media-type="image/png" manifest:full-path="Pictures/1ab22aa27d839194bf3ed100923606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multisystem:start"/><text:bookmark-start text:name="__RefHeading___live_usb_multisystem_1"/><text:bookmark-start text:name="live_usb_multisystem"/>Live usb Multisystem<text:bookmark-end text:name="__RefHeading___live_usb_multisystem_1"/><text:bookmark-end text:name="live_usb_multisystem"/></text:h>
      <text:p text:style-name="Text_20_body">Le logiciel <text:span text:style-name="Strong_20_Emphasis">MultiSystem</text:span> permet de créer simplement des clés USB MultiBoot autonomes.</text:p>
      <text:p text:style-name="Text_20_body">Vous pourrez installer une multitude de systèmes d'exploitation sur la même clé USB et choisir au démarrage de votre PC, via un menu graphique, la distribution à démarrer de façon fluid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sous_ubuntu_ou_debian_4"/><text:bookmark-start text:name="sous_ubuntu_ou_debian"/>Sous Ubuntu ou Debian<text:bookmark-end text:name="__RefHeading___sous_ubuntu_ou_debian_4"/><text:bookmark-end text:name="sous_ubuntu_ou_debian"/></text:h>
      <text:p text:style-name="Text_20_body">L'application est installable comme paquet dans Ubuntu.</text:p>
      <text:p text:style-name="Text_20_body">Ajoutez le Depôt de MultiSystem :</text:p>
      <text:p text:style-name="Command Line Interface"><text:span text:style-name="PluginODTAutoStyle_span_1">$ </text:span><text:span text:style-name="PluginODTAutoStyle_span_2">sudo apt-add-repository -u 'deb http://liveusb.info/multisystem/depot all main'</text:span></text:p>
      <text:p text:style-name="Text_20_body">Ajoutez la clé publique :</text:p>
      <text:p text:style-name="Command Line Interface"><text:span text:style-name="PluginODTAutoStyle_span_3">$ </text:span><text:span text:style-name="PluginODTAutoStyle_span_4">wget -q -O - http://liveusb.info/multisystem/depot/multisystem.asc | sudo apt-key add -</text:span></text:p>
      <text:p text:style-name="Text_20_body">Rechargez les sources :</text:p>
      <text:p text:style-name="Command Line Interface"><text:span text:style-name="PluginODTAutoStyle_span_5">$ </text:span><text:span text:style-name="PluginODTAutoStyle_span_6">sudo apt update</text:span></text:p>
      <text:p text:style-name="Text_20_body">Installez le paquet <text:span text:style-name="Strong_20_Emphasis">multisystem</text:span> ou en ligne de commande :</text:p>
      <text:p text:style-name="Command Line Interface"><text:span text:style-name="PluginODTAutoStyle_span_7">$ </text:span><text:span text:style-name="PluginODTAutoStyle_span_8">sudo apt install multisystem</text:span></text:p>
      <text:p text:style-name="Text_20_body">rendez administrateur votre utilisateur :</text:p>
      <text:p text:style-name="Command Line Interface"><text:span text:style-name="PluginODTAutoStyle_span_9">$ </text:span><text:span text:style-name="PluginODTAutoStyle_span_10">sudo usermod -a -G adm $USER</text:span></text:p>
      <text:h text:style-name="Heading_20_3" text:outline-level="3"><text:bookmark-start text:name="__RefHeading___sous_windows_5"/><text:bookmark-start text:name="sous_windows"/>Sous Windows<text:bookmark-end text:name="__RefHeading___sous_windows_5"/><text:bookmark-end text:name="sous_windows"/></text:h>
      <text:p text:style-name="Text_20_body">installez la distribution MS_lts sur une clé USBGravez l'ISO <text:span text:style-name="Strong_20_Emphasis">MS_lts</text:span> sur un cdromInsérez le livecd de <text:span text:style-name="Strong_20_Emphasis">MultiSystem</text:span> dans le lecteur optiqueBranchez votre clé ou disque USBRedémarrez votre ordinateur sur la clé ou le disqueLe menu de boot de <text:span text:style-name="Strong_20_Emphasis">MS_lts</text:span> apparaît. Si vous ne faites rien, quelques secondes plus tard, la distribution <text:span text:style-name="Strong_20_Emphasis">MS_lts</text:span> se chargera en mémoire vive.<draw:frame draw:style-name="mediacenter" draw:name="0" text:anchor-type="paragraph" draw:z-index="0" svg:width="10.583333333333cm" svg:height="9.1722222222222cm"><draw:image xlink:href="Pictures/e7637e06e30df859fb944d61e51ada02.jpeg" xlink:type="simple" xlink:show="embed" xlink:actuate="onLoad"/></draw:frame>Le bureau Ubuntu s'ouvre ainsi que l'application MultiSystem qui aura détecté votre clé USB.Acceptez l'installation de Grub2 sur la clé USB qui vous est proposée (texte en rouge et gras) :<draw:frame draw:style-name="mediacenter" draw:name="1" text:anchor-type="paragraph" draw:z-index="1" svg:width="10.583333333333cm" svg:height="7.8493055555556cm"><draw:image xlink:href="Pictures/759a1457ae4ea1c1e1d0632912c1e20c.png" xlink:type="simple" xlink:show="embed" xlink:actuate="onLoad"/></draw:frame>Les menus de l'application s'ouvrent avec, en bas, la fenêtre pour déposer des fichiers .iso :<draw:frame draw:style-name="mediacenter" draw:name="2" text:anchor-type="paragraph" draw:z-index="2" svg:width="10.583333333333cm" svg:height="7.8934027777778cm"><draw:image xlink:href="Pictures/1ab22aa27d839194bf3ed10092360616.png" xlink:type="simple" xlink:show="embed" xlink:actuate="onLoad"/></draw:frame>Montez la partition Windows ou Linux sur laquelle sont stockés les images ISO à déposer (double-cliquez sur “dossier personnel” en haut de la barre latérale gauche)Glissez-déposez les images iso dans la fenêtre près du gros bouton vert.Le transfert commence, se termine par l'update de Grub.La distribution apparaît dans la liste avec son logo.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p text:style-name="Text_20_body">Comme tous les paquets, par</text:p>
      <text:p text:style-name="Preformatted_20_Text">sudo apt remove multisystem</text:p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tutoriel : <text:a xlink:type="simple" xlink:href="http://lea-linux.org/documentations/MultiSystem-LiveUSB-MultiBoot" text:style-name="Internet_20_link" text:visited-style-name="Visited_20_Internet_20_Link">http://lea-linux.org/documentations/MultiSystem-LiveUSB-MultiBoot</text:a><text:span text:style-name="Strong_20_Emphasis">(fr)</text:span> <text:a xlink:type="simple" xlink:href="https://doc.ubuntu-fr.org/multisystem" text:style-name="Internet_20_link" text:visited-style-name="Visited_20_Internet_20_Link">https://doc.ubuntu-fr.org/multisystem</text:a></text:p>
      <text:p text:style-name="Horizontal_20_Line"/>
      <text:p text:style-name="Text_20_body"><text:span text:style-name="Emphasis">Basé sur &lt;&lt; <text:a xlink:type="simple" xlink:href="http://lea-linux.org/documentations/MultiSystem-LiveUSB-MultiBoot" text:style-name="Internet_20_link" text:visited-style-name="Visited_20_Internet_20_Link">http://lea-linux.org/documentations/MultiSystem-LiveUSB-MultiBoot</text:a> &gt;&gt; par Lea-linux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0::34:05</meta:creation-date>
    <dc:creator>Generated</dc:creator>
    <dc:date>2026-08-24T10::34:05</dc:date>
    <dc:language>en-US</dc:language>
    <meta:editing-cycles>1</meta:editing-cycles>
    <meta:editing-duration>PT0S</meta:editing-duration>
    <dc:title>logiciel:os:multisystem:start</dc:title>
  </office:meta>
</office:document-meta>
</file>