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9be6d0355456dd9f2bf699c9959276.png"/>
  <manifest:file-entry manifest:media-type="image/png" manifest:full-path="Pictures/1742d6f23a79e0072b14dcd29cf4a8f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zenmap:start"/><text:bookmark-start text:name="__RefHeading___zenmapscan_d_ip_1"/><text:bookmark-start text:name="zenmapscan_d_ip"/>Zenmap : Scan d'IP<text:bookmark-end text:name="__RefHeading___zenmapscan_d_ip_1"/><text:bookmark-end text:name="zenmapscan_d_ip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Sous Linux</text:span> :<text:span text:style-name="Strong_20_Emphasis">Installez le paquet nmap</text:span> ou </text:p>
      <text:p text:style-name="Command Line Interface"><text:span text:style-name="PluginODTAutoStyle_span_1">...@...:~$ </text:span><text:span text:style-name="PluginODTAutoStyle_span_2">sudo apt install nmap</text:span></text:p>
      <text:p text:style-name="Text_20_body"><text:span text:style-name="Strong_20_Emphasis">Téléchargez le dernier paquet Debian Zenmap</text:span> sur <text:a xlink:type="simple" xlink:href="http://archive.ubuntu.com/ubuntu/pool/universe/n/nmap/" text:style-name="Internet_20_link" text:visited-style-name="Visited_20_Internet_20_Link">http://archive.ubuntu.com/ubuntu/pool/universe/n/nmap/</text:a><text:span text:style-name="Strong_20_Emphasis">Allez dans le répertoire de téléchargement et Installez-le</text:span> :</text:p>
      <text:p text:style-name="Command Line Interface"><text:span text:style-name="PluginODTAutoStyle_span_3">...@...:~ $ </text:span><text:span text:style-name="PluginODTAutoStyle_span_4">cd ~/Téléchargements</text:span><text:line-break/><text:span text:style-name="PluginODTAutoStyle_span_5">...@...:~/Téléchargements $ </text:span><text:span text:style-name="PluginODTAutoStyle_span_6">sudo apt install ./xxxx.deb</text:span></text:p>
      <text:p text:style-name="Text_20_body"><text:span text:style-name="Strong_20_Emphasis">Sous Windows</text:span> :<text:span text:style-name="Strong_20_Emphasis">Téléchargez l'installeur</text:span> sur <text:a xlink:type="simple" xlink:href="http://nmap.org/download.html" text:style-name="Internet_20_link" text:visited-style-name="Visited_20_Internet_20_Link">http://nmap.org/download.html</text:a><text:span text:style-name="Strong_20_Emphasis">Section Windows binaries</text:span>, choisissez <text:span text:style-name="Strong_20_Emphasis">Latest release self-installer</text:span><text:span text:style-name="Strong_20_Emphasis">Installez-le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Lancez zenmap</text:span> en mode <text:span text:style-name="Strong_20_Emphasis">quick scan</text:span> avec l'IP du réseau (ici 192.168.0.*), cliquez sur <text:span text:style-name="Plugin_Keyboard___keyboard">Scan</text:span> :<text:line-break/><draw:frame draw:style-name="medialeft" draw:name="0" text:anchor-type="paragraph" draw:z-index="0" svg:width="10.583333333333cm" svg:height="2.0505208333333cm"><draw:image xlink:href="Pictures/e39be6d0355456dd9f2bf699c9959276.png" xlink:type="simple" xlink:show="embed" xlink:actuate="onLoad"/></draw:frame><text:span text:style-name="Strong_20_Emphasis">Au bout d'un moment, le résultat s'affiche</text:span> :<text:line-break/><draw:frame draw:style-name="medialeft" draw:name="1" text:anchor-type="paragraph" draw:z-index="1" svg:width="10.583333333333cm" svg:height="4.7184720041863cm"><draw:image xlink:href="Pictures/1742d6f23a79e0072b14dcd29cf4a8ff.png" xlink:type="simple" xlink:show="embed" xlink:actuate="onLoad"/></draw:frame><text:line-break/>Ici,un Raspberry Pi est à l'adresse IP <text:span text:style-name="Strong_20_Emphasis">192.168.0.3</text:span>seul le port <text:span text:style-name="Strong_20_Emphasis">ssh</text:span> est ouvert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p text:style-name="Text_20_body">Pour supprimer cette application, il suffit de supprimer son paquet.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nmap.org/zenmap/" text:style-name="Internet_20_link" text:visited-style-name="Visited_20_Internet_20_Link">https://nmap.org/zenmap/</text:a></text:p>
      <text:p text:style-name="Horizontal_20_Line"/>
      <text:p text:style-name="Text_20_body"><text:span text:style-name="Emphasis">Basé sur &lt;&lt; <text:a xlink:type="simple" xlink:href="https://nmap.org/zenmap/" text:style-name="Internet_20_link" text:visited-style-name="Visited_20_Internet_20_Link">https://nmap.org/zenmap/</text:a> &gt;&gt; par nmap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2:44</meta:creation-date>
    <dc:creator>Generated</dc:creator>
    <dc:date>2026-08-24T05::22:44</dc:date>
    <dc:language>en-US</dc:language>
    <meta:editing-cycles>1</meta:editing-cycles>
    <meta:editing-duration>PT0S</meta:editing-duration>
    <dc:title>logiciel:internet:zenmap:start</dc:title>
  </office:meta>
</office:document-meta>
</file>