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8186188d92ec27f63ec486ca2e4955.jpg"/>
  <manifest:file-entry manifest:media-type="image/jpeg" manifest:full-path="Pictures/f7306add68bd28a0efcbe2aff3f33ef2.jpg"/>
  <manifest:file-entry manifest:media-type="image/jpeg" manifest:full-path="Pictures/35fbb105a8d0fc5fa0fd41b5447e0279.jpg"/>
  <manifest:file-entry manifest:media-type="image/jpeg" manifest:full-path="Pictures/e0d847fe977b6b1f5147a3d75d4d99db.jpg"/>
  <manifest:file-entry manifest:media-type="image/jpeg" manifest:full-path="Pictures/f031cb5c2612f5ae81fc70cde8b8365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xampp:windows:start"/><text:bookmark-start text:name="__RefHeading___xampp_sous_windowsun_serveur_lampp_1"/><text:bookmark-start text:name="xampp_sous_windowsun_serveur_lampp"/>XAMPP sous Windows : un serveur LAMPP<text:bookmark-end text:name="__RefHeading___xampp_sous_windowsun_serveur_lampp_1"/><text:bookmark-end text:name="xampp_sous_windowsun_serveur_lampp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D'après le site : <text:a xlink:type="simple" xlink:href="http://www.apachefriends.org/fr/xampp-windows.html#1368" text:style-name="Internet_20_link" text:visited-style-name="Visited_20_Internet_20_Link">http://www.apachefriends.org/fr/xampp-windows.html#1368</text:a></text:p>
      <text:p text:style-name="Text_20_body">Télécharger l'archive zip et la décomprimer dans un répertoire racine. Il se crée un répertoire xampp qui sera le répertoire principal de XAMPP. Par exemple, si on décomprime l'archive à la racine du disque D:, le répertoire principal de XAMPP sera D:\xampp.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Ouvrir le répertoire principal de xampp (<text:span text:style-name="Source_20_Text">D:\xampp</text:span> dans notre exemple) et exécuter <text:span text:style-name="Source_20_Text">setup_xampp.bat</text:span> (double-clic).</text:p>
      <text:p text:style-name="Text_20_body"><draw:frame draw:style-name="media" draw:name="0" text:anchor-type="as-char" draw:z-index="0" svg:width="12.752916666667cm" svg:height="8.175625cm"><draw:image xlink:href="Pictures/998186188d92ec27f63ec486ca2e4955.jpg" xlink:type="simple" xlink:show="embed" xlink:actuate="onLoad"/></draw:frame></text:p>
      <text:p text:style-name="Text_20_body"><draw:frame draw:style-name="media" draw:name="1" text:anchor-type="as-char" draw:z-index="1" svg:width="17.700625cm" style:rel-width="100%" svg:height="8.9429166666667cm" style:rel-height="scale"><draw:image xlink:href="Pictures/f7306add68bd28a0efcbe2aff3f33ef2.jpg" xlink:type="simple" xlink:show="embed" xlink:actuate="onLoad"/></draw:frame></text:p>
      <text:p text:style-name="Text_20_body"><draw:frame draw:style-name="media" draw:name="2" text:anchor-type="as-char" draw:z-index="2" svg:width="17.700625cm" style:rel-width="100%" svg:height="8.9429166666667cm" style:rel-height="scale"><draw:image xlink:href="Pictures/35fbb105a8d0fc5fa0fd41b5447e0279.jpg" xlink:type="simple" xlink:show="embed" xlink:actuate="onLoad"/></draw:frame></text:p>
      <text:p text:style-name="Text_20_body"><draw:frame draw:style-name="media" draw:name="3" text:anchor-type="as-char" draw:z-index="3" svg:width="17.700625cm" style:rel-width="100%" svg:height="8.9429166666667cm" style:rel-height="scale"><draw:image xlink:href="Pictures/e0d847fe977b6b1f5147a3d75d4d99db.jpg" xlink:type="simple" xlink:show="embed" xlink:actuate="onLoad"/></draw:frame></text:p>
      <text:p text:style-name="Text_20_body"><draw:frame draw:style-name="media" draw:name="4" text:anchor-type="as-char" draw:z-index="4" svg:width="17.700625cm" style:rel-width="100%" svg:height="8.9429166666667cm" style:rel-height="scale"><draw:image xlink:href="Pictures/f031cb5c2612f5ae81fc70cde8b8365c.jpg" xlink:type="simple" xlink:show="embed" xlink:actuate="onLoad"/></draw:frame></text:p>
      <text:p text:style-name="Text_20_body">Cela met à jour tous les chemins présents dans les fichiers de configuration.</text:p>
      <text:h text:style-name="Heading_20_2" text:outline-level="2"><text:bookmark-start text:name="__RefHeading___demarrage_arret_et_test_de_xampp_4"/><text:bookmark-start text:name="demarrage_arret_et_test_de_xampp"/>Démarrage, arrêt et test de XAMPP<text:bookmark-end text:name="__RefHeading___demarrage_arret_et_test_de_xampp_4"/><text:bookmark-end text:name="demarrage_arret_et_test_de_xampp"/></text:h>
      <text:p text:style-name="Text_20_body">Démarrer l'interface graphique <text:span text:style-name="Source_20_Text">xampp-control.exe</text:span> (double-clic).</text:p>
      <text:p text:style-name="Text_20_body"><draw:a xlink:type="simple" xlink:href="http://www.apachefriends.org/images/1367.jpg"><draw:frame draw:style-name="media" draw:name="5" text:anchor-type="as-char" draw:z-index="5" svg:width="10.583333333333cm" svg:height="10.583333333333cm"><draw:image xlink:href="http://www.apachefriends.org/images/1367.jpg" xlink:type="simple" xlink:show="embed" xlink:actuate="onLoad"/></draw:frame></draw:a></text:p>
      <text:p text:style-name="Text_20_body">Lancer le serveur voulu en cliquant sur le bouton correspondant.</text:p>
      <text:p text:style-name="Text_20_body">Pour tester : après le démarrage d'Apache, visiter <text:a xlink:type="simple" xlink:href="http://localhost" text:style-name="Internet_20_link" text:visited-style-name="Visited_20_Internet_20_Link">http://localhost</text:a> ou <text:a xlink:type="simple" xlink:href="http://127.0.0.1" text:style-name="Internet_20_link" text:visited-style-name="Visited_20_Internet_20_Link">http://127.0.0.1</text:a>.</text:p>
      <text:p text:style-name="Text_20_body">On peut parcourir les exemples et outils XAMPP.</text:p>
      <text:p text:style-name="Text_20_body"><draw:a xlink:type="simple" xlink:href="http://www.apachefriends.org/images/1379.jpg"><draw:frame draw:style-name="media" draw:name="6" text:anchor-type="as-char" draw:z-index="6" svg:width="10.583333333333cm" svg:height="10.583333333333cm"><draw:image xlink:href="http://www.apachefriends.org/images/1379.jpg" xlink:type="simple" xlink:show="embed" xlink:actuate="onLoad"/></draw:frame></draw:a></text:p>
      <text:p text:style-name="Text_20_body">Pour terminer la configuration, effacer les fichiers index.html et index.php dans le répertoire htdocs.</text:p>
      <text:p text:style-name="Text_20_body">Ainsi,</text:p>
      <text:p text:style-name="Text_20_body">si on tape <text:a xlink:type="simple" xlink:href="http://localhost" text:style-name="Internet_20_link" text:visited-style-name="Visited_20_Internet_20_Link">http://localhost</text:a>, on obtient le contenu du répertoire du serveur (contenu du répertoire htdocs).si on tape <text:a xlink:type="simple" xlink:href="http://localhost/xampp" text:style-name="Internet_20_link" text:visited-style-name="Visited_20_Internet_20_Link">http://localhost/xampp</text:a>, on obtient l'affichage ci-dessus.</text:p>
      <text:h text:style-name="Heading_20_2" text:outline-level="2"><text:bookmark-start text:name="__RefHeading___deplacement_du_repertoire_de_base_5"/><text:bookmark-start text:name="deplacement_du_repertoire_de_base"/>Déplacement du répertoire de base<text:bookmark-end text:name="__RefHeading___deplacement_du_repertoire_de_base_5"/><text:bookmark-end text:name="deplacement_du_repertoire_de_base"/></text:h>
      <text:p text:style-name="Text_20_body">Supposons que nous voulons déplacer la racine du site de d:\xampp\htdocs vers d:\www.</text:p>
      <text:p text:style-name="Text_20_body">Modifier la ligne DocumentRoot du fichier xampp\apache\conf\httpd.conf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<text:line-break/># DocumentRoot: The directory out of which you will serve your<text:line-break/># documents. By default, all requests are taken from this directory, but<text:line-break/># symbolic links and aliases may be used to point to other locations.<text:line-break/>#<text:line-break/>DocumentRoot "D:/xampp/htdocs"<text:line-break/>(...)<text:line-break/>#<text:line-break/># This should be changed to whatever you set DocumentRoot to.<text:line-break/>#<text:line-break/>&lt;Directory "D:/xampp/htdocs"&gt;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#<text:line-break/># DocumentRoot: The directory out of which you will serve your<text:line-break/># documents. By default, all requests are taken from this directory, but<text:line-break/># symbolic links and aliases may be used to point to other locations.<text:line-break/>#<text:line-break/>DocumentRoot "D:/www"<text:line-break/>(...)<text:line-break/>#<text:line-break/># This should be changed to whatever you set DocumentRoot to.<text:line-break/>#<text:line-break/>&lt;Directory "D:/www"&gt;</text:p>
          </table:table-cell>
        </table:table-row>
      </table:table>
      <text:h text:style-name="Heading_20_2" text:outline-level="2"><text:bookmark-start text:name="__RefHeading___creation_d_un_sous-domaine_en_local_6"/><text:bookmark-start text:name="creation_d_un_sous-domaine_en_local"/>Création d'un sous-domaine en local<text:bookmark-end text:name="__RefHeading___creation_d_un_sous-domaine_en_local_6"/><text:bookmark-end text:name="creation_d_un_sous-domaine_en_local"/></text:h>
      <text:p text:style-name="Text_20_body">Pour cela :</text:p>
      <text:p text:style-name="Text_20_body">on crée un répertoire pour le sous-domaineon modifie le fichier hosts pour y ajouter le sous-domaineon crée un fichier du nom du sous-domaine dans le répertoire sites-availableon crée un lien par a2ensiteet on relance apacheSupposons que nous voulons créer le sous-domaine <text:span text:style-name="Source_20_Text">doc.localhost</text:span> tel qu'en utilisant l'adresse <text:a xlink:type="simple" xlink:href="http://doc.localhost" text:style-name="Internet_20_link" text:visited-style-name="Visited_20_Internet_20_Link">http://doc.localhost</text:a>, on accède au répertoire d:\www\dokuwiki (la racine a été déplacée en d:\www\dokuwiki selon la méthode du paragraphe 2).</text:p>
      <text:p text:style-name="Text_20_body">Créer un sous-répertoire pour le sous-domaine, par exemple <text:span text:style-name="Source_20_Text">d:\www\dokuwiki</text:span>Modifier le fichier c:\WINDOWS\system32\drivers\etc\hosts en ajoutant à la fin la ligne 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127.0.0.1<text:s text:c="2"/>doc.localhost</text:p>
          </table:table-cell>
        </table:table-row>
      </table:table>
      <text:p text:style-name="Text_20_body">Dans le fichier xampp\apache\conf\httpd.conf, vérifier que la ligne suivante n'est pas commentée (sinon, la dé-commenter) 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(...)<text:line-break/>Include etc/extra/httpd-vhosts.conf<text:line-break/>(...)</text:p>
          </table:table-cell>
        </table:table-row>
      </table:table>
      <text:p text:style-name="Text_20_body">Editer le fichier extra/httpd-vhosts.conf en ajoutant à la fin les lignes 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NameVirtualHost *:80<text:line-break/>&lt;VirtualHost *:80&gt;<text:line-break/> DocumentRoot "D:/www"<text:line-break/> ServerName localhost<text:line-break/>&lt;/VirtualHost&gt;<text:line-break/>&lt;VirtualHost *:80&gt;<text:line-break/><text:s text:c="4"/>DocumentRoot "D:/www/dokuwiki"<text:line-break/><text:s text:c="4"/>ServerName doc.localhost<text:line-break/>&lt;/VirtualHost&gt;</text:p>
          </table:table-cell>
        </table:table-row>
      </table:table>
      <text:p text:style-name="Text_20_body">Désormais, le contenu de dokuwiki s'affiche en tapant <text:a xlink:type="simple" xlink:href="http://doc.localhost" text:style-name="Internet_20_link" text:visited-style-name="Visited_20_Internet_20_Link">http://doc.localhost</text:a>.</text:p>
      <text:p text:style-name="Text_20_body">Source : <text:a xlink:type="simple" xlink:href="http://www.melain.be/wordpress/2008/08/23/configurer-un-serveur-virtuel-par-nom-apache-sous-xampp/" text:style-name="Internet_20_link" text:visited-style-name="Visited_20_Internet_20_Link">http://www.melain.be/wordpress/2008/08/23/configurer-un-serveur-virtuel-par-nom-apache-sous-xampp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37:25</meta:creation-date>
    <dc:creator>Generated</dc:creator>
    <dc:date>2026-08-24T05::37:25</dc:date>
    <dc:language>en-US</dc:language>
    <meta:editing-cycles>1</meta:editing-cycles>
    <meta:editing-duration>PT0S</meta:editing-duration>
    <dc:title>logiciel:internet:xampp:windows:start</dc:title>
  </office:meta>
</office:document-meta>
</file>