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7cba0b2b416702f7cde43b230f9a2a.png"/>
  <manifest:file-entry manifest:media-type="image/png" manifest:full-path="Pictures/9dbd617c20b7369159b205541340dc53.png"/>
  <manifest:file-entry manifest:media-type="image/png" manifest:full-path="Pictures/f173b8738f78c358e905dc285c166b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whatsappweb:start"/><text:bookmark-start text:name="__RefHeading___whatsapp_webversion_bureau_de_whatsapp_1"/><text:bookmark-start text:name="whatsapp_webversion_bureau_de_whatsapp"/>WhatsApp Web : version bureau de WhatsApp<text:bookmark-end text:name="__RefHeading___whatsapp_webversion_bureau_de_whatsapp_1"/><text:bookmark-end text:name="whatsapp_webversion_bureau_de_whatsap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utiliser WhatsApp depuis votre ordinateur :</text:p>
      <text:p text:style-name="Text_20_body"><text:span text:style-name="Strong_20_Emphasis">Sur votre PC, ouvrez la page</text:span> <text:a xlink:type="simple" xlink:href="https://web.whatsapp.com/" text:style-name="Internet_20_link" text:visited-style-name="Visited_20_Internet_20_Link">https://web.whatsapp.com/</text:a>.<text:span text:style-name="Strong_20_Emphasis">un code QR s'affiche</text:span>, accompagné d'instructions pour le scanner avec votre téléphone portable :<draw:frame draw:style-name="mediacenter" draw:name="0" text:anchor-type="paragraph" draw:z-index="0" svg:width="20.028958333333cm" style:rel-width="100%" svg:height="16.721666666667cm" style:rel-height="scale"><draw:image xlink:href="Pictures/fb7cba0b2b416702f7cde43b230f9a2a.png" xlink:type="simple" xlink:show="embed" xlink:actuate="onLoad"/></draw:frame><text:span text:style-name="Strong_20_Emphasis">Sur votre téléphone</text:span> :<text:span text:style-name="Strong_20_Emphasis">ouvrez Whatsapp</text:span><text:span text:style-name="Strong_20_Emphasis">Ouvrez le menu 3 points</text:span> et sélectionnez <text:span text:style-name="Strong_20_Emphasis">WhatsApp Web</text:span> dans le menu déroulant :<draw:frame draw:style-name="mediacenter" draw:name="1" text:anchor-type="paragraph" draw:z-index="1" svg:width="12.488333333333cm" svg:height="6.0589583333333cm"><draw:image xlink:href="Pictures/9dbd617c20b7369159b205541340dc53.png" xlink:type="simple" xlink:show="embed" xlink:actuate="onLoad"/></draw:frame><text:span text:style-name="Strong_20_Emphasis">Scannez le code QR</text:span> de la page web ouverte sur le PC (placez l'appareil photo du téléphone devant l'écran de l'ordinateur, comme pour le prendre en photo) : le code est lu automatiquement et la page web affiche votre panel de conversations WhatsApp.<text:line-break/>Vous avez accès à vos conversations Whatsapp sur l'écran de votre pc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transferer_sur_l_ordinateur_les_photos_de_whatsapp_avec_whatsapp_web_6"/><text:bookmark-start text:name="transferer_sur_l_ordinateur_les_photos_de_whatsapp_avec_whatsapp_web"/>Transférer sur l'ordinateur les photos de whatsapp avec whatsapp web<text:bookmark-end text:name="__RefHeading___transferer_sur_l_ordinateur_les_photos_de_whatsapp_avec_whatsapp_web_6"/><text:bookmark-end text:name="transferer_sur_l_ordinateur_les_photos_de_whatsapp_avec_whatsapp_web"/></text:h>
      <text:p text:style-name="Text_20_body"><text:span text:style-name="Strong_20_Emphasis">Ouvrez WhatsApp Web</text:span> sur votre ordinateur<text:span text:style-name="Strong_20_Emphasis">cliquez sur la conversation</text:span> qui contient la photo à télécharger pour ouvrir le message.Le message s'ouvre, survolez la photo avec votre souris :<draw:frame draw:style-name="mediacenter" draw:name="2" text:anchor-type="paragraph" draw:z-index="2" svg:width="20.716875cm" style:rel-width="100%" svg:height="10.847916666667cm" style:rel-height="scale"><draw:image xlink:href="Pictures/f173b8738f78c358e905dc285c166b1c.png" xlink:type="simple" xlink:show="embed" xlink:actuate="onLoad"/></draw:frame>cliquez sur la flèche vers le bas.Cliquez sur l'option de téléchargement dans le menu déroulant.Sélectionnez l'emplacement et cliquez sur le bouton <text:span text:style-name="Plugin_Keyboard___keyboard">Enregistrer</text:span>. Sinon, l'image sera automatiquement enregistrée sur l'ordinateur, probablement dans le dossier <text:span text:style-name="Strong_20_Emphasis">Téléchargements</text:span>.Vous pouvez aussi cliquer sur la photo à enregistrer sur le PC, appuyer sur le menu trois points dans le coin supérieur droit et lancer le téléchargement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eb.whatsapp.com/" text:style-name="Internet_20_link" text:visited-style-name="Visited_20_Internet_20_Link">https://web.whatsapp.com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53</meta:creation-date>
    <dc:creator>Generated</dc:creator>
    <dc:date>2026-08-24T06::10:53</dc:date>
    <dc:language>en-US</dc:language>
    <meta:editing-cycles>1</meta:editing-cycles>
    <meta:editing-duration>PT0S</meta:editing-duration>
    <dc:title>logiciel:internet:whatsappweb:start</dc:title>
  </office:meta>
</office:document-meta>
</file>