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27542001f92b52cb79ac505bcd7c8f4.png"/>
  <manifest:file-entry manifest:media-type="image/png" manifest:full-path="Pictures/88e5888361d69e3213ca8a5d2231ca12.png"/>
  <manifest:file-entry manifest:media-type="image/png" manifest:full-path="Pictures/7441d9c546c7ab17cfec46b7e7b94d5a.png"/>
  <manifest:file-entry manifest:media-type="image/png" manifest:full-path="Pictures/e64f7996784d02e6caa77aaa0d678d3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co4" style:family="text">
      <style:text-properties fo:color="#cc000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kw4" style:family="text">
      <style:text-properties fo:color="#993333"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nu0" style:family="text">
      <style:text-properties fo:color="#cc66cc" fo:font-family="monospace" fo:font-style="normal" fo:font-size="9.6pt" fo:border="0pt none"/>
    </style:style>
    <style:style style:name="highlight_coMULTI" style:family="text">
      <style:text-properties fo:color="#808080" fo:font-style="italic" fo:font-family="monospace"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phpmyadmin:start"/><text:bookmark-start text:name="__RefHeading___phpmyadminune_interface_web_pour_gerer_les_bdd_sql_1"/><text:bookmark-start text:name="phpmyadminune_interface_web_pour_gerer_les_bdd_sql"/>phpMyAdmin : une interface web pour gérer les BDD SQL<text:bookmark-end text:name="__RefHeading___phpmyadminune_interface_web_pour_gerer_les_bdd_sql_1"/><text:bookmark-end text:name="phpmyadminune_interface_web_pour_gerer_les_bdd_sql"/></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text:span text:style-name="Strong_20_Emphasis">phpMyAdmin</text:span> est une interface web en PHP pour administrer à distance les SGBD MySQL et MariaDB.</text:p>
      <text:p text:style-name="Text_20_body">Il permet d'administrer :</text:p>
      <text:p text:style-name="Text_20_body">les bases de donnéesles tables et leurs champs (ajout, suppression, définition du type)les index, les clés primaires et étrangèresles utilisateurs de la base et leurs permissionsimporter ou exporter les données dans divers formats (CSV, XML, PDF, OpenDocument, Word, Excel et LaTeX)</text:p>
      <text:h text:style-name="Heading_20_2" text:outline-level="2"><text:bookmark-start text:name="__RefHeading___pre-requis_3"/><text:bookmark-start text:name="pre-requis"/>Pré-requis<text:bookmark-end text:name="__RefHeading___pre-requis_3"/><text:bookmark-end text:name="pre-requis"/></text:h>
      <text:p text:style-name="Text_20_body">Avoir installé :</text:p>
      <text:p text:style-name="Text_20_body">un SGBD (MySQL ou MariaDB)un serveur web (apache2, lighttpd, nginx) fonctionnelvérifier que les scripts PHP sont correctement interprétés.</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Installez le paquet <text:span text:style-name="Strong_20_Emphasis">phpmyadmin</text:span> ou en ligne de commande :
</text:p>
      <text:p text:style-name="Command Line Interface"><text:span text:style-name="PluginODTAutoStyle_span_1">$ </text:span><text:span text:style-name="PluginODTAutoStyle_span_2">sudo apt install phpmyadmin</text:span></text:p>
      <text:p text:style-name="Text_20_body">Lors de l'installation, il vous sera posé quelques questions auxquelles il faut répondre avec soin :</text:p>
      <text:p text:style-name="Text_20_body"><text:span text:style-name="Strong_20_Emphasis">Cochez</text:span> <text:span text:style-name="Emphasis">Créer la base de données phpmyadmin</text:span> :<draw:frame draw:style-name="mediacenter" draw:name="0" text:anchor-type="paragraph" draw:z-index="0" svg:width="15.875cm" svg:height="8.6480622270742cm"><draw:image xlink:href="Pictures/d27542001f92b52cb79ac505bcd7c8f4.png" xlink:type="simple" xlink:show="embed" xlink:actuate="onLoad"/></draw:frame><text:span text:style-name="Strong_20_Emphasis">Décochez</text:span> les deux options de <text:span text:style-name="Emphasis">Serveur web à reconfigurer automatiquement</text:span> :<draw:frame draw:style-name="mediacenter" draw:name="1" text:anchor-type="paragraph" draw:z-index="1" svg:width="15.875cm" svg:height="8.6480622270742cm"><draw:image xlink:href="Pictures/88e5888361d69e3213ca8a5d2231ca12.png" xlink:type="simple" xlink:show="embed" xlink:actuate="onLoad"/></draw:frame>La configuration préliminaire est terminée.</text:p>
      <text:h text:style-name="Heading_20_3" text:outline-level="3"><text:bookmark-start text:name="__RefHeading___autre_methode_5"/><text:bookmark-start text:name="autre_methode"/>Autre méthode<text:bookmark-end text:name="__RefHeading___autre_methode_5"/><text:bookmark-end text:name="autre_methode"/></text:h>
      <text:p text:style-name="Text_20_body">Choisissez l’archive appropriée sur la page de téléchargement de <text:a xlink:type="simple" xlink:href="https://www.phpmyadmin.net/" text:style-name="Internet_20_link" text:visited-style-name="Visited_20_Internet_20_Link">https://www.phpmyadmin.net/</text:a> :<draw:frame draw:style-name="mediacenter" draw:name="2" text:anchor-type="paragraph" draw:z-index="2" svg:width="15.875cm" svg:height="2.6571888412017cm"><draw:image xlink:href="Pictures/7441d9c546c7ab17cfec46b7e7b94d5a.png" xlink:type="simple" xlink:show="embed" xlink:actuate="onLoad"/></draw:frame>Nous supposerons que vous avez choisi une archive dont le nom est de la forme phpMyAdmin-x.x.x-all-languages.tar.gz :<draw:frame draw:style-name="mediacenter" draw:name="3" text:anchor-type="paragraph" draw:z-index="3" svg:width="13.202708333333cm" svg:height="9.68375cm"><draw:image xlink:href="Pictures/e64f7996784d02e6caa77aaa0d678d32.png" xlink:type="simple" xlink:show="embed" xlink:actuate="onLoad"/></draw:frame>Décompressez l'archive et transférez le répertoire sur votre serveur web via FTP. </text:p>
      <text:h text:style-name="Heading_20_2" text:outline-level="2"><text:bookmark-start text:name="__RefHeading___configuration_6"/><text:bookmark-start text:name="configuration"/>Configuration<text:bookmark-end text:name="__RefHeading___configuration_6"/><text:bookmark-end text:name="configuration"/></text:h>
      <text:p text:style-name="Text_20_body">Fichier de configuration de phpmyadmin</text:p>
      <table:table table:style-name="Table">
        <table:table-column table:style-name="odt_auto_style_table_column_1_1"/>
        <table:table-row>
          <table:table-cell office:value-type="string" table:style-name="PluginODTAutoStyle_TableCell_3">
            <text:p text:style-name="Preformatted_20_Text"><text:span text:style-name="highlight_kw2">&lt;?php</text:span><text:line-break/><text:span text:style-name="highlight_co4">/**<text:line-break/> * Debian local configuration file<text:line-break/> *<text:line-break/> * This file overrides the settings made by phpMyAdmin interactive setup<text:line-break/> * utility.<text:line-break/> *<text:line-break/> * For example configuration see<text:line-break/> *<text:s text:c="3"/>/usr/share/doc/phpmyadmin/examples/config.sample.inc.php<text:line-break/> * or<text:line-break/> *<text:s text:c="3"/>/usr/share/doc/phpmyadmin/examples/config.manyhosts.inc.php<text:line-break/> *<text:line-break/> * NOTE: do not add security sensitive data to this file (like passwords)<text:line-break/> * unless you really know what you're doing. If you do, any user that can<text:line-break/> * run PHP or CGI on your webserver will be able to read them. If you still<text:line-break/> * want to do this, make sure to properly secure the access to this file<text:line-break/> * (also on the filesystem level).<text:line-break/> */</text:span><text:line-break/> <text:line-break/><text:span text:style-name="highlight_kw1">if</text:span> <text:span text:style-name="highlight_br0">(</text:span><text:span text:style-name="highlight_sy0">!</text:span><text:a xlink:type="simple" xlink:href="http://www.php.net/function_exists" text:style-name="Internet_20_link" text:visited-style-name="Visited_20_Internet_20_Link"><text:span text:style-name="highlight_kw3">function_exists</text:span></text:a><text:span text:style-name="highlight_br0">(</text:span><text:span text:style-name="highlight_st_h">'check_file_access'</text:span><text:span text:style-name="highlight_br0">)</text:span><text:span text:style-name="highlight_br0">)</text:span> <text:span text:style-name="highlight_br0">{</text:span><text:line-break/><text:s text:c="4"/><text:span text:style-name="highlight_kw2">function</text:span> check_file_access<text:span text:style-name="highlight_br0">(</text:span><text:span text:style-name="highlight_re0">$path</text:span><text:span text:style-name="highlight_br0">)</text:span><text:line-break/><text:s text:c="4"/><text:span text:style-name="highlight_br0">{</text:span><text:line-break/><text:s text:c="8"/><text:span text:style-name="highlight_kw1">if</text:span> <text:span text:style-name="highlight_br0">(</text:span><text:a xlink:type="simple" xlink:href="http://www.php.net/is_readable" text:style-name="Internet_20_link" text:visited-style-name="Visited_20_Internet_20_Link"><text:span text:style-name="highlight_kw3">is_readable</text:span></text:a><text:span text:style-name="highlight_br0">(</text:span><text:span text:style-name="highlight_re0">$path</text:span><text:span text:style-name="highlight_br0">)</text:span><text:span text:style-name="highlight_br0">)</text:span> <text:span text:style-name="highlight_br0">{</text:span><text:line-break/><text:s text:c="12"/><text:span text:style-name="highlight_kw1">return</text:span> <text:span text:style-name="highlight_kw4">true</text:span><text:span text:style-name="highlight_sy0">;</text:span><text:line-break/><text:s text:c="8"/><text:span text:style-name="highlight_br0">}</text:span> <text:span text:style-name="highlight_kw1">else</text:span> <text:span text:style-name="highlight_br0">{</text:span><text:line-break/><text:s text:c="12"/><text:a xlink:type="simple" xlink:href="http://www.php.net/error_log" text:style-name="Internet_20_link" text:visited-style-name="Visited_20_Internet_20_Link"><text:span text:style-name="highlight_kw3">error_log</text:span></text:a><text:span text:style-name="highlight_br0">(</text:span><text:line-break/><text:s text:c="16"/><text:span text:style-name="highlight_st_h">'phpmyadmin: Failed to load '</text:span> <text:span text:style-name="highlight_sy0">.</text:span> <text:span text:style-name="highlight_re0">$path</text:span><text:line-break/><text:s text:c="16"/><text:span text:style-name="highlight_sy0">.</text:span> <text:span text:style-name="highlight_st_h">' Check group www-data has read access and open_basedir restrictions.'</text:span><text:line-break/><text:s text:c="12"/><text:span text:style-name="highlight_br0">)</text:span><text:span text:style-name="highlight_sy0">;</text:span><text:line-break/><text:s text:c="12"/><text:span text:style-name="highlight_kw1">return</text:span> <text:span text:style-name="highlight_kw4">false</text:span><text:span text:style-name="highlight_sy0">;</text:span><text:line-break/><text:s text:c="8"/><text:span text:style-name="highlight_br0">}</text:span><text:line-break/><text:s text:c="4"/><text:span text:style-name="highlight_br0">}</text:span><text:line-break/><text:span text:style-name="highlight_br0">}</text:span><text:line-break/> <text:line-break/><text:span text:style-name="highlight_co1">// Load secret generated on postinst</text:span><text:line-break/><text:span text:style-name="highlight_kw1">if</text:span> <text:span text:style-name="highlight_br0">(</text:span>check_file_access<text:span text:style-name="highlight_br0">(</text:span><text:span text:style-name="highlight_st_h">'/var/lib/phpmyadmin/blowfish_secret.inc.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var/lib/phpmyadmin/blowfish_secret.inc.php'</text:span><text:span text:style-name="highlight_br0">)</text:span><text:span text:style-name="highlight_sy0">;</text:span><text:line-break/><text:span text:style-name="highlight_br0">}</text:span><text:line-break/> <text:line-break/><text:span text:style-name="highlight_co1">// Load autoconf local config</text:span><text:line-break/><text:span text:style-name="highlight_kw1">if</text:span> <text:span text:style-name="highlight_br0">(</text:span>check_file_access<text:span text:style-name="highlight_br0">(</text:span><text:span text:style-name="highlight_st_h">'/var/lib/phpmyadmin/config.inc.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var/lib/phpmyadmin/config.inc.php'</text:span><text:span text:style-name="highlight_br0">)</text:span><text:span text:style-name="highlight_sy0">;</text:span><text:line-break/><text:span text:style-name="highlight_br0">}</text:span><text:line-break/> <text:line-break/><text:span text:style-name="highlight_co4">/**<text:line-break/> * Server(s) configuration<text:line-break/> */</text:span><text:line-break/><text:span text:style-name="highlight_re0">$i</text:span> <text:span text:style-name="highlight_sy0">=</text:span> <text:span text:style-name="highlight_nu0">0</text:span><text:span text:style-name="highlight_sy0">;</text:span><text:line-break/><text:span text:style-name="highlight_co1">// The $cfg['Servers'] array starts with $cfg['Servers'][1].<text:s text:c="2"/>Do not use $cfg['Servers'][0].</text:span><text:line-break/><text:span text:style-name="highlight_co1">// You can disable a server config entry by setting host to ''.</text:span><text:line-break/><text:span text:style-name="highlight_re0">$i</text:span><text:span text:style-name="highlight_sy0">++;</text:span><text:line-break/> <text:line-break/><text:span text:style-name="highlight_co4">/**<text:line-break/> * Read configuration from dbconfig-common<text:line-break/> * You can regenerate it using: dpkg-reconfigure -plow phpmyadmin<text:line-break/> */</text:span><text:line-break/><text:span text:style-name="highlight_kw1">if</text:span> <text:span text:style-name="highlight_br0">(</text:span>check_file_access<text:span text:style-name="highlight_br0">(</text:span><text:span text:style-name="highlight_st_h">'/etc/phpmyadmin/config-db.php'</text:span><text:span text:style-name="highlight_br0">)</text:span><text:span text:style-name="highlight_br0">)</text:span> <text:span text:style-name="highlight_br0">{</text:span><text:line-break/><text:s text:c="4"/><text:span text:style-name="highlight_kw1">require</text:span><text:span text:style-name="highlight_br0">(</text:span><text:span text:style-name="highlight_st_h">'/etc/phpmyadmin/config-db.php'</text:span><text:span text:style-name="highlight_br0">)</text:span><text:span text:style-name="highlight_sy0">;</text:span><text:line-break/><text:span text:style-name="highlight_br0">}</text:span><text:line-break/> <text:line-break/><text:span text:style-name="highlight_coMULTI">/* Configure according to dbconfig-common if enabled */</text:span><text:line-break/><text:span text:style-name="highlight_kw1">if</text:span> <text:span text:style-name="highlight_br0">(</text:span><text:span text:style-name="highlight_sy0">!</text:span><text:a xlink:type="simple" xlink:href="http://www.php.net/empty" text:style-name="Internet_20_link" text:visited-style-name="Visited_20_Internet_20_Link"><text:span text:style-name="highlight_kw3">empty</text:span></text:a><text:span text:style-name="highlight_br0">(</text:span><text:span text:style-name="highlight_re0">$dbname</text:span><text:span text:style-name="highlight_br0">)</text:span><text:span text:style-name="highlight_br0">)</text:span> <text:span text:style-name="highlight_br0">{</text:span><text:line-break/><text:s text:c="4"/><text:span text:style-name="highlight_coMULTI">/* Authentication type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auth_type'</text:span><text:span text:style-name="highlight_br0">]</text:span> <text:span text:style-name="highlight_sy0">=</text:span> <text:span text:style-name="highlight_st_h">'cookie'</text:span><text:span text:style-name="highlight_sy0">;</text:span><text:line-break/><text:s text:c="4"/><text:span text:style-name="highlight_coMULTI">/* Server parameters */</text:span><text:line-break/><text:s text:c="4"/><text:span text:style-name="highlight_kw1">if</text:span> <text:span text:style-name="highlight_br0">(</text:span><text:a xlink:type="simple" xlink:href="http://www.php.net/empty" text:style-name="Internet_20_link" text:visited-style-name="Visited_20_Internet_20_Link"><text:span text:style-name="highlight_kw3">empty</text:span></text:a><text:span text:style-name="highlight_br0">(</text:span><text:span text:style-name="highlight_re0">$dbserver</text:span><text:span text:style-name="highlight_br0">)</text:span><text:span text:style-name="highlight_br0">)</text:span> <text:span text:style-name="highlight_re0">$dbserver</text:span> <text:span text:style-name="highlight_sy0">=</text:span> <text:span text:style-name="highlight_st_h">'localhost'</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host'</text:span><text:span text:style-name="highlight_br0">]</text:span> <text:span text:style-name="highlight_sy0">=</text:span> <text:span text:style-name="highlight_re0">$dbserver</text:span><text:span text:style-name="highlight_sy0">;</text:span><text:line-break/> <text:line-break/><text:s text:c="4"/><text:span text:style-name="highlight_kw1">if</text:span> <text:span text:style-name="highlight_br0">(</text:span><text:span text:style-name="highlight_sy0">!</text:span><text:a xlink:type="simple" xlink:href="http://www.php.net/empty" text:style-name="Internet_20_link" text:visited-style-name="Visited_20_Internet_20_Link"><text:span text:style-name="highlight_kw3">empty</text:span></text:a><text:span text:style-name="highlight_br0">(</text:span><text:span text:style-name="highlight_re0">$dbport</text:span><text:span text:style-name="highlight_br0">)</text:span> <text:span text:style-name="highlight_sy0">||</text:span> <text:span text:style-name="highlight_re0">$dbserver</text:span> <text:span text:style-name="highlight_sy0">!=</text:span> <text:span text:style-name="highlight_st_h">'localhost'</text:span><text:span text:style-name="highlight_br0">)</text:span> <text:span text:style-name="highlight_br0">{</text:span><text:line-break/><text:s text:c="8"/><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nect_type'</text:span><text:span text:style-name="highlight_br0">]</text:span> <text:span text:style-name="highlight_sy0">=</text:span> <text:span text:style-name="highlight_st_h">'tcp'</text:span><text:span text:style-name="highlight_sy0">;</text:span><text:line-break/><text:s text:c="8"/><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ort'</text:span><text:span text:style-name="highlight_br0">]</text:span> <text:span text:style-name="highlight_sy0">=</text:span> <text:span text:style-name="highlight_re0">$dbport</text:span><text:span text:style-name="highlight_sy0">;</text:span><text:line-break/><text:s text:c="4"/><text:span text:style-name="highlight_br0">}</text:span><text:line-break/><text:s text:c="4"/><text:span text:style-name="highlight_co1">//$cfg['Servers'][$i]['compress'] = false;</text:span><text:line-break/><text:s text:c="4"/><text:span text:style-name="highlight_coMULTI">/* Select mysqli if your server has it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extension'</text:span><text:span text:style-name="highlight_br0">]</text:span> <text:span text:style-name="highlight_sy0">=</text:span> <text:span text:style-name="highlight_st_h">'mysqli'</text:span><text:span text:style-name="highlight_sy0">;</text:span><text:line-break/><text:s text:c="4"/><text:span text:style-name="highlight_coMULTI">/* Optional: User for advanced features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troluser'</text:span><text:span text:style-name="highlight_br0">]</text:span> <text:span text:style-name="highlight_sy0">=</text:span> <text:span text:style-name="highlight_re0">$dbuser</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ntrolpass'</text:span><text:span text:style-name="highlight_br0">]</text:span> <text:span text:style-name="highlight_sy0">=</text:span> <text:span text:style-name="highlight_re0">$dbpass</text:span><text:span text:style-name="highlight_sy0">;</text:span><text:line-break/><text:s text:c="4"/><text:span text:style-name="highlight_coMULTI">/* Optional: Advanced phpMyAdmin features */</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madb'</text:span><text:span text:style-name="highlight_br0">]</text:span> <text:span text:style-name="highlight_sy0">=</text:span> <text:span text:style-name="highlight_re0">$dbname</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bookmarktable'</text:span><text:span text:style-name="highlight_br0">]</text:span> <text:span text:style-name="highlight_sy0">=</text:span> <text:span text:style-name="highlight_st_h">'pma__bookmark'</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relation'</text:span><text:span text:style-name="highlight_br0">]</text:span> <text:span text:style-name="highlight_sy0">=</text:span> <text:span text:style-name="highlight_st_h">'pma__relation'</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info'</text:span><text:span text:style-name="highlight_br0">]</text:span> <text:span text:style-name="highlight_sy0">=</text:span> <text:span text:style-name="highlight_st_h">'pma__table_info'</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coords'</text:span><text:span text:style-name="highlight_br0">]</text:span> <text:span text:style-name="highlight_sy0">=</text:span> <text:span text:style-name="highlight_st_h">'pma__table_coord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pdf_pages'</text:span><text:span text:style-name="highlight_br0">]</text:span> <text:span text:style-name="highlight_sy0">=</text:span> <text:span text:style-name="highlight_st_h">'pma__pdf_page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olumn_info'</text:span><text:span text:style-name="highlight_br0">]</text:span> <text:span text:style-name="highlight_sy0">=</text:span> <text:span text:style-name="highlight_st_h">'pma__column_info'</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history'</text:span><text:span text:style-name="highlight_br0">]</text:span> <text:span text:style-name="highlight_sy0">=</text:span> <text:span text:style-name="highlight_st_h">'pma__history'</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able_uiprefs'</text:span><text:span text:style-name="highlight_br0">]</text:span> <text:span text:style-name="highlight_sy0">=</text:span> <text:span text:style-name="highlight_st_h">'pma__table_uipref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tracking'</text:span><text:span text:style-name="highlight_br0">]</text:span> <text:span text:style-name="highlight_sy0">=</text:span> <text:span text:style-name="highlight_st_h">'pma__trackin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config'</text:span><text:span text:style-name="highlight_br0">]</text:span> <text:span text:style-name="highlight_sy0">=</text:span> <text:span text:style-name="highlight_st_h">'pma__userconfi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recent'</text:span><text:span text:style-name="highlight_br0">]</text:span> <text:span text:style-name="highlight_sy0">=</text:span> <text:span text:style-name="highlight_st_h">'pma__recent'</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favorite'</text:span><text:span text:style-name="highlight_br0">]</text:span> <text:span text:style-name="highlight_sy0">=</text:span> <text:span text:style-name="highlight_st_h">'pma__favorite'</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s'</text:span><text:span text:style-name="highlight_br0">]</text:span> <text:span text:style-name="highlight_sy0">=</text:span> <text:span text:style-name="highlight_st_h">'pma__user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usergroups'</text:span><text:span text:style-name="highlight_br0">]</text:span> <text:span text:style-name="highlight_sy0">=</text:span> <text:span text:style-name="highlight_st_h">'pma__usergroup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navigationhiding'</text:span><text:span text:style-name="highlight_br0">]</text:span> <text:span text:style-name="highlight_sy0">=</text:span> <text:span text:style-name="highlight_st_h">'pma__navigationhiding'</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savedsearches'</text:span><text:span text:style-name="highlight_br0">]</text:span> <text:span text:style-name="highlight_sy0">=</text:span> <text:span text:style-name="highlight_st_h">'pma__savedsearche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central_columns'</text:span><text:span text:style-name="highlight_br0">]</text:span> <text:span text:style-name="highlight_sy0">=</text:span> <text:span text:style-name="highlight_st_h">'pma__central_column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designer_settings'</text:span><text:span text:style-name="highlight_br0">]</text:span> <text:span text:style-name="highlight_sy0">=</text:span> <text:span text:style-name="highlight_st_h">'pma__designer_settings'</text:span><text:span text:style-name="highlight_sy0">;</text:span><text:line-break/><text:s text:c="4"/><text:span text:style-name="highlight_re0">$cfg</text:span><text:span text:style-name="highlight_br0">[</text:span><text:span text:style-name="highlight_st_h">'Servers'</text:span><text:span text:style-name="highlight_br0">]</text:span><text:span text:style-name="highlight_br0">[</text:span><text:span text:style-name="highlight_re0">$i</text:span><text:span text:style-name="highlight_br0">]</text:span><text:span text:style-name="highlight_br0">[</text:span><text:span text:style-name="highlight_st_h">'export_templates'</text:span><text:span text:style-name="highlight_br0">]</text:span> <text:span text:style-name="highlight_sy0">=</text:span> <text:span text:style-name="highlight_st_h">'pma__export_templates'</text:span><text:span text:style-name="highlight_sy0">;</text:span><text:line-break/> <text:line-break/><text:s text:c="4"/><text:span text:style-name="highlight_coMULTI">/* Uncomment the following to enable logging in to passwordless accounts,<text:line-break/><text:s text:c="5"/>* after taking note of the associated security risks. */</text:span><text:line-break/><text:s text:c="4"/><text:span text:style-name="highlight_co1">// $cfg['Servers'][$i]['AllowNoPassword'] = TRUE;</text:span><text:line-break/> <text:line-break/><text:s text:c="4"/><text:span text:style-name="highlight_coMULTI">/* Advance to next server for rest of config */</text:span><text:line-break/><text:s text:c="4"/><text:span text:style-name="highlight_re0">$i</text:span><text:span text:style-name="highlight_sy0">++;</text:span><text:line-break/><text:span text:style-name="highlight_br0">}</text:span><text:line-break/> <text:line-break/><text:span text:style-name="highlight_coMULTI">/* Authentication type */</text:span><text:line-break/><text:span text:style-name="highlight_co1">//$cfg['Servers'][$i]['auth_type'] = 'cookie';</text:span><text:line-break/><text:span text:style-name="highlight_coMULTI">/* Server parameters */</text:span><text:line-break/><text:span text:style-name="highlight_co1">//$cfg['Servers'][$i]['host'] = 'localhost';</text:span><text:line-break/><text:span text:style-name="highlight_co1">//$cfg['Servers'][$i]['connect_type'] = 'tcp';</text:span><text:line-break/><text:span text:style-name="highlight_co1">//$cfg['Servers'][$i]['compress'] = false;</text:span><text:line-break/><text:span text:style-name="highlight_coMULTI">/* Uncomment the following to enable logging in to passwordless accounts,<text:line-break/> * after taking note of the associated security risks. */</text:span><text:line-break/><text:span text:style-name="highlight_co1">// $cfg['Servers'][$i]['AllowNoPassword'] = TRUE;</text:span><text:line-break/> <text:line-break/><text:span text:style-name="highlight_co4">/**<text:line-break/> * phpMyAdmin configuration storage settings.<text:line-break/> */</text:span><text:line-break/> <text:line-break/><text:span text:style-name="highlight_coMULTI">/* User used to manipulate with storage */</text:span><text:line-break/><text:span text:style-name="highlight_co1">// $cfg['Servers'][$i]['controlhost'] = '';</text:span><text:line-break/><text:span text:style-name="highlight_co1">// $cfg['Servers'][$i]['controlport'] = '';</text:span><text:line-break/><text:span text:style-name="highlight_co1">// $cfg['Servers'][$i]['controluser'] = 'pma';</text:span><text:line-break/><text:span text:style-name="highlight_co1">// $cfg['Servers'][$i]['controlpass'] = 'pmapass';</text:span><text:line-break/> <text:line-break/><text:span text:style-name="highlight_coMULTI">/* Storage database and tables */</text:span><text:line-break/><text:span text:style-name="highlight_co1">// $cfg['Servers'][$i]['pmadb'] = 'phpmyadmin';</text:span><text:line-break/><text:span text:style-name="highlight_co1">// $cfg['Servers'][$i]['bookmarktable'] = 'pma__bookmark';</text:span><text:line-break/><text:span text:style-name="highlight_co1">// $cfg['Servers'][$i]['relation'] = 'pma__relation';</text:span><text:line-break/><text:span text:style-name="highlight_co1">// $cfg['Servers'][$i]['table_info'] = 'pma__table_info';</text:span><text:line-break/><text:span text:style-name="highlight_co1">// $cfg['Servers'][$i]['table_coords'] = 'pma__table_coords';</text:span><text:line-break/><text:span text:style-name="highlight_co1">// $cfg['Servers'][$i]['pdf_pages'] = 'pma__pdf_pages';</text:span><text:line-break/><text:span text:style-name="highlight_co1">// $cfg['Servers'][$i]['column_info'] = 'pma__column_info';</text:span><text:line-break/><text:span text:style-name="highlight_co1">// $cfg['Servers'][$i]['history'] = 'pma__history';</text:span><text:line-break/><text:span text:style-name="highlight_co1">// $cfg['Servers'][$i]['table_uiprefs'] = 'pma__table_uiprefs';</text:span><text:line-break/><text:span text:style-name="highlight_co1">// $cfg['Servers'][$i]['tracking'] = 'pma__tracking';</text:span><text:line-break/><text:span text:style-name="highlight_co1">// $cfg['Servers'][$i]['userconfig'] = 'pma__userconfig';</text:span><text:line-break/><text:span text:style-name="highlight_co1">// $cfg['Servers'][$i]['recent'] = 'pma__recent';</text:span><text:line-break/><text:span text:style-name="highlight_co1">// $cfg['Servers'][$i]['favorite'] = 'pma__favorite';</text:span><text:line-break/><text:span text:style-name="highlight_co1">// $cfg['Servers'][$i]['users'] = 'pma__users';</text:span><text:line-break/><text:span text:style-name="highlight_co1">// $cfg['Servers'][$i]['usergroups'] = 'pma__usergroups';</text:span><text:line-break/><text:span text:style-name="highlight_co1">// $cfg['Servers'][$i]['navigationhiding'] = 'pma__navigationhiding';</text:span><text:line-break/><text:span text:style-name="highlight_co1">// $cfg['Servers'][$i]['savedsearches'] = 'pma__savedsearches';</text:span><text:line-break/><text:span text:style-name="highlight_co1">// $cfg['Servers'][$i]['central_columns'] = 'pma__central_columns';</text:span><text:line-break/><text:span text:style-name="highlight_co1">// $cfg['Servers'][$i]['designer_settings'] = 'pma__designer_settings';</text:span><text:line-break/><text:span text:style-name="highlight_co1">// $cfg['Servers'][$i]['export_templates'] = 'pma__export_templates';</text:span><text:line-break/><text:span text:style-name="highlight_coMULTI">/* Contrib / Swekey authentication */</text:span><text:line-break/><text:span text:style-name="highlight_co1">// $cfg['Servers'][$i]['auth_swekey_config'] = '/etc/swekey-pma.conf';</text:span><text:line-break/> <text:line-break/><text:span text:style-name="highlight_coMULTI">/*<text:line-break/> * End of servers configuration<text:line-break/> */</text:span><text:line-break/> <text:line-break/><text:span text:style-name="highlight_coMULTI">/*<text:line-break/> * Directories for saving/loading files from server<text:line-break/> */</text:span><text:line-break/><text:span text:style-name="highlight_re0">$cfg</text:span><text:span text:style-name="highlight_br0">[</text:span><text:span text:style-name="highlight_st_h">'UploadDir'</text:span><text:span text:style-name="highlight_br0">]</text:span> <text:span text:style-name="highlight_sy0">=</text:span> <text:span text:style-name="highlight_st_h">''</text:span><text:span text:style-name="highlight_sy0">;</text:span><text:line-break/><text:span text:style-name="highlight_re0">$cfg</text:span><text:span text:style-name="highlight_br0">[</text:span><text:span text:style-name="highlight_st_h">'SaveDir'</text:span><text:span text:style-name="highlight_br0">]</text:span> <text:span text:style-name="highlight_sy0">=</text:span> <text:span text:style-name="highlight_st_h">''</text:span><text:span text:style-name="highlight_sy0">;</text:span><text:line-break/> <text:line-break/><text:span text:style-name="highlight_coMULTI">/* Support additional configurations */</text:span><text:line-break/><text:span text:style-name="highlight_kw1">foreach</text:span> <text:span text:style-name="highlight_br0">(</text:span><text:a xlink:type="simple" xlink:href="http://www.php.net/glob" text:style-name="Internet_20_link" text:visited-style-name="Visited_20_Internet_20_Link"><text:span text:style-name="highlight_kw3">glob</text:span></text:a><text:span text:style-name="highlight_br0">(</text:span><text:span text:style-name="highlight_st_h">'/etc/phpmyadmin/conf.d/*.php'</text:span><text:span text:style-name="highlight_br0">)</text:span> <text:span text:style-name="highlight_kw1">as</text:span> <text:span text:style-name="highlight_re0">$filename</text:span><text:span text:style-name="highlight_br0">)</text:span><text:line-break/><text:span text:style-name="highlight_br0">{</text:span><text:line-break/><text:s text:c="4"/><text:span text:style-name="highlight_kw1">include</text:span><text:span text:style-name="highlight_br0">(</text:span><text:span text:style-name="highlight_re0">$filename</text:span><text:span text:style-name="highlight_br0">)</text:span><text:span text:style-name="highlight_sy0">;</text:span><text:line-break/><text:span text:style-name="highlight_br0">}</text:span></text:p>
          </table:table-cell>
        </table:table-row>
      </table:table>
      <text:p text:style-name="Text_20_body"><draw:frame draw:style-name="PluginODTAutoStyle_Frame_5_text_frame" draw:name="Frame1"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Pour activer la connexion à des comptes sans mot de passe, dé-commentez la ligne :</text:p><text:p text:style-name="Preformatted_20_Text"><text:s text:c="4"/>/* Uncomment the following to enable logging in to passwordless accounts,<text:line-break/><text:s text:c="5"/>* after taking note of the associated security risks. */<text:line-break/><text:s text:c="4"/>$cfg['Servers'][$i]['AllowNoPassword'] = TRUE;</text:p></table:table-cell></table:table-row></table:table></draw:text-box></draw:frame>Il faut faire comprendre à nginx qu’une nouvelle application est maintenant accessible via le serveur nginx.</text:p>
      <text:p text:style-name="Text_20_body">Créez avec les droits d'administration le fichier <text:span text:style-name="Strong_20_Emphasis">/etc/nginx/sites-available/phpmyadmin</text:span> pour y écrire ceci :</text:p>
      <text:p text:style-name="Preformatted_20_Text">server {<text:line-break/><text:s text:c="4"/>listen<text:s text:c="10"/>81;<text:line-break/><text:s text:c="4"/>server_name<text:s text:c="5"/>localhost;<text:line-break/><text:s text:c="4"/>root<text:s text:c="8"/>/usr/share/phpmyadmin;<text:line-break/><text:s text:c="4"/>index<text:s text:c="7"/>index.php index.html index.htm;<text:line-break/><text:s text:c="4"/>if (!-e $request_filename) {<text:line-break/><text:s text:c="8"/>rewrite ^/(.+)$ /index.php?url=$1 last;<text:line-break/><text:s text:c="8"/>break;<text:line-break/><text:s text:c="4"/>}<text:line-break/><text:line-break/><text:s text:c="4"/>location ~ .php$ {<text:line-break/><text:s text:c="8"/>try_files $uri =404;<text:line-break/><text:s text:c="8"/>fastcgi_pass unix:/var/run/php5-fpm.sock;<text:line-break/><text:s text:c="8"/>fastcgi_index index.php;<text:line-break/><text:s text:c="8"/>include /etc/nginx/fastcgi_params;<text:line-break/><text:s text:c="4"/>}<text:line-break/>}</text:p>
      <text:p text:style-name="Text_20_body"><draw:frame draw:style-name="PluginODTAutoStyle_Frame_9_text_frame" draw:name="Frame2"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Quelques explications :</text:p><text:p text:style-name="Text_20_body">server {...}bloc &lt;&lt; server { ... } &gt;&gt;On déclare un nouveau vhost à nginxlisten 81L’application web va écouter sur le port non-standard 81 (et non pas 80 comme toutes les applications web traditionnelles).Ce port peut être quelconque, tout en faisant attention que certains ports sont déjà occupés par d’autres services / rôles… ;Cela cloisonne l’application web &lt;&lt; site &gt;&gt; de l’application &lt;&lt; gestion &gt;&gt;.Attention, vous devrez sans doute modifier les règles de votre pare-feu / routeur selon votre architecture.server_name localhostNom du serveur web.Vous pouvez mettre le nom que vous voulezroot /usr ...L’attribut &lt;&lt; root &gt;&gt; déclare au serveur web où se trouve l’application dans votre serveur.Pour PHPMyAdmin, les fichiers se situent dans  <text:span text:style-name="Strong_20_Emphasis">/usr/share/phpmyadmin</text:span> ;index ...Tous les fichiers déclarés dans cet attributs seront susceptibles de devenir la page d’accueil de votre application, seulement si ces fichiers sont présents dans le dossier de l’application ;Partie &lt;&lt; if &gt;&gt;réécriture des liens selon les fichiers / pages demandés ;Partie &lt;&lt; Location &gt;&gt;Pour plus d’informations sur cette partie, voir <text:a xlink:type="simple" xlink:href="https://nfrappe.fr/doc/doku.php?id=logiciel:internet:nginx:start" text:style-name="Internet_20_link" text:visited-style-name="Visited_20_Internet_20_Link">Nginx : le serveur Web hautes performances (LEMP)</text:a></text:p></table:table-cell></table:table-row></table:table></draw:text-box></draw:frame>Ajouter un lien symbolique dans le dossier /etc/nginx/sites-enabled :
</text:p>
      <text:p text:style-name="Command Line Interface"><text:span text:style-name="PluginODTAutoStyle_span_13">$ </text:span><text:span text:style-name="PluginODTAutoStyle_span_14">ln -s /etc/nginx/sites-available/phpmyadmin /etc/nginx/sites-enabled/phpmyadmin</text:span></text:p>
      <text:p text:style-name="Text_20_body">Redémarrez nginx pour inclure cette nouvelle configuration :
</text:p>
      <text:p text:style-name="Command Line Interface"><text:span text:style-name="PluginODTAutoStyle_span_15">$ </text:span><text:span text:style-name="PluginODTAutoStyle_span_16">sudo nginx -s reload</text:span></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Dans votre navigateur web, ouvrez l’adresse de votre serveur web, suivi du port saisi dans le fichier de configuration (dans notre exemple, 81) :
<text:a xlink:type="simple" xlink:href="http://ip_serveur:81" text:style-name="Internet_20_link" text:visited-style-name="Visited_20_Internet_20_Link">http://ip_serveur:81</text:a></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s.phpmyadmin.net/fr/latest/" text:style-name="Internet_20_link" text:visited-style-name="Visited_20_Internet_20_Link">Documentation officielle de phpMyAdmin</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_1" style:family="table-column">
      <style:table-column-properties style:column-width="481.89pt"/>
    </style:style>
    <style:style style:name="highlight_kw2" style:family="text">
      <style:text-properties fo:color="#000000" fo:font-weight="bold" fo:font-family="monospace" fo:font-style="normal" fo:font-size="9.6pt" fo:border="0pt none"/>
    </style:style>
    <style:style style:name="highlight_co4" style:family="text">
      <style:text-properties fo:color="#cc0000" fo:font-style="italic" fo:font-family="monospace" fo:font-size="9.6pt" fo:border="0pt none"/>
    </style:style>
    <style:style style:name="highlight_kw1" style:family="text">
      <style:text-properties fo:color="#b1b100" fo:font-family="monospace" fo:font-style="normal" fo:font-size="9.6pt" fo:border="0pt none"/>
    </style:style>
    <style:style style:name="highlight_br0" style:family="text">
      <style:text-properties fo:color="#66cc66"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highlight_st_h" style:family="text">
      <style:text-properties fo:color="#ff0000" fo:font-family="monospace" fo:font-style="normal" fo:font-size="9.6pt" fo:border="0pt none"/>
    </style:style>
    <style:style style:name="highlight_re0" style:family="text">
      <style:text-properties fo:color="#0000ff" fo:font-family="monospace" fo:font-style="normal" fo:font-size="9.6pt" fo:border="0pt none"/>
    </style:style>
    <style:style style:name="highlight_kw4" style:family="text">
      <style:text-properties fo:color="#993333"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nu0" style:family="text">
      <style:text-properties fo:color="#cc66cc" fo:font-family="monospace" fo:font-style="normal" fo:font-size="9.6pt" fo:border="0pt none"/>
    </style:style>
    <style:style style:name="highlight_coMULTI" style:family="text">
      <style:text-properties fo:color="#808080" fo:font-style="italic" fo:font-family="monospace" fo:font-size="9.6pt" fo:border="0pt none"/>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1:34</meta:creation-date>
    <dc:creator>Generated</dc:creator>
    <dc:date>2026-08-24T05::21:34</dc:date>
    <dc:language>en-US</dc:language>
    <meta:editing-cycles>1</meta:editing-cycles>
    <meta:editing-duration>PT0S</meta:editing-duration>
    <dc:title>logiciel:internet:phpmyadmin:start</dc:title>
  </office:meta>
</office:document-meta>
</file>