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61db02e9fdd377d53c20de8a4768f27.png"/>
  <manifest:file-entry manifest:media-type="image/png" manifest:full-path="Pictures/5af76750063af883ced82f7130010a53.png"/>
  <manifest:file-entry manifest:media-type="image/png" manifest:full-path="Pictures/bbaa25d87f7eee36a05d15b64c840d2b.png"/>
  <manifest:file-entry manifest:media-type="image/png" manifest:full-path="Pictures/12fd3af849c8d8548bd3f3a5a28d294a.png"/>
  <manifest:file-entry manifest:media-type="image/png" manifest:full-path="Pictures/0d7a640bbe097586d9c9a9e7efa8d8d9.png"/>
  <manifest:file-entry manifest:media-type="image/png" manifest:full-path="Pictures/f9a5aaf51c0b51ca2a041be9ddbb4c11.png"/>
  <manifest:file-entry manifest:media-type="image/png" manifest:full-path="Pictures/a96948f6bc91975032d06f41ad5a48f6.png"/>
  <manifest:file-entry manifest:media-type="image/png" manifest:full-path="Pictures/d383a36f9fb168fe4385f677c5f6d8cc.png"/>
  <manifest:file-entry manifest:media-type="image/png" manifest:full-path="Pictures/4667d73e35aa6909e7fde3cc0d9796f1.png"/>
  <manifest:file-entry manifest:media-type="image/png" manifest:full-path="Pictures/2bda380c97fafdc7999a9aa00700dc4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openclinica:start"/><text:bookmark-start text:name="__RefHeading___open_clinica_1"/><text:bookmark-start text:name="open_clinica"/>Open clinica<text:bookmark-end text:name="__RefHeading___open_clinica_1"/><text:bookmark-end text:name="open_clinica"/></text:h>
      <text:p text:style-name="Text_20_body">La recherche open-source</text:p>
      <text:p text:style-name="Text_20_body">Voici comment se procurer, installer et configurer OpenClinica et ses dépendances logicielles.</text:p>
      <text:h text:style-name="Heading_20_2" text:outline-level="2"><text:bookmark-start text:name="__RefHeading___pre-requis_2"/><text:bookmark-start text:name="pre-requis"/>Pré-requis<text:bookmark-end text:name="__RefHeading___pre-requis_2"/><text:bookmark-end text:name="pre-requis"/></text:h>
      <text:p text:style-name="Text_20_body">Avoir installé les paquets <text:span text:style-name="Strong_20_Emphasis">vim unzip tar</text:span></text:p>
      <text:h text:style-name="Heading_20_3" text:outline-level="3"><text:bookmark-start text:name="__RefHeading___installez_java_jdk_java_development_kit_3"/><text:bookmark-start text:name="installez_java_jdk_java_development_kit"/>Installez Java JDK (Java Development Kit)<text:bookmark-end text:name="__RefHeading___installez_java_jdk_java_development_kit_3"/><text:bookmark-end text:name="installez_java_jdk_java_development_kit"/></text:h>
      <text:p text:style-name="Text_20_body">OpenClinica est écrit en Jav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ans tout ce qui suit, remplacez <text:span text:style-name="Strong_20_Emphasis">v</text:span> ou <text:span text:style-name="Strong_20_Emphasis">v.x.y</text:span> par la version</text:p></table:table-cell></table:table-row></table:table></draw:text-box></draw:frame>installez le paquet <text:span text:style-name="Strong_20_Emphasis">openjdk-v-jdk</text:span></text:p>
      <text:p text:style-name="Text_20_body">ou en ligne de commande ( en vous aidant de l’auto-complétion par la touche <text:span text:style-name="Plugin_Keyboard___keyboard">Tab ⇆</text:span>) :</text:p>
      <text:p text:style-name="Preformatted_20_Text">sudo apt-get update<text:line-break/>sudo apt-get upgrade<text:line-break/>sudo apt-get install openjdk-v-jdk</text:p>
      <text:p text:style-name="Text_20_body">Pour retrouver l'emplacement de java, faire :</text:p>
      <text:p text:style-name="Preformatted_20_Text">sudo update-alternatives --config java</text:p>
      <text:p text:style-name="Text_20_body"><draw:frame draw:style-name="media" draw:name="0" text:anchor-type="as-char" draw:z-index="0" svg:width="21.219583333333cm" style:rel-width="100%" svg:height="8.2285416666667cm" style:rel-height="scale"><draw:image xlink:href="Pictures/861db02e9fdd377d53c20de8a4768f27.png" xlink:type="simple" xlink:show="embed" xlink:actuate="onLoad"/></draw:frame></text:p>
      <text:p text:style-name="Text_20_body">Créez un lien symbolique vers l'emplacement repéré :</text:p>
      <text:p text:style-name="Preformatted_20_Text">sudo ln -s /usr/lib/jvm/java-7-openjdk-i386* /usr/local/java</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vérifier par :</text:p><text:p text:style-name="Preformatted_20_Text">ll /usr/local</text:p></table:table-cell></table:table-row></table:table></draw:text-box></draw:fram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aussi télécharger le jdk (version 6) sur le site de OpenClinica :</text:p><text:p text:style-name="Text_20_body">Allez au répertoire <text:span text:style-name="Strong_20_Emphasis">/[DISQUE]/oc/install</text:span> :</text:p><text:p text:style-name="Preformatted_20_Text">cd /[DISQUE]/oc/install</text:p><text:p text:style-name="Text_20_body">Puis téléchargez jdk :</text:p><text:p text:style-name="Text_20_body">systèmes d'exploitation 32 bits :</text:p><text:p text:style-name="Preformatted_20_Text">wget http://svn.akazaresearch.com/oc/software/OpenClinica-3.1/linux/jdk-6u24-linux-i586.bin</text:p><text:p text:style-name="Text_20_body">systèmes d'exploitation 64 bits :</text:p><text:p text:style-name="Preformatted_20_Text">wget http://svn.akazaresearch.com/oc/software/OpenClinica-3.1/linux/jdk-6u24-linux-x64.bin</text:p><text:p text:style-name="Text_20_body">Installez Java en exécutant :</text:p><text:p text:style-name="Preformatted_20_Text">sudo chmod a+x jdk-6*<text:line-break/>sudo ./jdk-6*</text:p><text:p text:style-name="Text_20_body">Une fois les fichiers extraits, le système affiche &lt;&lt; Appuyez sur Entrée pour continuer ... &gt;&gt;. Appuyez sur <text:span text:style-name="Plugin_Keyboard___keyboard">↵ Entrée</text:span>.</text:p><text:p text:style-name="Text_20_body">Une fenêtre de navigateur s'ouvre, vous proposant d'enregistrer le logiciel Java. Inscrivez-vous ou fermez la fenêtre.</text:p><text:p text:style-name="Text_20_body">Installez Java en exécutant :</text:p><text:p text:style-name="Preformatted_20_Text">sudo mv jdk1* /usr/local/<text:line-break/>sudo ln -s /usr/local/jdk1* /usr/local/java</text:p></table:table-cell></table:table-row></table:table></draw:text-box></draw:frame>Java est maintenant installé au bon endroit.</text:p>
      <text:h text:style-name="Heading_20_3" text:outline-level="3"><text:bookmark-start text:name="__RefHeading___installez_tomcat_apache_tomcat_servlet_container_4"/><text:bookmark-start text:name="installez_tomcat_apache_tomcat_servlet_container"/>Installez Tomcat (Apache Tomcat Servlet Container)<text:bookmark-end text:name="__RefHeading___installez_tomcat_apache_tomcat_servlet_container_4"/><text:bookmark-end text:name="installez_tomcat_apache_tomcat_servlet_container"/></text:h>
      <text:p text:style-name="Text_20_body">Voir la page <text:a xlink:type="simple" xlink:href="https://nfrappe.fr/doc/doku.php?id=fr:logiciel:internet:serveur:tomcat" text:style-name="Internet_20_link" text:visited-style-name="Visited_20_Internet_20_Link">tomcat</text:a></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Vous pouvez aussi télécharger Tomcat sur le site de OpenClinica :</text:p><text:p text:style-name="Text_20_body">Allez au répertoire <text:span text:style-name="Strong_20_Emphasis">/[DISQUE]/oc/install</text:span> :</text:p><text:p text:style-name="Preformatted_20_Text">cd /[DISQUE]/oc/install</text:p><text:p text:style-name="Text_20_body">Puis téléchargez tomcat :</text:p><text:p text:style-name="Preformatted_20_Text">wget http://svn.akazaresearch.com/oc/software/OpenClinica-3.1/linux/apache-tomcat-6.0.32.tar.gz</text:p><text:p text:style-name="Text_20_body">Déplacez les applications Web fournies avec Tomcat et qui sont inutiles pour OpenClinica vers un autre emplacement :</text:p><text:p text:style-name="Preformatted_20_Text">sudo mkdir /usr/local/tomcat/oldwebapps<text:line-break/>sudo mv /usr/local/tomcat/webapps/* /usr/local/tomcat/oldwebapps</text:p></table:table-cell></table:table-row></table:table></draw:text-box></draw:frame></text:p>
      <text:h text:style-name="Heading_20_3" text:outline-level="3"><text:bookmark-start text:name="__RefHeading___installez_la_base_de_donnees_postgresql_et_de_l_interface_web_phppgadmin_5"/><text:bookmark-start text:name="installez_la_base_de_donnees_postgresql_et_de_l_interface_web_phppgadmin"/>Installez la base de données PostgreSQL et de l'interface web PhpPgAdmin<text:bookmark-end text:name="__RefHeading___installez_la_base_de_donnees_postgresql_et_de_l_interface_web_phppgadmin_5"/><text:bookmark-end text:name="installez_la_base_de_donnees_postgresql_et_de_l_interface_web_phppgadmin"/></text:h>
      <text:p text:style-name="Text_20_body">Voir <text:a xlink:type="simple" xlink:href="https://nfrappe.fr/doc/doku.php?id=logiciel:sql:postgresql:start#installation" text:style-name="Internet_20_link" text:visited-style-name="Visited_20_Internet_20_Link">Installation</text:a></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Vous pouvez aussi télécharger PostgreSQL sur le site de OpenClinica.</text:p><text:p text:style-name="Text_20_body">Allez au répertoire <text:span text:style-name="Strong_20_Emphasis">/[DISQUE]/oc/install</text:span> :</text:p><text:p text:style-name="Preformatted_20_Text">cd /[DISQUE]/oc/install</text:p><text:p text:style-name="Text_20_body">Téléchargez PostgreSQL :</text:p><text:p text:style-name="Text_20_body">systèmes d'exploitation 32 bits :</text:p><text:p text:style-name="Preformatted_20_Text">wget http://svn.akazaresearch.com/oc/software/OpenClinica-3.1/linux/postgresql-8.4.1-1-linux.bin</text:p><text:p text:style-name="Text_20_body">systèmes d'exploitation 64 bits :</text:p><text:p text:style-name="Preformatted_20_Text">wget http://svn.akazaresearch.com/oc/software/OpenClinica-3.1/linux/postgresql-8.4.1-1-linux-x64.bin</text:p></table:table-cell></table:table-row></table:table></draw:text-box></draw:frame></text:p>
      <text:h text:style-name="Heading_20_2" text:outline-level="2"><text:bookmark-start text:name="__RefHeading___installation_linux_6"/><text:bookmark-start text:name="installation_linux"/>Installation (Linux)<text:bookmark-end text:name="__RefHeading___installation_linux_6"/><text:bookmark-end text:name="installation_linux"/></text:h>
      <text:p text:style-name="Text_20_body">Voir : <text:a xlink:type="simple" xlink:href="https://docs.openclinica.com/3.1/installation/installation-linux" text:style-name="Internet_20_link" text:visited-style-name="Visited_20_Internet_20_Link">https://docs.openclinica.com/3.1/installation/installation-linux</text:a></text:p>
      <text:p text:style-name="Text_20_body">Téléchargez les fichiers d'installation</text:p>
      <text:p text:style-name="Text_20_body">Vous pouvez télécharger une copie des installateurs pour Java, Tomcat et PostgreSQL sur le site OpenClinica.</text:p>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Dans les instructions, remplacez <text:span text:style-name="Strong_20_Emphasis">v.x</text:span> ou <text:span text:style-name="Strong_20_Emphasis">v.x.y</text:span>  par le numéro de version (par exemple <text:span text:style-name="Strong_20_Emphasis">1.2.3</text:span>).</text:p><text:p text:style-name="Text_20_body">Il y a des éditions 32 bits et 64 bits. Pour déterminer si votre système est en 32 bits ou 64-bit, exécutez dans votre terminal :</text:p><text:p text:style-name="Preformatted_20_Text">sudo uname -a</text:p><text:p text:style-name="Text_20_body">L'affichage indique la version :</text:p><text:p text:style-name="Text_20_body"><text:span text:style-name="Strong_20_Emphasis">i386</text:span> ou <text:span text:style-name="Strong_20_Emphasis">i686</text:span> -&gt; 32 bits<text:span text:style-name="Strong_20_Emphasis">x86_64</text:span> -&gt; 64 bits.</text:p></table:table-cell></table:table-row></table:table></draw:text-box></draw:frame>Créez un répertoire de travail sur un disque (<text:span text:style-name="Strong_20_Emphasis">/media/...</text:span> ou <text:span text:style-name="Strong_20_Emphasis">/home/user</text:span> ... Nous l'appellerons <text:span text:style-name="Strong_20_Emphasis">/[DISQUE]</text:span> et faites-en le répertoire courant en exécutant les commandes suivantes :</text:p>
      <text:p text:style-name="Preformatted_20_Text">mkdir -p /[DISQUE]/oc/install<text:line-break/>cd /[DISQUE]/oc/install</text:p>
      <text:h text:style-name="Heading_20_3" text:outline-level="3"><text:bookmark-start text:name="__RefHeading___installation_de_openclinica_7"/><text:bookmark-start text:name="installation_de_openclinica"/>Installation de OpenClinica<text:bookmark-end text:name="__RefHeading___installation_de_openclinica_7"/><text:bookmark-end text:name="installation_de_openclinica"/></text:h>
      <text:p text:style-name="Text_20_body">Téléchargez le logiciel OpenClinica sur le site <text:a xlink:type="simple" xlink:href="https://community.openclinica.com/project/openclinica" text:style-name="Internet_20_link" text:visited-style-name="Visited_20_Internet_20_Link">https://community.openclinica.com/project/openclinica</text:a>.</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Pour télécharger OpenClinica, vous devez avoir un <text:a xlink:type="simple" xlink:href="https://community.openclinica.com/user/register" text:style-name="Internet_20_link" text:visited-style-name="Visited_20_Internet_20_Link">compte utilisateur de la communauté OpenClinica</text:a> (inscription gratuite) et vous connecter à ce compte.</text:p></table:table-cell></table:table-row></table:table></draw:text-box></draw:frame>Après avoir téléchargé OpenClinica, déplacez-le vers le répertoire où vous avez téléchargé les autres composants logiciels (<text:span text:style-name="Strong_20_Emphasis">/[DISQUE]/oc/install</text:span>):</text:p>
      <text:p text:style-name="Preformatted_20_Text">/[DISQUE]/oc/install</text:p>
      <text:h text:style-name="Heading_20_2" text:outline-level="2"><text:bookmark-start text:name="__RefHeading___configuration_8"/><text:bookmark-start text:name="configuration"/>Configuration<text:bookmark-end text:name="__RefHeading___configuration_8"/><text:bookmark-end text:name="configuration"/></text:h>
      <text:h text:style-name="Heading_20_3" text:outline-level="3"><text:bookmark-start text:name="__RefHeading___configuration_de_java_9"/><text:bookmark-start text:name="configuration_de_java"/>Configuration de Java<text:bookmark-end text:name="__RefHeading___configuration_de_java_9"/><text:bookmark-end text:name="configuration_de_java"/></text:h>
      <text:p text:style-name="Text_20_body">Renseigner la variable <text:span text:style-name="Strong_20_Emphasis">JAVA_HOME</text:span> :</text:p>
      <text:p text:style-name="Preformatted_20_Text">export JAVA_HOME=/usr/local/java</text:p>
      <text:p text:style-name="Text_20_body">Pour rendre cela permanent, <text:a xlink:type="simple" xlink:href="https://nfrappe.fr/doc/doku.php?id=tutoriel:mini-tutoriels:ficedit#modifier_un_fichier_avec_les_droits_d_administration" text:style-name="Internet_20_link" text:visited-style-name="Visited_20_Internet_20_Link">Ouvrir avec les droits d'administration</text:a> le fichier <text:span text:style-name="Strong_20_Emphasis">~/.bash_aliases</text:span> pour y ajouter la ligne :</text:p>
      <text:p text:style-name="Preformatted_20_Text">...<text:line-break/>export JAVA_HOME='/usr/local/java'</text:p>
      <text:h text:style-name="Heading_20_3" text:outline-level="3"><text:bookmark-start text:name="__RefHeading___configuration_de_phppgadmin_10"/><text:bookmark-start text:name="configuration_de_phppgadmin"/>Configuration de phpPgAdmin<text:bookmark-end text:name="__RefHeading___configuration_de_phppgadmin_10"/><text:bookmark-end text:name="configuration_de_phppgadmin"/></text:h>
      <text:p text:style-name="Text_20_body">Voir <text:a xlink:type="simple" xlink:href="https://nfrappe.fr/doc/doku.php?id=logiciel:sql:postgresql:start#configuration" text:style-name="Internet_20_link" text:visited-style-name="Visited_20_Internet_20_Link">Configuration</text:a></text:p>
      <text:h text:style-name="Heading_20_3" text:outline-level="3"><text:bookmark-start text:name="__RefHeading___configuration_de_lighttpd_11"/><text:bookmark-start text:name="configuration_de_lighttpd"/>Configuration de lighttpd<text:bookmark-end text:name="__RefHeading___configuration_de_lighttpd_11"/><text:bookmark-end text:name="configuration_de_lighttpd"/></text:h>
      <text:p text:style-name="Text_20_body">Dans le fichier /etc/lighttpd/lighttpd.conf, assurez-vous que le module <text:span text:style-name="Strong_20_Emphasis">mod_alias</text:span> est dé-commenté (donc activé)</text:p>
      <text:p text:style-name="Text_20_body">Lancez la commande :</text:p>
      <text:p text:style-name="Preformatted_20_Text">sudo lighty-enable-mod</text:p>
      <text:p text:style-name="Text_20_body">et vérifier que les modules <text:span text:style-name="Strong_20_Emphasis">fastcgi</text:span> et <text:span text:style-name="Strong_20_Emphasis">cgi</text:span> sont activés. Sinon, activer ceux qui manquent.</text:p>
      <text:p text:style-name="Text_20_body">Redémarrez le serveur :</text:p>
      <text:p text:style-name="Preformatted_20_Text">sudo service lighttpd restart</text:p>
      <text:h text:style-name="Heading_20_4" text:outline-level="4"><text:bookmark-start text:name="__RefHeading___connexion_a_tomcat_depuis_lighttpd_12"/><text:bookmark-start text:name="connexion_a_tomcat_depuis_lighttpd"/>Connexion à tomcat depuis lighttpd<text:bookmark-end text:name="__RefHeading___connexion_a_tomcat_depuis_lighttpd_12"/><text:bookmark-end text:name="connexion_a_tomcat_depuis_lighttpd"/></text:h>
      <text:p text:style-name="Text_20_body">Nous allons utiliser mod_proxy pour nous connecter à Tomcat.</text:p>
      <text:p text:style-name="Text_20_body">Lighty, jre et apache-tomcat sont en place.</text:p>
      <text:p text:style-name="Text_20_body">Avant tout, configurez JAVA_HOME et ajoutez JAVA_HOME/bin au path. Ouvrez /etc/profile et ajoutez ce qui suit avant la commande <text:span text:style-name="Strong_20_Emphasis">export</text:span> :</text:p>
      <text:p text:style-name="Preformatted_20_Text">JAVA_HOME="/usr/local/jre1.6.0_01/"<text:line-break/>export JAVA_HOME<text:line-break/>PATH=$JAVA_HOME/bin:$PATH</text:p>
      <text:p text:style-name="Text_20_body">Pour que cette modification prenne effet, déconnectez-vous et reconnectez-vous. Vérifiez que JAVA_HOME est définie :</text:p>
      <text:p text:style-name="Preformatted_20_Text">echo $JAVA_HOME</text:p>
      <text:p text:style-name="Preformatted_20_Text">/usr/local/jre1.6.0_01/</text:p>
      <text:p text:style-name="Text_20_body">Essayez de démarrer Tomcat (inutile de régler CATALINA_HOME parce que Tomcat le trouve tout seul :</text:p>
      <text:p text:style-name="Preformatted_20_Text">/usr/local/apache-tomcat-v.x.y/bin/startup.sh</text:p>
      <text:p text:style-name="Preformatted_20_Text">Using CATALINA_BASE:<text:s text:c="3"/>/usr/local/apache-tomcat-6.0.10<text:line-break/>Using CATALINA_HOME:<text:s text:c="3"/>/usr/local/apache-tomcat-6.0.10<text:line-break/>Using CATALINA_TMPDIR: /usr/local/apache-tomcat-6.0.10/temp<text:line-break/>Using JRE_HOME:<text:s text:c="7"/>/usr/local/jre1.6.0_01/</text:p>
      <text:p text:style-name="Text_20_body">Essayez de vous connecter au serveur sur le port 8080 -&gt; vous devriez voir la page par défaut de Tomcat.</text:p>
      <text:p text:style-name="Text_20_body">Maintenant, ajoutez un utilisateur à <text:span text:style-name="Strong_20_Emphasis">$CATALINA_HOME/conf/tomcat-users.xml</text:span> :</text:p>
      <text:p text:style-name="Preformatted_20_Text">&lt;role rolename="manager"/&gt;<text:line-break/>&lt;user username="tomcat" password="password" roles="manager"/&gt;</text:p>
      <text:p text:style-name="Text_20_body">Redémarrez Tomcat pour que les modifications prennent effet :</text:p>
      <text:p text:style-name="Preformatted_20_Text">sudo /usr/local/apache-tomcat-6.0.10/bin/startup.sh<text:line-break/>sudo /usr/local/apache-tomcat-6.0.10/bin/shutdown.sh</text:p>
      <text:p text:style-name="Text_20_body">Tomcat est prêt ; il est temps de configurer lighttpd. Ouvrez <text:span text:style-name="Strong_20_Emphasis">/etc/lighttpd/lighttpd.conf</text:span> et activer mod_proxy en le dé-commentant :</text:p>
      <text:p text:style-name="Text_20_body">server.modules              = (
#                               “mod_rewrite”,
#                               “mod_redirect”,
#                               “mod_alias”,</text:p>
      <text:p text:style-name="Preformatted_20_Text"><text:s text:c="30"/>"mod_access",</text:p>
      <text:p text:style-name="Text_20_body">#                               “mod_cml”,
#                               “mod_trigger_b4_dl”,
#                               “mod_auth”,
#                               “mod_status”,
#                               “mod_setenv”,
#                               “mod_fastcgi”,</text:p>
      <text:p text:style-name="Preformatted_20_Text"><text:s text:c="30"/>"mod_proxy",</text:p>
      <text:p text:style-name="Text_20_body">#                               “mod_simple_vhost”,
#                               “mod_evhost”,
#                               “mod_userdir”,
#                               “mod_cgi”,
#                               “mod_compress”,
#                               “mod_ssi”,
#                               “mod_usertrack”,
#                               “mod_expire”,
#                               “mod_secdownload”,
#                               “mod_rrdtool”,</text:p>
      <text:p text:style-name="Preformatted_20_Text"><text:s text:c="30"/>"mod_accesslog" )</text:p>
      <text:p text:style-name="Text_20_body">Ajouter à la fin du fichier de configuration ce qui suit, en adaptant :</text:p>
      <text:p text:style-name="Text_20_body">$HTTP[“host”] =~ “10.10.10.56” {  </text:p>
      <text:p text:style-name="Preformatted_20_Text"><text:s text:c="2"/>proxy.server = (<text:line-break/><text:s text:c="6"/>"" =&gt; (<text:line-break/><text:s text:c="10"/>"tomcat" =&gt; (<text:line-break/><text:s text:c="14"/>"host" =&gt; "127.0.0.1",<text:line-break/><text:s text:c="14"/>"port" =&gt; 8080,<text:line-break/><text:s text:c="14"/>"fix-redirects" =&gt; 1<text:line-break/><text:s text:c="10"/>)<text:line-break/><text:s text:c="6"/>)<text:line-break/><text:s text:c="2"/>)</text:p>
      <text:p text:style-name="Text_20_body">}</text:p>
      <text:p text:style-name="Text_20_body">Remplacez l'adresse IP par un nom d'hôte ou l'adresse IP de votre serveur.</text:p>
      <text:p text:style-name="Text_20_body">Cette directive proxy connecte lighttpd  à Tomcat sur le localhost sur le port 8080 quand la demande arrive sur le port 80 pour lighttpd sur l'IP 10.10.10.56.</text:p>
      <text:p text:style-name="Text_20_body">Lancez lighttpd et essayez !</text:p>
      <text:p text:style-name="Preformatted_20_Text">sudo /etc/init.d/lighttpd start</text:p>
      <text:h text:style-name="Heading_20_3" text:outline-level="3"><text:bookmark-start text:name="__RefHeading___configuration_de_la_base_de_donnees_pour_openclinica_13"/><text:bookmark-start text:name="configuration_de_la_base_de_donnees_pour_openclinica"/>Configuration de la base de données pour OpenClinica<text:bookmark-end text:name="__RefHeading___configuration_de_la_base_de_donnees_pour_openclinica_13"/><text:bookmark-end text:name="configuration_de_la_base_de_donnees_pour_openclinica"/></text:h>
      <text:h text:style-name="Heading_20_4" text:outline-level="4"><text:bookmark-start text:name="__RefHeading___graphiquement_avec_phppgadmin_14"/><text:bookmark-start text:name="graphiquement_avec_phppgadmin"/>Graphiquement, avec phppgadmin<text:bookmark-end text:name="__RefHeading___graphiquement_avec_phppgadmin_14"/><text:bookmark-end text:name="graphiquement_avec_phppgadmin"/></text:h>
      <text:p text:style-name="Text_20_body">Ouvrez la page de <text:span text:style-name="Strong_20_Emphasis">phppgadmin</text:span> : <text:a xlink:type="simple" xlink:href="http://domaine.tld/phppgadmin/" text:style-name="Internet_20_link" text:visited-style-name="Visited_20_Internet_20_Link">http://domaine.tld/phppgadmin/</text:a></text:p>
      <text:p text:style-name="Text_20_body"><draw:frame draw:style-name="media" draw:name="1" text:anchor-type="as-char" draw:z-index="1" svg:width="18.494375cm" style:rel-width="100%" svg:height="8.09625cm" style:rel-height="scale"><draw:image xlink:href="Pictures/5af76750063af883ced82f7130010a53.png" xlink:type="simple" xlink:show="embed" xlink:actuate="onLoad"/></draw:frame></text:p>
      <text:p text:style-name="Text_20_body">Choisissez la langue (français)</text:p>
      <text:p text:style-name="Text_20_body">Dans la colonne de gauche, cliquez sur <text:span text:style-name="Strong_20_Emphasis">PostgreSQL</text:span>. Il apparaît un formulaire de connexion :</text:p>
      <text:p text:style-name="Text_20_body"><draw:frame draw:style-name="media" draw:name="2" text:anchor-type="as-char" draw:z-index="2" svg:width="18.547291666667cm" style:rel-width="100%" svg:height="8.8635416666667cm" style:rel-height="scale"><draw:image xlink:href="Pictures/bbaa25d87f7eee36a05d15b64c840d2b.png" xlink:type="simple" xlink:show="embed" xlink:actuate="onLoad"/></draw:frame></text:p>
      <text:p text:style-name="Text_20_body">Connectez-vous avec le rôle pgadmin créé plus haut.</text:p>
      <text:p text:style-name="Text_20_body"><draw:frame draw:style-name="media" draw:name="3" text:anchor-type="as-char" draw:z-index="3" svg:width="24.262291666667cm" style:rel-width="100%" svg:height="4.7889583333333cm" style:rel-height="scale"><draw:image xlink:href="Pictures/12fd3af849c8d8548bd3f3a5a28d294a.png" xlink:type="simple" xlink:show="embed" xlink:actuate="onLoad"/></draw:frame></text:p>
      <text:p text:style-name="Text_20_body">Nous allons créer un nouveau compte d'utilisateur pour openclinica</text:p>
      <text:p text:style-name="Text_20_body">Cliquez sur le bouton <text:span text:style-name="Plugin_Keyboard___keyboard">Rôles</text:span> dans la zone du milieu en haut de la page puis, en bas, sur le lien “<text:span text:style-name="underline">Créer un rôle</text:span>” :</text:p>
      <text:p text:style-name="Text_20_body"><draw:frame draw:style-name="media" draw:name="4" text:anchor-type="as-char" draw:z-index="4" svg:width="10.345208333333cm" svg:height="12.408958333333cm"><draw:image xlink:href="Pictures/0d7a640bbe097586d9c9a9e7efa8d8d9.png" xlink:type="simple" xlink:show="embed" xlink:actuate="onLoad"/></draw:frame></text:p>
      <text:p text:style-name="Text_20_body">Nom : <text:span text:style-name="Strong_20_Emphasis">clinica</text:span>donner un mot de passe en le confirmantcochez<text:span text:style-name="Strong_20_Emphasis">Super utilisateur</text:span>et <text:span text:style-name="Strong_20_Emphasis">Peut se connecter</text:span>Ne cochez pas :Créer base de donnéesPeut créer un rôleHérite des droits Ignorez les autres optionsCliquez sur <text:span text:style-name="Plugin_Keyboard___keyboard">Créer</text:span>Cliquez sur <text:span text:style-name="Strong_20_Emphasis">Déconnexion</text:span> en haut à droite de la pageDéconnectez-vous (en haut à droite de la page) et reconnectez-vous (en cliquant à gauche sur <text:span text:style-name="Strong_20_Emphasis">PostgreSQL</text:span>) sous l'utilisateur <text:span text:style-name="Strong_20_Emphasis">clinica</text:span>.</text:p>
      <text:p text:style-name="Text_20_body">Cliquez sur le bouton <text:span text:style-name="Plugin_Keyboard___keyboard">Bases de données</text:span> en haut puis, en bas, sur le lien “<text:span text:style-name="underline">Créer une base de données</text:span>” :</text:p>
      <text:p text:style-name="Text_20_body"><draw:frame draw:style-name="media" draw:name="5" text:anchor-type="as-char" draw:z-index="5" svg:width="10.503958333333cm" svg:height="9.5514583333333cm"><draw:image xlink:href="Pictures/f9a5aaf51c0b51ca2a041be9ddbb4c11.png" xlink:type="simple" xlink:show="embed" xlink:actuate="onLoad"/></draw:frame></text:p>
      <text:p text:style-name="Text_20_body">Nom : <text:span text:style-name="Strong_20_Emphasis">openclinica</text:span>Codage : <text:span text:style-name="Strong_20_Emphasis">UTF8</text:span>Cliquez sur le bouton <text:span text:style-name="Plugin_Keyboard___keyboard">Créer</text:span>.</text:p>
      <text:p text:style-name="Text_20_body"><draw:frame draw:style-name="media" draw:name="6" text:anchor-type="as-char" draw:z-index="6" svg:width="18.997083333333cm" style:rel-width="100%" svg:height="5.1329166666667cm" style:rel-height="scale"><draw:image xlink:href="Pictures/a96948f6bc91975032d06f41ad5a48f6.png" xlink:type="simple" xlink:show="embed" xlink:actuate="onLoad"/></draw:frame></text:p>
      <text:h text:style-name="Heading_20_4" text:outline-level="4"><text:bookmark-start text:name="__RefHeading___en_ligne_de_commande_15"/><text:bookmark-start text:name="en_ligne_de_commande"/>En ligne de commande<text:bookmark-end text:name="__RefHeading___en_ligne_de_commande_15"/><text:bookmark-end text:name="en_ligne_de_commande"/></text:h>
      <text:p text:style-name="Text_20_body">On utilise <text:span text:style-name="Strong_20_Emphasis">psql</text:span> sous postgres (n'oubliez pas les point-virgules en bout de ligne !) :</text:p>
      <text:p text:style-name="Preformatted_20_Text">sudo -u postgres psql</text:p>
      <text:p text:style-name="Text_20_body">Exécutez les commandes suivantes pour créer l'utilisateur <text:span text:style-name="Strong_20_Emphasis">clinica</text:span> (que OpenClinica utilise pour se connecter à la base de données) avec un mot de passe sécurisé et la base de données <text:span text:style-name="Strong_20_Emphasis">openclinica</text:span> :</text:p>
      <text:p text:style-name="Preformatted_20_Text">create role clinica login encrypted password 'XXXXXXXX' superuser noinherit nocreatedb nocreaterole;<text:line-break/>create database openclinica with encoding='UTF8' owner=clinica;</text:p>
      <text:p text:style-name="Text_20_body"><draw:frame draw:style-name="media" draw:name="7" text:anchor-type="as-char" draw:z-index="7" svg:width="14.9225cm" svg:height="1.2435416666667cm"><draw:image xlink:href="Pictures/d383a36f9fb168fe4385f677c5f6d8cc.png" xlink:type="simple" xlink:show="embed" xlink:actuate="onLoad"/></draw:frame></text:p>
      <text:p text:style-name="Text_20_body"><draw:frame draw:style-name="media" draw:name="8" text:anchor-type="as-char" draw:z-index="8" svg:width="14.9225cm" svg:height="1.27cm"><draw:image xlink:href="Pictures/4667d73e35aa6909e7fde3cc0d9796f1.png" xlink:type="simple" xlink:show="embed" xlink:actuate="onLoad"/></draw:frame></text:p>
      <text:p text:style-name="Text_20_body">Et quittez psql :</text:p>
      <text:p text:style-name="Preformatted_20_Text">\q</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Pour modifier plus tard le mot de passe du rôle <text:span text:style-name="Strong_20_Emphasis">clinica</text:span> :</text:p><text:p text:style-name="Preformatted_20_Text">sudo -u postgres psql</text:p><text:p text:style-name="Text_20_body"><draw:frame draw:style-name="media" draw:name="9" text:anchor-type="as-char" draw:z-index="9" svg:width="14.869583333333cm" svg:height="2.0372916666667cm"><draw:image xlink:href="Pictures/2bda380c97fafdc7999a9aa00700dc42.png" xlink:type="simple" xlink:show="embed" xlink:actuate="onLoad"/></draw:frame></text:p><text:p text:style-name="Text_20_body">puis :</text:p><text:p text:style-name="Preformatted_20_Text">alter user clinica with password 'XXXXXXXXX';<text:line-break/>\q</text:p></table:table-cell></table:table-row></table:table></draw:text-box></draw:frame></text:p>
      <text:h text:style-name="Heading_20_3" text:outline-level="3"><text:bookmark-start text:name="__RefHeading___deploiement_d_openclinica_dans_tomcat_16"/><text:bookmark-start text:name="deploiement_d_openclinica_dans_tomcat"/>Déploiement d'OpenClinica dans Tomcat<text:bookmark-end text:name="__RefHeading___deploiement_d_openclinica_dans_tomcat_16"/><text:bookmark-end text:name="deploiement_d_openclinica_dans_tomcat"/></text:h>
      <text:p text:style-name="Text_20_body">Allez dans le répertoire webapps de tomcat et copiez-y le fichier .war d'Openclinica.</text:p>
      <text:p text:style-name="Preformatted_20_Text">cd /usr/local/tomcat/webapps<text:line-break/>sudo cp /[DISQUE]/oc/OpenClinica.war .</text:p>
      <text:p text:style-name="Text_20_body">Tomcat déploie automatiquement le fichier .war d'OpenClinica en créant un répertoire <text:span text:style-name="Strong_20_Emphasis">webapps/openclinica</text:span> et qui peut être utilisé avec la base de données.</text:p>
      <text:h text:style-name="Heading_20_2" text:outline-level="2"><text:bookmark-start text:name="__RefHeading___utilisation_17"/><text:bookmark-start text:name="utilisation"/>Utilisation<text:bookmark-end text:name="__RefHeading___utilisation_17"/><text:bookmark-end text:name="utilisation"/></text:h>
      <text:p text:style-name="Text_20_body">Lancez l'application via le <text:a xlink:type="simple" xlink:href="https://nfrappe.fr/doc/doku.php?id=unity#tableau_de_bord_dash" text:style-name="Internet_20_link" text:visited-style-name="Visited_20_Internet_20_Link">dash</text:a> (Ubuntu 11.04 et ultérieures) ou via le <text:a xlink:type="simple" xlink:href="https://nfrappe.fr/doc/doku.php?id=terminal" text:style-name="Internet_20_link" text:visited-style-name="Visited_20_Internet_20_Link">terminal</text:a> (toutes versions d'Ubuntu) avec la <text:a xlink:type="simple" xlink:href="https://nfrappe.fr/doc/doku.php?id=commande_shell" text:style-name="Internet_20_link" text:visited-style-name="Visited_20_Internet_20_Link">commande</text:a> suivante :</text:p>
      <text:p text:style-name="Preformatted_20_Text">machin-chose</text:p>
      <text:h text:style-name="Heading_20_2" text:outline-level="2"><text:bookmark-start text:name="__RefHeading___desinstallation_18"/><text:bookmark-start text:name="desinstallation"/>Désinstallation<text:bookmark-end text:name="__RefHeading___desinstallation_18"/><text:bookmark-end text:name="desinstallation"/></text:h>
      <text:p text:style-name="Text_20_body">Pour supprimer cette application, il suffit de <text:a xlink:type="simple" xlink:href="https://nfrappe.fr/doc/doku.php?id=tutoriel:mini-tutoriels:start#suppression_de_paquets" text:style-name="Internet_20_link" text:visited-style-name="Visited_20_Internet_20_Link">supprimer son paquet</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en)</text:span> <text:a xlink:type="simple" xlink:href="https://www.openclinica.com/" text:style-name="Internet_20_link" text:visited-style-name="Visited_20_Internet_20_Link">https://www.openclinica.com/</text:a><text:span text:style-name="Strong_20_Emphasis">(en)</text:span> <text:a xlink:type="simple" xlink:href="https://docs.openclinica.com/3.1" text:style-name="Internet_20_link" text:visited-style-name="Visited_20_Internet_20_Link">https://docs.openclinica.com/3.1</text:a><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Essais FNF : <text:a xlink:type="simple" xlink:href="https://nfrappe.fr/doc/doku.php?id=logiciel:internet:openclinica:ocfnf" text:style-name="Internet_20_link" text:visited-style-name="Visited_20_Internet_20_Link">Open clinica sur Raspberry pi</text:a></text:p></table:table-cell></table:table-row></table:table></draw:text-box></draw:frame></text:p>
      <text:p text:style-name="Horizontal_20_Line"/>
      <text:p text:style-name="Text_20_body"><text:span text:style-name="Emphasis">Contributeurs principaux : <text:a xlink:type="simple" xlink:href="https://nfrappe.fr/doc/doku.php?id=utilisateurs:votre_identifiant" text:style-name="Internet_20_link" text:visited-style-name="Visited_20_Internet_20_Link">votre nom ou pseudonyme</text:a>, <text:a xlink:type="simple" xlink:href="https://nfrappe.fr/doc/doku.php?id=utilisateurs:autre_identifiant" text:style-name="Internet_20_link" text:visited-style-name="Visited_20_Internet_20_Link">nom ou pseudo autr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text:h text:style-name="Heading_20_2" text:outline-level="2"><text:bookmark-start text:name="__RefHeading___reglez_tomcat_pour_demarrer_20"/><text:bookmark-start text:name="reglez_tomcat_pour_demarrer"/>- Réglez Tomcat pour démarrer<text:bookmark-end text:name="__RefHeading___reglez_tomcat_pour_demarrer_20"/><text:bookmark-end text:name="reglez_tomcat_pour_demarrer"/></text:h>
      <text:p text:style-name="Text_20_body">Vous pouvez configurer Tomcat pour qu'il démarre automatiquement lorsque vous démarrez votre système.</text:p>
      <text:p text:style-name="Text_20_body">Pour que Tomcat démarre automatiquement au démarrage du système, exécutez la commande suivante (cas de RedHat) :</text:p>
      <text:p text:style-name="Preformatted_20_Text">sudo cp /usr/local/oc/install/OpenClinica-v.x*/install-docs/linux/tomcat /etc/init.d/<text:line-break/>cd /etc/init.d<text:line-break/>sudo chmod a+x /etc/init.d/tomcat</text:p>
      <text:p text:style-name="Text_20_body">Ajoutez ce script au démarrage :</text:p>
      <text:p text:style-name="Preformatted_20_Text">sudo update-rc.d tomcat defaults</text:p>
      <text:p text:style-name="Text_20_body"><draw:frame draw:style-name="PluginODTAutoStyle_Frame_37_text_frame" draw:name="Frame10" text:anchor-type="paragraph" svg:width="289.134pt" draw:z-index="0" svg:min-height="1cm"><draw:text-box><table:table table:style-name="PluginODTAutoStyle_Table_38"><table:table-column table:style-name="odt_auto_style_table_column_10_1"/><table:table-row><table:table-cell office:value-type="string" table:style-name="PluginODTAutoStyle_TableCell_39"><text:p text:style-name="PluginODTAutoStyle_Paragraph_40">pour le retirer :</text:p><text:p text:style-name="Text_20_body">le retirer de /etc/init.d</text:p><text:p text:style-name="Preformatted_20_Text">sudo update-rc.d tomcat remove</text:p></table:table-cell></table:table-row></table:table></draw:text-box></draw:frame>Pour arrêter et démarrer Tomcat manuellement :</text:p>
      <text:p text:style-name="Text_20_body">pour arrêter</text:p>
      <text:p text:style-name="Preformatted_20_Text">/usr/local/tomcat/bin/shutdown.sh</text:p>
      <text:p text:style-name="Text_20_body">pour démarrer</text:p>
      <text:p text:style-name="Preformatted_20_Text">/usr/local/tomcat/bin/startup.sh</text:p>
      <text:h text:style-name="Heading_20_2" text:outline-level="2"><text:bookmark-start text:name="__RefHeading___configurez_openclinica_pour_une_performance_optimale_21"/><text:bookmark-start text:name="configurez_openclinica_pour_une_performance_optimale"/>- Configurez OpenClinica pour une performance optimale<text:bookmark-end text:name="__RefHeading___configurez_openclinica_pour_une_performance_optimale_21"/><text:bookmark-end text:name="configurez_openclinica_pour_une_performance_optimale"/></text:h>
      <text:p text:style-name="Text_20_body">Modifiez init.d/tomcat et remplacer les JAVA_OPTS avec ce qui suit:</text:p>
      <text:p text:style-name="Preformatted_20_Text">export JAVA_OPTS="$JAVA_OPTS<text:s text:c="3"/>-Xmx1280m -XX:+UseParallelGC -XX:ParallelGCThreads=n -XX:MaxPermSize=180m -XX:+CMSClassUnloadingEnabled"</text:p>
      <text:p text:style-name="Text_20_body">XX:ParallelGCThreads=nn = nombre de cœurs de votre processeur (&lt; 8).Le nombre de coeurs peut être déterminé en utilisant la commande <text:span text:style-name="Strong_20_Emphasis">top</text:span></text:p>
      <text:p text:style-name="Text_20_body"><draw:frame draw:style-name="PluginODTAutoStyle_Frame_41_text_frame" draw:name="Frame11" text:anchor-type="paragraph" svg:width="289.134pt" draw:z-index="0" svg:min-height="1cm"><draw:text-box><table:table table:style-name="PluginODTAutoStyle_Table_42"><table:table-column table:style-name="odt_auto_style_table_column_11_1"/><table:table-row><table:table-cell office:value-type="string" table:style-name="PluginODTAutoStyle_TableCell_43"><text:p text:style-name="PluginODTAutoStyle_Paragraph_44">Notez qu'il faut au minimum 1280 Mo de RAM avec ces paramètres. La quantité de mémoire disponible peut être déterminée à l'aide de la commande </text:p><text:p text:style-name="Preformatted_20_Text">free-m</text:p><text:p text:style-name="Text_20_body"> qui donne la mémoire en Mo.</text:p></table:table-cell></table:table-row></table:table></draw:text-box></draw:frame>La valeur de MaxPermSize dépend du nombre de fichiers war que vous déployez. Le fichier war web nécessite PermGen=180m ; le war ws nécessite PermGen=90m.</text:p>
      <text:p text:style-name="Text_20_body">Pour que les paramètres prennent effet, redémarrez le serveur Tomcat.</text:p>
      <text:h text:style-name="Heading_20_3" text:outline-level="3"><text:bookmark-start text:name="__RefHeading___configurez_l_application_openclinica_22"/><text:bookmark-start text:name="configurez_l_application_openclinica"/>- Configurez l'application OpenClinica<text:bookmark-end text:name="__RefHeading___configurez_l_application_openclinica_22"/><text:bookmark-end text:name="configurez_l_application_openclinica"/></text:h>
      <text:p text:style-name="Text_20_body">Si vous avez suivi toutes les instructions précédentes, il n'y a qu'une propriété dans le fichier de configuration, <text:span text:style-name="Strong_20_Emphasis">datainfo.properties</text:span>, que vous devrez peut-être changer pour démarrer OpenClinica.</text:p>
      <text:p text:style-name="Text_20_body">Il ya d'autres propriétés dans le fichier de configuration que vous voudrez probablement modifier.</text:p>
      <text:p text:style-name="Text_20_body"><text:a xlink:type="simple" xlink:href="https://nfrappe.fr/doc/doku.php?id=tutoriel:mini-tutoriels:ficedit#modifier_un_fichier_avec_les_droits_d_administration" text:style-name="Internet_20_link" text:visited-style-name="Visited_20_Internet_20_Link">Ouvrir avec les droits d'administration</text:a> le fichier <text:span text:style-name="Strong_20_Emphasis">/usr/local/tomcat/webapps/OpenClinica/WEB-INF/classes/datainfo.properties</text:span> pour le modifier comme ceci :</text:p>
      <text:p text:style-name="Text_20_body">Vous devez modifier la valeur de <text:span text:style-name="Strong_20_Emphasis">dbPass</text:span> pour le mot de passe que vous avez sélectionné à la configuration de la base de données PostgreSQL. Modifiez les valeurs pour les autres propriétés, puis enregistrez le fichier.</text:p>
      <text:p text:style-name="Text_20_body">Mettre à jour le paramètre <text:span text:style-name="Strong_20_Emphasis">filePath</text:span></text:p>
      <text:p text:style-name="Text_20_body">Exécutez les commandes suivantes :</text:p>
      <text:p text:style-name="Preformatted_20_Text">sudo chown -R tomcat /usr/local/tomcat/*<text:line-break/>sudo chown -R tomcat /usr/local/apache-*</text:p>
      <text:p text:style-name="Text_20_body">Vous pouvez aussi configurer OpenClinica pour l'internationalisation si vous souhaitez utiliser OpenClinica dans différentes langues.</text:p>
      <text:p text:style-name="Text_20_body">Si vous avez besoin d'utiliser des caractères UTF-8 dans votre application, vous devrez peut-être modifier la configuration de votre connecteur par défaut.</text:p>
      <text:p text:style-name="Text_20_body">Pour plus d'informations concernant la configuration OpenClinica pour l'internationalisation et l'utilisation de caractères UTF-8, voir <text:a xlink:type="simple" xlink:href="https://docs.openclinica.com/3.1/technical-documents/openclinica-and-internationalization" text:style-name="Internet_20_link" text:visited-style-name="Visited_20_Internet_20_Link">https://docs.openclinica.com/3.1/technical-documents/openclinica-and-internationalization</text:a></text:p>
      <text:h text:style-name="Heading_20_2" text:outline-level="2"><text:bookmark-start text:name="__RefHeading___description_des_datainfo.properties_fichier_23"/><text:bookmark-start text:name="description_des_datainfo.properties_fichier"/>- Description des datainfo.properties fichier<text:bookmark-end text:name="__RefHeading___description_des_datainfo.properties_fichier_23"/><text:bookmark-end text:name="description_des_datainfo.properties_fichier"/></text:h>
      <text:p text:style-name="Text_20_body">Le fichier <text:span text:style-name="Strong_20_Emphasis">datainfo.properties</text:span> ressemble à ce qui suit.</text:p>
      <text:p text:style-name="Text_20_body">Chaque groupe de propriétés est numérotée et précédée par des lignes de commentaire décrivant le groupe de propriétés.</text:p>
      <text:p text:style-name="Preformatted_20_Text">#############################################################################<text:line-break/># 1 - Database Configuration<text:line-break/>#<text:line-break/># Database configuration is done with the following 6 properties<text:line-break/># The dbType options are either postgres or oracle.<text:line-break/># Enter the user name and password to access the database in<text:line-break/># dbUser and dbPass.<text:line-break/># The db field is for the name of the database and provide the port<text:line-break/># in dbPort.<text:line-break/># dbHost can be a URL, IP address or localhost<text:line-break/>#<text:line-break/># REQUIRED<text:line-break/>#############################################################################<text:line-break/>dbType=postgres<text:line-break/>dbUser=clinica<text:line-break/>dbPass=clinica<text:line-break/>db=${WEBAPP.lower}<text:line-break/>dbPort=5432<text:line-break/>dbHost=localhost<text:line-break/><text:line-break/>#############################################################################<text:line-break/># 2 - filePath<text:line-break/>#<text:line-break/># File Path is the string which declares the<text:line-break/># repository for all uploaded and generated<text:line-break/># files in the system, including CRFs and<text:line-break/># data sets.<text:s text:c="2"/>The directory should NOT be<text:line-break/># accessible by the web server.<text:line-break/>#<text:line-break/># REQUIRED.<text:s text:c="2"/><text:line-break/>#############################################################################<text:line-break/>filePath=${catalina.home}/${WEBAPP.lower}.data/<text:line-break/><text:line-break/>#############################################################################<text:line-break/># 3 - Attached File Location<text:line-break/># Location for files if item data type is "file". If it has been kept empty,<text:line-break/># "filePath" will be used as the attached file location.<text:line-break/># This will be a sub folder within the filePath location only.<text:line-break/># You may configure a full path that points to a directory outside of the filePath.<text:line-break/># If you configure a full path, it must have a trailing slash.<text:line-break/># Example = /usr/local/attached_file/ or C:\\attached_file\\<text:line-break/>#<text:line-break/># NOT REQUIRED<text:line-break/>#############################################################################<text:line-break/># attached_file_location=<text:line-break/><text:line-break/>#############################################################################<text:line-break/># 4 - user_account_notification<text:line-break/>#<text:line-break/># User Account Notification is the method by<text:line-break/># which new users are sent their passwords.<text:line-break/># Users can be sent passwords via email,<text:line-break/># or the password can be displayed on the screen<text:line-break/># to the administrator, who is instructed to<text:line-break/># write it down and physically give it to the user<text:line-break/># in question.<text:s text:c="2"/>The default is email.<text:line-break/>#<text:line-break/># REQUIRED.<text:s text:c="2"/><text:line-break/>#############################################################################<text:line-break/>userAccountNotification=email<text:line-break/><text:line-break/>#############################################################################<text:line-break/># 5 - adminEmail<text:line-break/>#<text:line-break/># The Admin Email is the field to set the administrator's<text:line-break/># email for a given server. It is also used for<text:line-break/># replies to the email messages sent by the system.<text:line-break/>#<text:line-break/># REQUIRED<text:line-break/>#############################################################################<text:line-break/>adminEmail=admin@example.com<text:line-break/><text:line-break/>#############################################################################<text:line-break/># 6- Spring Based Email System<text:line-break/>#<text:line-break/># Configure the Email SMTP host below. If the host<text:line-break/># requires a username and password make sure<text:line-break/># mail.smtp(s).auth is set to true.<text:line-break/># Configure mail protocol via mail.protocol, Valid options<text:line-break/># would be smtp or smtps.<text:line-break/># Configure smtp over ttls by setting mail.smtp(s).starttls.enable<text:line-break/># to true.<text:line-break/># Configure connection timeout. Preconfigred to 5 secs<text:line-break/>#############################################################################<text:line-break/>mailHost=mail.smtp.com<text:line-break/>mailPort=25<text:line-break/>mailProtocol=smtp<text:line-break/>mailUsername=<text:line-break/>mailPassword=<text:line-break/>mailSmtpAuth=false<text:line-break/>mailSmtpStarttls.enable=false<text:line-break/>mailSmtpsAuth=false<text:line-break/>mailSmtpsStarttls.enable=false<text:line-break/>mailSmtpConnectionTimeout=100<text:line-break/>mailErrorMsg=developers@openclinica.org<text:line-break/><text:line-break/>##############################################################################<text:line-break/>#<text:line-break/>#<text:s text:c="8"/>This property will be removed starting from 3.1.3<text:line-break/><text:line-break/>#<text:line-break/># 7 - passwd_expiration<text:line-break/>#<text:line-break/># Passwd Expiration Time is the number of<text:line-break/># days that can elapse before a user is notified that<text:line-break/># they should change their password.<text:line-break/>#<text:line-break/># REQUIRED.<text:line-break/>#############################################################################<text:line-break/>passwdExpirationTime=360<text:line-break/><text:line-break/>#############################################################################<text:line-break/># 8 - sysURL<text:line-break/>#<text:line-break/># The web address for the system.<text:s text:c="2"/>It can either be an external<text:line-break/># address (demo.openclinica.org) or an internal IP<text:line-break/># address (192.168.2.000).<text:line-break/># NOTE: If you reconfigure the address or port in some later<text:line-break/># step, such as by configuring SSL, you will need to come back<text:line-break/># and update this file. You will also need to restart tomcat<text:line-break/># for changes to this take effect.<text:line-break/>#<text:line-break/># REQUIRED<text:line-break/>#############################################################################<text:line-break/>sysURL=http://192.168.2.000:8080/${WEBAPP}/MainMenu<text:line-break/><text:line-break/>#############################################################################<text:line-break/># 9 - max_inactive_interval<text:line-break/>#<text:line-break/># This is maximum time interval between client requests. That is,<text:line-break/># if users leave any page open without sending a request to the<text:line-break/># server, after this time interval, when users attempt sending<text:line-break/># request they will be directed to login page.<text:line-break/>#<text:line-break/># REQUIRED<text:line-break/>#############################################################################<text:line-break/>maxInactiveInterval=3600<text:line-break/><text:line-break/>#############################################################################<text:line-break/>#<text:line-break/>#<text:s text:c="8"/>This property will be removed starting from 3.1.3<text:line-break/><text:line-break/># 10- change_passwd_required<text:line-break/># Change Passwd Required is a flag which will force users to change<text:line-break/># their password when they log on for the first time or when their<text:line-break/># time expires. 1 is for required, 0 is for not required.<text:line-break/>#<text:line-break/># REQUIRED.<text:line-break/>#############################################################################<text:line-break/>change_passwd_required=1<text:line-break/><text:line-break/>#############################################################################<text:line-break/># 11 - Logging configuration<text:line-break/><text:line-break/># SysLog support has been fully implemented in OpenClinica, but by default has been turned off.<text:line-break/># Every piece of code that could send information to the syslog server has not been reviewed<text:line-break/># and cleaned to ensure it is entirely readable and useful.<text:s text:c="2"/>This will be an ongoing effort<text:line-break/># and resolved in a future release.<text:s text:c="2"/>Please use the SysLog support at your own risk.<text:line-break/>#<text:line-break/># Specify the log location - local/syslog/both<text:line-break/>#<text:line-break/>log.dir=${catalina.home}/logs/openclinica<text:line-break/>logLocation = local<text:line-break/>#<text:line-break/># Specify logging level - trace/debug/info/warn/error<text:line-break/>logLevel = info<text:line-break/>syslog.host = localhost<text:line-break/>syslog.port = 514<text:line-break/><text:line-break/>#############################################################################<text:line-break/># 12- News/About<text:line-break/># On the OpenClinica login screen, there will be a box to the right of the login section<text:line-break/># which can contain an RSS feed.<text:s text:c="2"/>You can configure what RSS feed is used in the rss.rl field.<text:line-break/># If you do not want the RSS feed, please comment out rss.url and rss.more and uncomment<text:line-break/># about.text1 and about.text2.<text:s text:c="2"/>These two fields can be used for any free form text that you<text:line-break/># you want to appear on the OpenClinica login page.<text:line-break/># the default feed is http://clinicalresearch.wordpress.com/feed/<text:line-break/># default value for rss.more http://clinicalresearch.wordpress.com/<text:line-break/>#############################################################################<text:line-break/># rssUrl=http://clinicalresearch.wordpress.com/feed/<text:line-break/># rssMore=http://clinicalresearch.wordpress.com/<text:line-break/># about.text1= Hello World 1<text:line-break/># about.text2= Hello World 2<text:line-break/><text:line-break/>#############################################################################<text:line-break/># 13 - CRF File Upload Configuration<text:line-break/># crf.file.extensionSettings can have 3 values valid,invalid or left empty which defaults to valid.<text:line-break/># if crf.file.extensionSetting= valid , then extensions specified can be uploaded.<text:line-break/># if crf.file.extensionSetting= invalid , then extensions specified can NOT be uploaded.<text:line-break/># if crf.file.extensions is left empty and crf.file.extensionSettings=valid then all extensions are valid<text:line-break/># if crf.file.extensions is left empty and crf.file.extensionSettings=invalid then all extensions are NOT valid<text:s text:c="2"/><text:line-break/># separate extensions with a comma and do not include the leading dot.<text:line-break/>#############################################################################<text:line-break/># crfFileExtensions=<text:line-break/># crfFileExtensionSettings=<text:line-break/><text:line-break/>#############################################################################<text:line-break/># 14 - supportURL<text:line-break/>#<text:line-break/># The Support URL is included in the support button that appears<text:line-break/># in the top right corner of all pages in OPenClinica. By including<text:line-break/># the URL here we will be able to configure it depending on the adopter<text:line-break/>#<text:line-break/># REQUIRED<text:line-break/>#############################################################################<text:line-break/># supportURL=https://www.openclinica.com/OpenClinica/3.1/support/<text:line-break/><text:line-break/>#############################################################################<text:line-break/># 15- Quartz Scheduler Configuration<text:line-break/>#<text:line-break/># Configure the mis-fire threshold for the scheduler,<text:line-break/># and the number of extract jobs can run at a single time.<text:line-break/>#<text:line-break/># REQUIRED<text:line-break/>#############################################################################<text:line-break/>org.quartz.jobStore.misfireThreshold=18000000<text:line-break/>org.quartz.threadPool.threadCount=1<text:line-break/>org.quartz.threadPool.threadPriority=5<text:line-break/><text:line-break/>#############################################################################<text:line-break/># 16 - CCTS configuration<text:line-break/>#<text:line-break/># This is used for OpenClinica instances that have been modified and configured<text:line-break/># to work with the Cancer Clinical Trials Suites.<text:s text:c="2"/>This is a caBIG suite of applications.<text:line-break/># The configuration determines how long OpenClinica will hold a transaction from C3PR<text:line-break/># and will wait for a roll back message before committing it to the database.<text:line-break/>#<text:line-break/># NOT REQUIRED<text:line-break/>#############################################################################<text:line-break/>ccts.waitBeforeCommit=6000<text:line-break/><text:line-break/>#############################################################################<text:line-break/># 17 - Facility information<text:line-break/>#<text:line-break/># The OpenClinica defaults will be used when creating a new study<text:line-break/># unless you uncomment each property and provide a value next to<text:line-break/># each = sign.<text:line-break/>#<text:line-break/># NOT REQUIRED<text:line-break/>#############################################################################<text:line-break/># FacName=<text:line-break/># FacCity=<text:line-break/># FacState=<text:line-break/># FacZIP=<text:line-break/># FacCountry=<text:line-break/># FacContactName=<text:line-break/># FacContactDegree=<text:line-break/># FacContactPhone=<text:line-break/># FacContactEmail=<text:line-break/><text:line-break/>#############################################################################<text:line-break/># 18 - export data file path<text:line-break/>#<text:line-break/># Export Data File Path is the string which (optionally)<text:line-break/># declares a specific file path for file extracts to be<text:line-break/># saved.<text:s text:c="2"/>This is a sub folder of filePath.<text:line-break/># Note that if it is set, files from Jobs only will be saved<text:line-break/># to two places: this directory and under the above file path<text:line-break/># declared in the 'filePath' property.<text:line-break/>#<text:line-break/># NOT REQUIRED.<text:s text:c="2"/>Please comment out if you want Jobs to generate<text:line-break/># one file/files only, in the directory structure under 'filePath'.<text:line-break/>#############################################################################<text:line-break/># exportFilePath=scheduled_data_export<text:line-break/>#############################################################################<text:line-break/># 19 - Usage statistics configuration<text:line-break/># Usage statistics refers to information automatically sent back to OpenClinica.org<text:line-break/># to help us figure out how well OpenClinica is working and help us improve it in<text:line-break/># future versions.<text:line-break/># This includes technical information such as the version of OpenClinica installed, the number of studies created and user load. These statistics DO NOT include information such as study or CRF names, study data, or user information. We collect this data in aggregate and use it according to our Privacy Policy [https://community.openclinica.com/privacy-policy] to improve our products and services.<text:line-break/>#<text:line-break/># As part of system configuration, we give you the option to help us improve OpenClinica by sending these usage statistics. If you elect to send this information but later change your mind, you can disable this feature in the datainfo.properties file by changing<text:line-break/># 'collectStats' value to 'false'<text:line-break/>collectStats=true<text:line-break/>usage.stats.host=usage.openclinica.com<text:line-break/>usage.stats.port=514<text:line-break/>OpenClinica_version=${version}<text:line-break/><text:line-break/>#############################################################################<text:line-break/># 20 - Rule Designer configuration<text:line-break/># OpenClinica Enterprise customers are allowed access to a GUI based Rule Designer.<text:s text:c="2"/><text:line-break/># This configuration allows the OpenClinica instance to contact the Rule Designer for<text:line-break/># access.<text:s text:c="2"/>If you are not an OpenClinica Enterprise customer, your users will be re-directed<text:line-break/># to a landing page and will have to navigate back to their OpenClinica instance.<text:line-break/># If you do not want to see a link to the Rule Designer on the Build Study page,<text:line-break/># you must delete this configuration option.<text:line-break/>#<text:line-break/># To become an OpenClinica Enterprise customer, please contact sales@openclinica.com<text:line-break/>#############################################################################<text:line-break/><text:line-break/>designerURL=https://designer.openclinica.com/</text:p>
      <text:h text:style-name="Heading_20_2" text:outline-level="2"><text:bookmark-start text:name="__RefHeading___verifier_l_acces_a_openclinica_24"/><text:bookmark-start text:name="verifier_l_acces_a_openclinica"/>- Vérifier l'accès à OpenClinica<text:bookmark-end text:name="__RefHeading___verifier_l_acces_a_openclinica_24"/><text:bookmark-end text:name="verifier_l_acces_a_openclinica"/></text:h>
      <text:p text:style-name="Text_20_body">À ce stade, Java, Tomcat, PostgreSQL et OpenClinica sont installés et mis en place.</text:p>
      <text:p text:style-name="Text_20_body">Redémarrez le système en exécutant:</text:p>
      <text:p text:style-name="Preformatted_20_Text">reboot</text:p>
      <text:p text:style-name="Text_20_body">Après le démarrage du système, accédez à OpenClinica à l'adresse suivante : <text:a xlink:type="simple" xlink:href="http://localhost:8080/OpenClinica" text:style-name="Internet_20_link" text:visited-style-name="Visited_20_Internet_20_Link">http://localhost:8080/OpenClinica</text:a></text:p>
      <text:p text:style-name="Text_20_body">La page de connexion doit s'afficher.</text:p>
      <text:p text:style-name="Text_20_body">Pour vérifier votre configuration, essayez d'accéder à OpenClinica depuis un autre ordinateur en exécutant la même commande à partir de cet ordinateur, mais remplacez localhost par l'IP ou le nom du serveur.</text:p>
      <text:h text:style-name="Heading_20_2" text:outline-level="2"><text:bookmark-start text:name="__RefHeading___configurez_tomcat_pour_utiliser_https_25"/><text:bookmark-start text:name="configurez_tomcat_pour_utiliser_https"/>- Configurez Tomcat pour utiliser HTTPS<text:bookmark-end text:name="__RefHeading___configurez_tomcat_pour_utiliser_https_25"/><text:bookmark-end text:name="configurez_tomcat_pour_utiliser_https"/></text:h>
      <text:p text:style-name="Text_20_body">OpenClinica recommande vivement la sécurisation du serveur Tomcat en utilisant un protocole SSL. pour établir des connexions sécurisées https://. SSL nécessite un certificat de sécurité. Informations sur la configuration de certificats SSL pour Tomcat sur ce site : <text:a xlink:type="simple" xlink:href="http://tomcat.apache.org/tomcat-6.0-doc/ssl-howto.html" text:style-name="Internet_20_link" text:visited-style-name="Visited_20_Internet_20_Link">http://tomcat.apache.org/tomcat-6.0-doc/ssl-howto.html</text:a></text:p>
      <text:h text:style-name="Heading_20_2" text:outline-level="2"><text:bookmark-start text:name="__RefHeading___verification_de_l_installation_26"/><text:bookmark-start text:name="verification_de_l_installation"/>- Vérification de l'installation<text:bookmark-end text:name="__RefHeading___verification_de_l_installation_26"/><text:bookmark-end text:name="verification_de_l_installation"/></text:h>
      <text:p text:style-name="Text_20_body">Connectez-vous à OpenClinica avec le nom d'utilisateur <text:span text:style-name="Strong_20_Emphasis">root</text:span> et le mot de passe <text:span text:style-name="Strong_20_Emphasis">12345678</text:span>.</text:p>
      <text:p text:style-name="Text_20_body">OpenClinica vous oblige à changer le mot de passe pour l'utilisateur “root” en un mot de passe sécurisé.</text:p>
      <text:p text:style-name="Text_20_body">Par défaut, l'utilisateur “root” est affecté à l'étude “Default”.</text:p>
      <text:p text:style-name="Text_20_body">Créez un compte d'utilisateur de connexion pour vous-même, avec :</text:p>
      <text:p text:style-name="Text_20_body">type d'utilisateur : «administrateur technique»rôle de l'utilisateur : Gestionnaire de donn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4:51</meta:creation-date>
    <dc:creator>Generated</dc:creator>
    <dc:date>2026-08-24T06::14:51</dc:date>
    <dc:language>en-US</dc:language>
    <meta:editing-cycles>1</meta:editing-cycles>
    <meta:editing-duration>PT0S</meta:editing-duration>
    <dc:title>logiciel:internet:openclinica:start</dc:title>
  </office:meta>
</office:document-meta>
</file>