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c086a575a098a08c79a6db7fb7f79a.png"/>
  <manifest:file-entry manifest:media-type="image/png" manifest:full-path="Pictures/fca40a67364434ff8cf2842d061c5713.png"/>
  <manifest:file-entry manifest:media-type="image/png" manifest:full-path="Pictures/2cac96a7b98e206b4b5aed1df29abc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openclinica:ocfnf"/><text:bookmark-start text:name="__RefHeading___open_clinica_sur_raspberry_pi_1"/><text:bookmark-start text:name="open_clinica_sur_raspberry_pi"/>Open clinica sur Raspberry pi<text:bookmark-end text:name="__RefHeading___open_clinica_sur_raspberry_pi_1"/><text:bookmark-end text:name="open_clinica_sur_raspberry_pi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3" text:outline-level="3"><text:bookmark-start text:name="__RefHeading___caracteristiques_de_la_machine_3"/><text:bookmark-start text:name="caracteristiques_de_la_machine"/>Caractéristiques de la machine<text:bookmark-end text:name="__RefHeading___caracteristiques_de_la_machine_3"/><text:bookmark-end text:name="caracteristiques_de_la_machine"/></text:h>
      <text:p text:style-name="Text_20_body">768 Mo de RAM minimum (1 Go ou plus recommandé)4 Go de disque minimum (16 Go recommandés)</text:p>
      <text:h text:style-name="Heading_20_3" text:outline-level="3"><text:bookmark-start text:name="__RefHeading___installez_le_serveur_4"/><text:bookmark-start text:name="installez_le_serveur"/>Installez le serveur<text:bookmark-end text:name="__RefHeading___installez_le_serveur_4"/><text:bookmark-end text:name="installez_le_serveur"/></text:h>
      <text:p text:style-name="Text_20_body">Installez :</text:p>
      <text:p text:style-name="Text_20_body">le serveur Tomcatle serveur PostgreSQLInstallation des paquetages :
* </text:p>
      <text:p text:style-name="Preformatted_20_Text">sudo apt-get update<text:line-break/>sudo apt-get dist-upgrade<text:line-break/>sudo apt-get install postgresql tomcatv tomcatv-admin pwgen libpg-java openjdk-v-jdk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remplacez <text:span text:style-name="Strong_20_Emphasis">v</text:span> par le numéro de version (s'aider de l'auto-complétion avec <text:span text:style-name="Plugin_Keyboard___keyboard">Tab ⇆</text:span>)</text:p></table:table-cell></table:table-row></table:table></draw:text-box></draw:frame></text:p>
      <text:h text:style-name="Heading_20_3" text:outline-level="3"><text:bookmark-start text:name="__RefHeading___configurez_tomcat_5"/><text:bookmark-start text:name="configurez_tomcat"/>Configurez Tomcat<text:bookmark-end text:name="__RefHeading___configurez_tomcat_5"/><text:bookmark-end text:name="configurez_tomcat"/></text:h>
      <text:p text:style-name="Text_20_body">* </text:p>
      <text:p text:style-name="Preformatted_20_Text">&lt;listener&gt;&lt;listener-class&gt;php.java.servlet.ContextLoaderListener&lt;/listener-class&gt;&lt;/listener&gt;<text:line-break/>&lt;servlet&gt;&lt;servlet-name&gt;PhpJavaServlet&lt;/servlet-name&gt;&lt;servlet-class&gt;php.java.servlet.PhpJavaServlet&lt;/servlet-class&gt;<text:line-break/>&lt;/servlet&gt;<text:line-break/>&lt;servlet&gt;&lt;servlet-name&gt;PhpCGIServlet&lt;/servlet-name&gt;&lt;servlet-class&gt;php.java.servlet.fastcgi.FastCGIServlet&lt;/servlet-class&gt;<text:line-break/>&lt;init-param&gt;&lt;param-name&gt;prefer_system_php_exec&lt;/param-name&gt;&lt;param-value&gt;On&lt;/param-value&gt;&lt;/init-param&gt;<text:line-break/>&lt;init-param&gt;&lt;param-name&gt;php_include_java&lt;/param-name&gt;&lt;param-value&gt;Off&lt;/param-value&gt;&lt;/init-param&gt;<text:line-break/>&lt;/servlet&gt;<text:line-break/>&lt;servlet-mapping&gt;&lt;servlet-name&gt;PhpJavaServlet&lt;/servlet-name&gt;&lt;url-pattern&gt;*.phpjavabridge&lt;/url-pattern&gt; &lt;/servlet-mapping&gt;<text:line-break/>&lt;servlet-mapping&gt;&lt;servlet-name&gt;PhpCGIServlet&lt;/servlet-name&gt;&lt;url-pattern&gt;*.php&lt;/url-pattern&gt;&lt;/servlet-mapping&gt;</text:p>
      <text:h text:style-name="Heading_20_2" text:outline-level="2"><text:bookmark-start text:name="__RefHeading___installation_6"/><text:bookmark-start text:name="installation1"/>Installation<text:bookmark-end text:name="__RefHeading___installation_6"/><text:bookmark-end text:name="installation1"/></text:h>
      <text:p text:style-name="Text_20_body">Installez java, postgresql (aidez-vous de l’auto-complétion par la touche <text:span text:style-name="Plugin_Keyboard___keyboard">Tab ⇆</text:span> pour les versions) :</text:p>
      <text:p text:style-name="Preformatted_20_Text">sudo apt-get update<text:line-break/>sudo apt-get upgrade<text:line-break/>sudo apt-get install openjdk-vx-jdk postgresql phppgadmin -y</text:p>
      <text:h text:style-name="Heading_20_2" text:outline-level="2"><text:bookmark-start text:name="__RefHeading___telechargement_7"/><text:bookmark-start text:name="telechargement"/>Téléchargement<text:bookmark-end text:name="__RefHeading___telechargement_7"/><text:bookmark-end text:name="telechargement"/></text:h>
      <text:p text:style-name="Text_20_body">Téléchargez Tomcat sur <text:a xlink:type="simple" xlink:href="http://tomcat.apache.org/download-70.cgi" text:style-name="Internet_20_link" text:visited-style-name="Visited_20_Internet_20_Link">http://tomcat.apache.org/download-70.cgi</text:a></text:p>
      <text:p text:style-name="Text_20_body"><draw:frame draw:style-name="media" draw:name="0" text:anchor-type="as-char" draw:z-index="0" svg:width="11.641666666667cm" svg:height="5.9002083333333cm"><draw:image xlink:href="Pictures/9ec086a575a098a08c79a6db7fb7f79a.png" xlink:type="simple" xlink:show="embed" xlink:actuate="onLoad"/></draw:frame></text:p>
      <text:p text:style-name="Text_20_body">Dans <text:span text:style-name="Strong_20_Emphasis">Binary Distributions</text:span>/<text:span text:style-name="Strong_20_Emphasis">Core</text:span>, choisir le lien <text:span text:style-name="Strong_20_Emphasis">tar.gz</text:span>.</text:p>
      <text:p text:style-name="Text_20_body">Le placer, par exemple, dans le dossier <text:span text:style-name="Strong_20_Emphasis">/home/$USER/Téléchargements</text:span>.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l'installer sur un Raspberry, le copier via scp vers un répertoire du Raspberry Pi :</text:p><text:p text:style-name="Preformatted_20_Text">scp ~/Téléchargements/apache-tomcat-[version].tar.gz pi@framboise:/home/pi</text:p></table:table-cell></table:table-row></table:table></draw:text-box></draw:frame>Téléchargez le logiciel de OpenClinica sur le site : <text:a xlink:type="simple" xlink:href="https://community.openclinica.com/project/openclinica" text:style-name="Internet_20_link" text:visited-style-name="Visited_20_Internet_20_Link">https://community.openclinica.com/project/openclinica</text:a>.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Pour télécharger le logiciel, vous devez avoir un compte utilisateur de la communauté de OpenClinica, à créer gratuitement. Vous devrez vous connecter au compte pour télécharger le logiciel de OpenClinica</text:p></table:table-cell></table:table-row></table:table></draw:text-box></draw:frame>Dé-compressez le fichier <text:span text:style-name="Strong_20_Emphasis">OpenClinica-v.x.y.z.zip</text:span> téléchargé -&gt; un répertoire <text:span text:style-name="Strong_20_Emphasis">OpenClinica-v.x.y.z</text:span> apparaît.</text:p>
      <text:h text:style-name="Heading_20_2" text:outline-level="2"><text:bookmark-start text:name="__RefHeading___installez_java_8"/><text:bookmark-start text:name="installez_java"/>Installez java<text:bookmark-end text:name="__RefHeading___installez_java_8"/><text:bookmark-end text:name="installez_java"/></text:h>
      <text:p text:style-name="Text_20_body">Créez le lien symbolique :
* </text:p>
      <text:p text:style-name="Preformatted_20_Text">sudo ln -s /usr/lib/jvm/jdk* /usr/local/java</text:p>
      <text:p text:style-name="Text_20_body">Vous pouvez vérifier par :
* </text:p>
      <text:p text:style-name="Preformatted_20_Text">ll /usr/local</text:p>
      <text:p text:style-name="Text_20_body">Le lien doit apparaître.</text:p>
      <text:h text:style-name="Heading_20_2" text:outline-level="2"><text:bookmark-start text:name="__RefHeading___installez_tomcat_9"/><text:bookmark-start text:name="installez_tomcat"/>Installez Tomcat<text:bookmark-end text:name="__RefHeading___installez_tomcat_9"/><text:bookmark-end text:name="installez_tomcat"/></text:h>
      <text:p text:style-name="Text_20_body">Allez dans le répertoire de téléchargement et décompressez l’archive téléchargée :</text:p>
      <text:p text:style-name="Preformatted_20_Text">cd /home/$USER/Téléchargements<text:line-break/>sudo tar -zxvf apache-tomcat-v.x.y.tar.gz</text:p>
      <text:p text:style-name="Text_20_body">Un répertoire <text:span text:style-name="Strong_20_Emphasis">apache-tomcat-v.x.y/</text:span> apparaît.</text:p>
      <text:p text:style-name="Text_20_body">Déplacez ce répertoire vers <text:span text:style-name="Strong_20_Emphasis">/usr/local/</text:span> et créez le lien <text:span text:style-name="Strong_20_Emphasis">tomcat</text:span> :</text:p>
      <text:p text:style-name="Preformatted_20_Text">sudo mv apache-tomcat-v.x.y/ /usr/local/<text:line-break/>sudo ln -s /usr/local/apache-tomcat-v.x.y /usr/local/tomcat</text:p>
      <text:p text:style-name="Text_20_body">Créez l'utilisateur <text:span text:style-name="Strong_20_Emphasis">tomcat</text:span> avec le mot de passe <text:span text:style-name="Strong_20_Emphasis">tomcat</text:span> :</text:p>
      <text:p text:style-name="Preformatted_20_Text">sudo adduser tomcat</text:p>
      <text:p text:style-name="Text_20_body"><draw:frame draw:style-name="media" draw:name="1" text:anchor-type="as-char" draw:z-index="1" svg:width="17.012708333333cm" style:rel-width="100%" svg:height="7.223125cm" style:rel-height="scale"><draw:image xlink:href="Pictures/fca40a67364434ff8cf2842d061c5713.png" xlink:type="simple" xlink:show="embed" xlink:actuate="onLoad"/></draw:frame></text:p>
      <text:p text:style-name="Text_20_body">Et rendez-le propriétaire des répertoires de tomcat :</text:p>
      <text:p text:style-name="Preformatted_20_Text">cd /usr/local/tomcat<text:line-break/>sudo chown -R tomcat:tomcat .<text:line-break/>sudo chmod -R 6770 .</text:p>
      <text:p text:style-name="Text_20_body">Pour pouvoir intervenir sans être root, rendre l'utilisateur <text:span text:style-name="Strong_20_Emphasis">$USER</text:span> membre du groupe <text:span text:style-name="Strong_20_Emphasis">tomcat</text:span> :</text:p>
      <text:p text:style-name="Preformatted_20_Text">sudo usermod -aG tomcat $USER</text:p>
      <text:p text:style-name="Text_20_body"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Attention à mettre le <text:span text:style-name="Strong_20_Emphasis">-a</text:span> : sinon, $USER changera de groupe au lieu d'ajouter tomcat</text:p></table:table-cell></table:table-row></table:table></draw:text-box></draw:frame>Pour définir le mot de passe de l'utilisateur <text:span text:style-name="Strong_20_Emphasis">tomcat</text:span>, ouvrez le fichier <text:span text:style-name="Strong_20_Emphasis">/usr/local/tomcat/conf/tomcat-users.xml</text:span> en ajoutant ces lignes (entre les balises tomcat-users):</text:p>
      <text:p text:style-name="Preformatted_20_Text"><text:s text:c="4"/>...<text:line-break/><text:s text:c="4"/>&lt;tomcat-users&gt;<text:line-break/><text:s text:c="6"/>&lt;role rolename="tomcat"/&gt;<text:line-break/><text:s text:c="6"/>&lt;role rolename="admin-gui"/&gt;<text:line-break/><text:s text:c="6"/>&lt;role rolename="manager-gui"/&gt;<text:line-break/><text:s text:c="6"/>&lt;user username="tomcat" password="tomcat" roles="tomcat,admin-gui,manager-gui"/&gt;<text:line-break/><text:s text:c="4"/>&lt;/tomcat-users&gt;<text:line-break/><text:s text:c="4"/>...</text:p>
      <text:p text:style-name="Text_20_body">L'utilisateur est <text:span text:style-name="Strong_20_Emphasis">tomcat</text:span>, son mot de passe est <text:span text:style-name="Strong_20_Emphasis">tomcat</text:span>, ses rôles sont <text:span text:style-name="Strong_20_Emphasis">tomcat</text:span>, <text:span text:style-name="Strong_20_Emphasis">admin-gui</text:span> et <text:span text:style-name="Strong_20_Emphasis">manager-gui</text:span>.</text:p>
      <text:p text:style-name="Text_20_body">Démarrez le serveur Tomcat:</text:p>
      <text:p text:style-name="Preformatted_20_Text">sudo /usr/local/tomcat/bin/startup.sh</text:p>
      <text:p text:style-name="Text_20_body">Ouvrez dans un navigateur l'adresse</text:p>
      <text:p text:style-name="Text_20_body">en local : <text:a xlink:type="simple" xlink:href="http://localhost:8080" text:style-name="Internet_20_link" text:visited-style-name="Visited_20_Internet_20_Link">http://localhost:8080</text:a>sur internet : <text:a xlink:type="simple" xlink:href="http://&amp;#60;adresse_du_site&amp;#62;:8080" text:style-name="Internet_20_link" text:visited-style-name="Visited_20_Internet_20_Link">http://&lt;adresse_du_site&gt;:8080</text:a>La page de tomcat doit s'afficher :</text:p>
      <text:p text:style-name="Text_20_body"><draw:frame draw:style-name="media" draw:name="2" text:anchor-type="as-char" draw:z-index="2" svg:width="26.855208333333cm" style:rel-width="100%" svg:height="13.070416666667cm" style:rel-height="scale"><draw:image xlink:href="Pictures/2cac96a7b98e206b4b5aed1df29abcb7.png" xlink:type="simple" xlink:show="embed" xlink:actuate="onLoad"/></draw:frame></text:p>
      <text:p text:style-name="Text_20_body">Pour que tomcat se lance automatiquement à chaque démarrage, recopiez le fichier <text:span text:style-name="Strong_20_Emphasis">~/Téléchargements/OpenClinica-v.x.y.z/install-docs/linux/tomcat</text:span> :</text:p>
      <text:p text:style-name="Preformatted_20_Text">cd /etc/init.d/<text:line-break/>sudo cp ~/Téléchargements/OpenClinica-v.x.y.z/install-docs/linux/tomcat .</text:p>
      <text:p text:style-name="Text_20_body">Rendez-le exécutable et ajoutez-le à la liste des programmes au démarrage :</text:p>
      <text:p text:style-name="Preformatted_20_Text">sudo chmod a+x /etc/init.d/tomcat<text:line-break/>sudo update-rc.d tomcat defaults</text:p>
      <text:h text:style-name="Heading_20_2" text:outline-level="2"><text:bookmark-start text:name="__RefHeading___installez_postgresql_et_phppgadmin_10"/><text:bookmark-start text:name="installez_postgresql_et_phppgadmin"/>Installez postgresql et phppgadmin<text:bookmark-end text:name="__RefHeading___installez_postgresql_et_phppgadmin_10"/><text:bookmark-end text:name="installez_postgresql_et_phppgadmin"/></text:h>
      <text:p text:style-name="Text_20_body">Un utilisateur système postgres a été créé à l'installation. Il n'a pas de mot de passe : c'est un utilisateur bloqué et le mieux est qu'il le reste.</text:p>
      <text:p text:style-name="Text_20_body"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span text:style-name="Strong_20_Emphasis"><text:span text:style-name="underline">utilisateur postgres</text:span></text:span>
Au départ, toutes les opérations d'administration se font donc avec l'utilisateur <text:span text:style-name="Strong_20_Emphasis">postgres</text:span> qui seul peut se connecter.</text:p><text:p text:style-name="Text_20_body">Pour vous connecter en tant qu'utilisateur <text:span text:style-name="Strong_20_Emphasis">postgres</text:span>, utilisez la commande sudo :</text:p><text:p text:style-name="Preformatted_20_Text">sudo -i -u postgres</text:p><text:p text:style-name="Text_20_body">L'invite de commande mentionne que vous êtes actif en tant que postgres :</text:p><text:p text:style-name="Text_20_body"><draw:frame draw:style-name="media" draw:name="3" text:anchor-type="as-char" draw:z-index="3" svg:width="" svg:rel-width="100%" svg:height="0cm"><draw:image xlink:href="/home/frapp/www/doc/data/media/logiciel/sql/postgresql/postgresql-2.png" xlink:type="simple" xlink:show="embed" xlink:actuate="onLoad"/></draw:frame></text:p><text:p text:style-name="Text_20_body">A la fin de cette session d'administration dans PostgreSQL, il suffira de taper</text:p><text:p text:style-name="Preformatted_20_Text">exit</text:p><text:p text:style-name="Text_20_body">pour reprendre la main en tant qu'utilisateur du système.</text:p><text:p text:style-name="Text_20_body">On peut aussi lancer une commande (ici <text:span text:style-name="Strong_20_Emphasis">psql</text:span>) en tant que postgres :</text:p><text:p text:style-name="Preformatted_20_Text">sudo -u postgres psql</text:p><text:p text:style-name="Text_20_body">Dès que cette commande se termine, on se retrouve avec l'utilisateur habituel.</text:p></table:table-cell></table:table-row></table:table></draw:text-box></draw:frame></text:p>
      <text:h text:style-name="Heading_20_3" text:outline-level="3"><text:bookmark-start text:name="__RefHeading___creation_d_un_nouvel_utilisateur_pour_gerer_postgresql_11"/><text:bookmark-start text:name="creation_d_un_nouvel_utilisateur_pour_gerer_postgresql"/>Création d'un nouvel utilisateur pour gérer postgresql<text:bookmark-end text:name="__RefHeading___creation_d_un_nouvel_utilisateur_pour_gerer_postgresql_11"/><text:bookmark-end text:name="creation_d_un_nouvel_utilisateur_pour_gerer_postgresql"/></text:h>
      <text:p text:style-name="Text_20_body">Nous allons créer l'utilisateur qui nous permettra de gérer postgresql.</text:p>
      <text:p text:style-name="Text_20_body">Pour cela, lancez l'outil d'administration de PostgreSQL en tant qu'utilisateur <text:span text:style-name="Strong_20_Emphasis">postgres</text:span> :</text:p>
      <text:p text:style-name="Preformatted_20_Text">sudo -u postgres psql</text:p>
      <text:p text:style-name="Text_20_body"><draw:frame draw:style-name="media" draw:name="4" text:anchor-type="as-char" draw:z-index="4" svg:width="" svg:rel-width="100%" svg:height="0cm"><draw:image xlink:href="/home/frapp/www/doc/data/media/logiciel/sql/postgresql/postgresql-3.png" xlink:type="simple" xlink:show="embed" xlink:actuate="onLoad"/></draw:frame></text:p>
      <text:p text:style-name="Text_20_body">Vous êtes dans une interface en ligne de commande, en tant que <text:span text:style-name="Strong_20_Emphasis">root</text:span> (<text:span text:style-name="Strong_20_Emphasis">#</text:span> en bout de ligne).</text:p>
      <text:p text:style-name="Text_20_body">Pour créer un environnement plus sûr, créez un rôle pour l'administration, avec toutes les autorisations sauf l'héritage des droits :</text:p>
      <text:p text:style-name="Preformatted_20_Text">CREATE ROLE &lt;admin&gt; LOGIN ENCRYPTED PASSWORD '&lt;mot_de_passe&gt;' SUPERUSER NOINHERIT CREATEDB CREATEROLE;</text:p>
      <text:p text:style-name="Text_20_body"><draw:frame draw:style-name="PluginODTAutoStyle_Frame_21_text_frame" draw:name="Frame6" text:anchor-type="paragraph" svg:width="289.134pt" draw:z-index="0" svg:min-height="1cm"><draw:text-box><table:table table:style-name="PluginODTAutoStyle_Table_22"><table:table-column table:style-name="odt_auto_style_table_column_6_1"/><table:table-row><table:table-cell office:value-type="string" table:style-name="PluginODTAutoStyle_TableCell_23"><text:p text:style-name="PluginODTAutoStyle_Paragraph_24">&lt;admin&gt;nom d'utilisateur&lt;mot_de_passe&gt;mot de passeN'oubliez pas le point-virgule en fin de ligne !</text:p></table:table-cell></table:table-row></table:table></draw:text-box></draw:frame>Quittez l'environnement psql :</text:p>
      <text:p text:style-name="Preformatted_20_Text">\q</text:p>
      <text:p text:style-name="Text_20_body">Vérifiez en essayant de vous connecter avec l'utilisateur que vous venez de créer :</text:p>
      <text:p text:style-name="Preformatted_20_Text">sudo -i -u postgres</text:p>
      <text:h text:style-name="Heading_20_3" text:outline-level="3"><text:bookmark-start text:name="__RefHeading___installation_de_l_interface_web_phppgadmin_12"/><text:bookmark-start text:name="installation_de_l_interface_web_phppgadmin"/>Installation de l'interface web PhpPgAdmin<text:bookmark-end text:name="__RefHeading___installation_de_l_interface_web_phppgadmin_12"/><text:bookmark-end text:name="installation_de_l_interface_web_phppgadmin"/></text:h>
      <text:p text:style-name="Text_20_body">Installons maintenant l'interface web <text:span text:style-name="Strong_20_Emphasis">PhpPgAdmin</text:span> pour PostgreSQL qui simplifie grandement la mise en place et l'administration.</text:p>
      <text:p text:style-name="Text_20_body"><text:a xlink:type="simple" xlink:href="https://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lighttpd/lighttpd.conf</text:span> et ajoutez la ligne suivante à la fin du fichier :</text:p>
      <text:p text:style-name="Preformatted_20_Text">...<text:line-break/>alias.url += ( "/phppgadmin" =&gt; "/usr/share/phppgadmin/")</text:p>
      <text:p text:style-name="Text_20_body">L'adresse <text:a xlink:type="simple" xlink:href="http://monsite.tld/phppgadmin" text:style-name="Internet_20_link" text:visited-style-name="Visited_20_Internet_20_Link">http://monsite.tld/phppgadmin</text:a> pointe maintenant sur le bon répertoire interne.</text:p>
      <text:p text:style-name="Text_20_body">Dans le fichier <text:span text:style-name="Strong_20_Emphasis">/etc/lighttpd/lighttpd.conf</text:span>, assurez-vous que le module <text:span text:style-name="Strong_20_Emphasis">mod_alias</text:span> est dé-commenté (donc activé)</text:p>
      <text:p text:style-name="Text_20_body">et activez les modules <text:span text:style-name="Strong_20_Emphasis">mod_fastcgi</text:span> et <text:span text:style-name="Strong_20_Emphasis">mod_cgi</text:span> :</text:p>
      <text:p text:style-name="Preformatted_20_Text">sudo lighty-enable-mod fastcgi cgi</text:p>
      <text:p text:style-name="Text_20_body">Redémarrez le serveur :</text:p>
      <text:p text:style-name="Preformatted_20_Text">sudo service lighttpd restart</text:p>
      <text:p text:style-name="Text_20_body">Allez à la page de phpPgAdmin : <text:a xlink:type="simple" xlink:href="http://monsite.tld/phppgadmin" text:style-name="Internet_20_link" text:visited-style-name="Visited_20_Internet_20_Link">http://monsite.tld/phppgadmin</text:a></text:p>
      <text:p text:style-name="Text_20_body">Cliquez sur <text:span text:style-name="Strong_20_Emphasis">PostgreSQL</text:span> sur le côté gauche.</text:p>
      <text:p text:style-name="Text_20_body">Dans la fenêtre de connexion, entrez le nom et le mot de passe de l'utilisateur créé plus haut pour gérer postgresql. Cela devrait vous connecter</text:p>
      <text:p text:style-name="Text_20_body"><draw:frame draw:style-name="media" draw:name="5" text:anchor-type="as-char" draw:z-index="5" svg:width="" svg:rel-width="100%" svg:height="0cm"><draw:image xlink:href="/home/frapp/www/doc/data/media/logiciel/sql/postgresql/postgresql-phppgadmin-1.png" xlink:type="simple" xlink:show="embed" xlink:actuate="onLoad"/></draw:frame></text:p>
      <text:p text:style-name="Text_20_body">Pour ajouter un rôle (utilisateur)</text:p>
      <text:p text:style-name="Text_20_body">Cliquez sur <text:span text:style-name="Strong_20_Emphasis">rôles</text:span> dans la zone du milieu en haut de la page</text:p>
      <text:p text:style-name="Text_20_body">Cliquez sur <text:span text:style-name="Strong_20_Emphasis">Créer Rôle</text:span></text:p>
      <text:p text:style-name="Text_20_body">Créer nom d'utilisateur / mot de passe et donner toutes les autorisations autres que <text:span text:style-name="Strong_20_Emphasis">privilèges Inherits</text:span>.</text:p>
      <text:p text:style-name="Text_20_body">Ignorer les autres options dans les cases à cocher</text:p>
      <text:p text:style-name="Text_20_body">Cliquez sur <text:span text:style-name="Strong_20_Emphasis">Crée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2::08:27</meta:creation-date>
    <dc:creator>Generated</dc:creator>
    <dc:date>2026-08-24T12::08:27</dc:date>
    <dc:language>en-US</dc:language>
    <meta:editing-cycles>1</meta:editing-cycles>
    <meta:editing-duration>PT0S</meta:editing-duration>
    <dc:title>logiciel:internet:openclinica:ocfnf</dc:title>
  </office:meta>
</office:document-meta>
</file>