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cc278a4ffc78c08ce7117b072c92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Frame_1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3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4" style:family="table-cell">
      <style:table-cell-properties style:vertical-align="middle" fo:padding="0.3cm" fo:border="none"/>
    </style:style>
    <style:style style:name="PluginODTAutoStyle_Paragraph_15" style:family="paragraph">
      <style:paragraph-properties fo:padding="0.3cm"/>
    </style:style>
    <style:style style:name="PluginODTAutoStyle_Frame_1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7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8" style:family="table-cell">
      <style:table-cell-properties style:vertical-align="middle" fo:padding="0.3cm" fo:border="none"/>
    </style:style>
    <style:style style:name="PluginODTAutoStyle_Paragraph_19" style:family="paragraph">
      <style:paragraph-properties fo:padding="0.3cm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Frame_3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7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8" style:family="table-cell">
      <style:table-cell-properties style:vertical-align="middle" fo:padding="0.3cm" fo:border="none"/>
    </style:style>
    <style:style style:name="PluginODTAutoStyle_Paragraph_39" style:family="paragraph">
      <style:paragraph-properties fo:padding="0.3cm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  <style:style style:name="PluginODTAutoStyle_Frame_4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3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44" style:family="table-cell">
      <style:table-cell-properties style:vertical-align="middle" fo:padding="0.3cm" fo:border="none"/>
    </style:style>
    <style:style style:name="PluginODTAutoStyle_Paragraph_45" style:family="paragraph">
      <style:paragraph-properties fo:padding="0.3cm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2a8b6c" fo:font-family="monospace" fo:font-style="normal" fo:font-size="9.6pt" fo:border="0pt none"/>
    </style:style>
    <style:style style:name="PluginODTAutoStyle_span_65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ginx:raspi:start"/><text:bookmark-start text:name="__RefHeading___nginx_sur_raspberry_pile_serveur_web_hautes_performances_lemp_1"/><text:bookmark-start text:name="nginx_sur_raspberry_pile_serveur_web_hautes_performances_lemp"/>Nginx sur RaspBerry Pi : le serveur Web hautes performances (LEMP)<text:bookmark-end text:name="__RefHeading___nginx_sur_raspberry_pile_serveur_web_hautes_performances_lemp_1"/><text:bookmark-end text:name="nginx_sur_raspberry_pile_serveur_web_hautes_performances_lemp"/></text:h>
      <text:p text:style-name="Text_20_body">Voir <text:a xlink:type="simple" xlink:href="https://nfrappe.fr/doc/doku.php?id=logiciel:internet:nginx:start" text:style-name="Internet_20_link" text:visited-style-name="Visited_20_Internet_20_Link">Nginx : le serveur Web hautes performances (LEMP)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<text:a xlink:type="simple" xlink:href="https://nfrappe.fr/doc/doku.php?id=tutoriel:internet:serveur:racine:start" text:style-name="Internet_20_link" text:visited-style-name="Visited_20_Internet_20_Link">Déplacer la racine (répertoire de base) d'un serveur HTTP</text:a>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Mettez à jour les sources :</text:p>
      <text:p text:style-name="Text_20_body">Mettez à jour les sources :</text:p>
      <text:p text:style-name="Command Line Interface"><text:span text:style-name="PluginODTAutoStyle_span_1">pi@framboise:~ $ </text:span><text:span text:style-name="PluginODTAutoStyle_span_2">sudo apt update &amp;&amp; sudo apt upgrade</text:span></text:p>
      <text:p text:style-name="Text_20_body">Installez Nginx sur le Raspberry :</text:p>
      <text:p text:style-name="Command Line Interface"><text:span text:style-name="PluginODTAutoStyle_span_3">pi@framboise:~ $ </text:span><text:span text:style-name="PluginODTAutoStyle_span_4">sudo apt install nginx acl</text:span></text:p>
      <text:p text:style-name="Text_20_body">Démarrez Nginx, activez-le pour être lancé au démarrage et démarrez le service :</text:p>
      <text:p text:style-name="Command Line Interface"><text:span text:style-name="PluginODTAutoStyle_span_5">pi@framboise:~ $ </text:span><text:span text:style-name="PluginODTAutoStyle_span_6">sudo nginx</text:span><text:line-break/><text:span text:style-name="PluginODTAutoStyle_span_7">pi@framboise:~ $ </text:span><text:span text:style-name="PluginODTAutoStyle_span_8">sudo systemctl enable nginx</text:span></text:p>
      <text:p text:style-name="Text_20_body">Vérifiez que Nginx est bien démarré :</text:p>
      <text:p text:style-name="Command Line Interface"><text:span text:style-name="PluginODTAutoStyle_span_9">pi@framboise:~ $ </text:span><text:span text:style-name="PluginODTAutoStyle_span_10">sudo systemctl is-active nginx</text:span><text:line-break/><text:span text:style-name="PluginODTAutoStyle_span_11">active</text:span></text:p>
      <text:p text:style-name="Text_20_body"><text:span text:style-name="Strong_20_Emphasis">Vérifiez</text:span> que tout fonctionne : sur votre PC, dans votre navigateur Internet, ouvrez votre serveur <text:a xlink:type="simple" xlink:href="http://192.168.0.31" text:style-name="Internet_20_link" text:visited-style-name="Visited_20_Internet_20_Link">http://192.168.0.31</text:a> (ou <text:a xlink:type="simple" xlink:href="http://framboise.local" text:style-name="Internet_20_link" text:visited-style-name="Visited_20_Internet_20_Link">http://framboise.local</text:a> ; vous devriez tomber sur cette page :<draw:frame draw:style-name="mediacenter" draw:name="0" text:anchor-type="paragraph" draw:z-index="0" svg:width="10.583333333333cm" svg:height="5.0836182336182cm"><draw:image xlink:href="Pictures/ddcc278a4ffc78c08ce7117b072c925c.png" xlink:type="simple" xlink:show="embed" xlink:actuate="onLoad"/></draw:frame><draw:frame draw:style-name="PluginODTAutoStyle_Frame_12_text_frame" draw:name="Frame1" text:anchor-type="paragraph" svg:width="289.134pt" draw:z-index="0" svg:min-height="1cm"><draw:text-box><table:table table:style-name="PluginODTAutoStyle_Table_13"><table:table-column table:style-name="odt_auto_style_table_column_1_1"/><table:table-row><table:table-cell office:value-type="string" table:style-name="PluginODTAutoStyle_TableCell_14"><text:p text:style-name="PluginODTAutoStyle_Paragraph_15">Quand vous tapez l'adresse <text:a xlink:type="simple" xlink:href="http://192.168.0.31" text:style-name="Internet_20_link" text:visited-style-name="Visited_20_Internet_20_Link">http://192.168.0.31</text:a>, vous aboutissez dans le répertoire <text:span text:style-name="Strong_20_Emphasis">/&lt;DISQUE&gt;/srv/www/html</text:span>.</text:p><text:p text:style-name="Text_20_body">L'utilisateur <text:span text:style-name="Strong_20_Emphasis">$USER</text:span> (qui fait partie du groupe <text:span text:style-name="Strong_20_Emphasis">www-data</text:span>) a lui aussi accès à ce répertoire.</text:p><text:p text:style-name="Text_20_body">N'oubliez pas de recharger la page du navigateur pour vider le cache, sinon c'est l'ancienne page qui s'affiche.</text:p></table:table-cell></table:table-row></table:table></draw:text-box></draw:frame><draw:frame draw:style-name="PluginODTAutoStyle_Frame_16_text_frame" draw:name="Frame2" text:anchor-type="paragraph" svg:width="289.134pt" draw:z-index="0" svg:min-height="1cm"><draw:text-box><table:table table:style-name="PluginODTAutoStyle_Table_17"><table:table-column table:style-name="odt_auto_style_table_column_2_1"/><table:table-row><table:table-cell office:value-type="string" table:style-name="PluginODTAutoStyle_TableCell_18"><text:p text:style-name="PluginODTAutoStyle_Paragraph_19">L'installation a créé l'arborescence :
</text:p><text:p text:style-name="Command Line Interface"><text:span text:style-name="PluginODTAutoStyle_span_20">pi@framboise:~ $ </text:span><text:span text:style-name="PluginODTAutoStyle_span_21">tree /etc/nginx/</text:span><text:line-break/><text:span text:style-name="PluginODTAutoStyle_span_22">/etc/nginx/</text:span><text:line-break/><text:span text:style-name="PluginODTAutoStyle_span_23">├── nginx.conf</text:span><text:line-break/><text:span text:style-name="PluginODTAutoStyle_span_24">├── conf.d</text:span><text:line-break/><text:span text:style-name="PluginODTAutoStyle_span_25">├── modules-available</text:span><text:line-break/><text:span text:style-name="PluginODTAutoStyle_span_26">├── modules-enabled</text:span><text:line-break/><text:span text:style-name="PluginODTAutoStyle_span_27">│   └── ...</text:span><text:line-break/><text:span text:style-name="PluginODTAutoStyle_span_28">├── sites-available</text:span><text:line-break/><text:span text:style-name="PluginODTAutoStyle_span_29">│   └── default</text:span><text:line-break/><text:span text:style-name="PluginODTAutoStyle_span_30">├── sites-enabled</text:span><text:line-break/><text:span text:style-name="PluginODTAutoStyle_span_31">│   └── default -&gt; </text:span><text:span text:style-name="PluginODTAutoStyle_span_32">/etc/nginx/sites-available/default</text:span><text:line-break/><text:span text:style-name="PluginODTAutoStyle_span_33">├── snippets</text:span><text:line-break/><text:span text:style-name="PluginODTAutoStyle_span_34">│   └── ...</text:span><text:line-break/><text:span text:style-name="PluginODTAutoStyle_span_35">└── ...</text:span></text:p><text:p text:style-name="Text_20_body">Le dossier <text:span text:style-name="Strong_20_Emphasis">sites-available</text:span> contient les fichiers de configuration des sitesLe dossier <text:span text:style-name="Strong_20_Emphasis">sites-enabled</text:span> permet de les lancer en production.</text:p></table:table-cell></table:table-row></table:table></draw:text-box></draw:frame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e fichier de configuration de <text:span text:style-name="Strong_20_Emphasis">nginx</text:span> est /etc/nginx/nginx.conf mais <text:span text:style-name="Strong_20_Emphasis">nous n'y toucherons pas</text:span> pour ne pas perdre les réglages lors des mises à jour.</text:p>
      <text:p text:style-name="Text_20_body"><draw:frame draw:style-name="PluginODTAutoStyle_Frame_36_text_frame" draw:name="Frame3" text:anchor-type="paragraph" svg:width="289.134pt" draw:z-index="0" svg:min-height="1cm"><draw:text-box><table:table table:style-name="PluginODTAutoStyle_Table_37"><table:table-column table:style-name="odt_auto_style_table_column_3_1"/><table:table-row><table:table-cell office:value-type="string" table:style-name="PluginODTAutoStyle_TableCell_38"><text:p text:style-name="PluginODTAutoStyle_Paragraph_39">Au lieu de toucher au fichier /etc/nginx/nginx.conf, nous utiliserons certains dossiers :</text:p><text:p text:style-name="Text_20_body"><text:span text:style-name="Strong_20_Emphasis">configuration</text:span> : des fichiers dans le répertoire <text:span text:style-name="Strong_20_Emphasis">/etc/nginx/conf.d</text:span>.<text:span text:style-name="Strong_20_Emphasis">hôtes virtuels</text:span> : des fichiers dans le répertoire <text:span text:style-name="Strong_20_Emphasis">/etc/nginx/sites-available</text:span> (le fichier default peut servir de modèle)Le dossier <text:span text:style-name="Strong_20_Emphasis">/etc/nginx/sites-enabled</text:span> permet de lancer les hôtes virtuels en production</text:p></table:table-cell></table:table-row></table:table></draw:text-box></draw:frame></text:p>
      <text:h text:style-name="Heading_20_3" text:outline-level="3"><text:bookmark-start text:name="__RefHeading___serveur_par_defaut_5"/><text:bookmark-start text:name="serveur_par_defaut"/>Serveur par défaut<text:bookmark-end text:name="__RefHeading___serveur_par_defaut_5"/><text:bookmark-end text:name="serveur_par_defaut"/></text:h>
      <text:p text:style-name="Text_20_body">Faites une copie du fichier <text:span text:style-name="Strong_20_Emphasis">/etc/nginx/sites-available/default</text:span> :</text:p>
      <text:p text:style-name="Command Line Interface"><text:span text:style-name="PluginODTAutoStyle_span_40">pi@framboise:~ $ </text:span><text:span text:style-name="PluginODTAutoStyle_span_41">sudo cp /etc/nginx/sites-available/default /etc/nginx/sites-available/default.dist|]]</text:span></text:p>
      <text:p text:style-name="Text_20_body"><draw:frame draw:style-name="PluginODTAutoStyle_Frame_42_text_frame" draw:name="Frame4" text:anchor-type="paragraph" svg:width="289.134pt" draw:z-index="0" svg:min-height="1cm"><draw:text-box><table:table table:style-name="PluginODTAutoStyle_Table_43"><table:table-column table:style-name="odt_auto_style_table_column_4_1"/><table:table-row><table:table-cell office:value-type="string" table:style-name="PluginODTAutoStyle_TableCell_44"><text:p text:style-name="PluginODTAutoStyle_Paragraph_45">Pour info, en voici le contenu : <text:a xlink:type="simple" xlink:href="https://nfrappe.fr/doc/doku.php?id=logiciel:internet:nginx:raspi:default" text:style-name="Internet_20_link" text:visited-style-name="Visited_20_Internet_20_Link">Fichier /etc/nginx/sites-available/default</text:a>
Pour en savoir plus sur le fichier de configuration, voir <text:a xlink:type="simple" xlink:href="https://nfrappe.fr/doc/doku.php?id=logiciel:internet:nginx:nginx.conf:start" text:style-name="Internet_20_link" text:visited-style-name="Visited_20_Internet_20_Link">Structure du fichier de configuration nginx.conf</text:a></text:p></table:table-cell></table:table-row></table:table></draw:text-box></draw:frame>Éditez avec les droits d'administration le fichier <text:span text:style-name="Strong_20_Emphasis">/etc/nginx/sites-available/default</text:span> pour le modifier comme ceci : :</text:p>
      <text:p text:style-name="Preformatted_20_Text"># Serveur par défaut<text:line-break/>server {<text:line-break/><text:s text:c="4"/>listen 80 default_server;<text:line-break/><text:s text:c="4"/>listen [::]:80 default_server;<text:line-break/><text:s text:c="4"/><text:line-break/><text:s text:c="4"/># Configuration SSL<text:line-break/><text:s text:c="4"/>listen 443 ssl default_server;<text:line-break/><text:s text:c="4"/>listen [::]:443 ssl default_server;<text:line-break/><text:s text:c="4"/><text:line-break/><text:s text:c="4"/># Note : Vous devez désactiver gzip pour le trafic SSL.<text:line-break/><text:s text:c="4"/># Voir : https://bugs.debian.org/773332<text:line-break/><text:s text:c="4"/><text:line-break/><text:s text:c="4"/># Renseignez-vous sur ssl_ciphers pour garantir une configuration sécurisée<text:line-break/><text:s text:c="4"/># Voir : https://bugs.debian.org/765782<text:line-break/><text:s text:c="4"/><text:line-break/><text:s text:c="4"/># Certificats auto-signés générés par le package ssl-cert<text:line-break/><text:s text:c="4"/># Ne les utilisez pas dans un serveur de production !<text:line-break/><text:s text:c="4"/>include snippets/snakeoil.conf;<text:line-break/><text:s text:c="4"/><text:line-break/><text:s text:c="4"/>server_name _;<text:line-break/><text:s text:c="4"/>root /var/www/html;<text:line-break/><text:s text:c="4"/><text:line-break/><text:s text:c="4"/>index index.php index.html index.htm index.nginx-debian.html;<text:line-break/><text:s text:c="4"/><text:line-break/><text:s text:c="4"/>location / {<text:line-break/><text:s text:c="8"/># Essai de servir la demande comme fichier, puis comme répertoire, puis affichage d'un 404<text:line-break/><text:s text:c="8"/>try_files $uri $uri/ =404;<text:line-break/><text:s text:c="4"/>}<text:line-break/><text:s text:c="4"/><text:line-break/><text:s text:c="4"/># Passer les scripts PHP au serveur FastCGI<text:line-break/><text:s text:c="4"/>location ~ \.php$ {<text:line-break/><text:s text:c="8"/>include snippets/fastcgi-php.conf;<text:line-break/><text:s text:c="8"/>fastcgi_pass unix:/run/php/php7.3-fpm.sock;<text:line-break/><text:s text:c="4"/>}<text:line-break/><text:s text:c="4"/><text:line-break/><text:s text:c="4"/># Refuser l'accès aux fichiers .htaccess si la racine du document d'Apache<text:line-break/><text:s text:c="4"/># concorde avec celle de nginx<text:line-break/><text:s text:c="4"/>location ~ /\.ht {<text:line-break/><text:s text:c="8"/>deny all;<text:line-break/><text:s text:c="4"/>}<text:line-break/>}</text:p>
      <text:p text:style-name="Text_20_body">Et voici le modèle pour un serveur virtuel :</text:p>
      <text:p text:style-name="Preformatted_20_Text"># Modèle de configuration de l'hôte virtuel example.com<text:line-break/>#<text:s text:c="4"/>Placez ce code dans un fichier sites-available/example.com<text:line-break/>#<text:s text:c="4"/>et créez un lien symbolique vers sites-enabled/ pour l'activer.<text:line-break/>server {<text:line-break/><text:s text:c="4"/>listen 80;<text:line-break/><text:s text:c="4"/>listen [::]:80;<text:line-break/><text:line-break/><text:s text:c="4"/>server_name example.com;<text:line-break/><text:s text:c="4"/>root /var/www/example.com;<text:line-break/><text:line-break/><text:s text:c="4"/>index index.php index.html index.htm;<text:line-break/><text:line-break/><text:s text:c="4"/># Certificats auto-signés générés par le package ssl-cert<text:line-break/><text:s text:c="4"/># Ne les utilisez pas dans un serveur de production !<text:line-break/><text:s text:c="4"/>include snippets/snakeoil.conf;<text:line-break/><text:line-break/><text:s text:c="4"/>location / {<text:line-break/><text:s text:c="8"/>try_files $uri $uri/ =404;<text:line-break/><text:s text:c="4"/>}<text:line-break/><text:tab/><text:line-break/><text:s text:c="4"/># Passer les scripts PHP au serveur FastCGI<text:line-break/><text:s text:c="4"/>location ~ \.php$ {<text:line-break/><text:s text:c="8"/>include snippets/fastcgi-php.conf;<text:line-break/><text:s text:c="8"/>fastcgi_pass unix:/run/php/php7.3-fpm.sock;<text:line-break/><text:s text:c="4"/>}<text:line-break/><text:line-break/><text:s text:c="4"/># Refuser l'accès aux fichiers .htaccess<text:line-break/><text:s text:c="4"/># si la racine du document d'Apache concorde avec celle de nginx<text:line-break/><text:s text:c="4"/>location ~ /\.ht {<text:line-break/><text:s text:c="8"/>deny all;<text:line-break/><text:s text:c="4"/>}<text:line-break/>}</text:p>
      <text:h text:style-name="Heading_20_3" text:outline-level="3"><text:bookmark-start text:name="__RefHeading___creation_d_un_site_6"/><text:bookmark-start text:name="creation_d_un_site"/>Création d'un site<text:bookmark-end text:name="__RefHeading___creation_d_un_site_6"/><text:bookmark-end text:name="creation_d_un_site"/></text:h>
      <text:p text:style-name="Text_20_body">Le plus simple est de partir de l'exemple <text:span text:style-name="Strong_20_Emphasis">/etc/nginx/sites-available/default</text:span> fourni.</text:p>
      <text:p text:style-name="Text_20_body">Recopiez le fichier modèle :</text:p>
      <text:p text:style-name="Command Line Interface"><text:span text:style-name="PluginODTAutoStyle_span_46">pi@framboise:~ $ </text:span><text:span text:style-name="PluginODTAutoStyle_span_47">sudo cp /etc/nginx/sites-available/default /etc/nginx/sites-available/monsite</text:span></text:p>
      <text:p text:style-name="Text_20_body">Éditez avec les droits d'administration le fichier <text:span text:style-name="Strong_20_Emphasis">/etc/nginx/sites-available/monsite</text:span> :</text:p>
      <text:p text:style-name="Preformatted_20_Text">server {<text:line-break/><text:s text:c="4"/>listen 80;<text:line-break/><text:s text:c="4"/>listen [::]:80;<text:tab/><text:line-break/><text:s text:c="4"/><text:line-break/><text:s text:c="4"/>server_name monsite.fr;<text:line-break/><text:s text:c="4"/>root /var/www/html/monsite;<text:line-break/><text:line-break/><text:s text:c="4"/>index index.php index.html;<text:line-break/><text:line-break/><text:s text:c="4"/>location / {<text:line-break/><text:s text:c="8"/>try_files $uri $uri/ =404;<text:line-break/><text:s text:c="4"/>}<text:line-break/><text:line-break/><text:s text:c="4"/>location ~ \.php$ {<text:line-break/><text:s text:c="8"/>include snippets/fastcgi-php.conf;<text:line-break/><text:s text:c="8"/>fastcgi_pass unix:/run/php/php7.3-fpm.sock;<text:line-break/><text:s text:c="4"/>}<text:line-break/>}</text:p>
      <text:p text:style-name="Text_20_body">Créez un dossier qui accueillera les fichiers de votre site :</text:p>
      <text:p text:style-name="Command Line Interface"><text:span text:style-name="PluginODTAutoStyle_span_48">pi@framboise:~ $ </text:span><text:span text:style-name="PluginODTAutoStyle_span_49">sudo mkdir -p /var/www/html/monsite</text:span></text:p>
      <text:p text:style-name="Text_20_body">Créez le fichier <text:span text:style-name="Strong_20_Emphasis">/var/www/html/index.php</text:span> :</text:p>
      <text:p text:style-name="Command Line Interface"><text:span text:style-name="PluginODTAutoStyle_span_50">pi@framboise:/var/www/html/monsite $ sudo nano /var/www/html/monsite/index.php</text:span></text:p>
      <text:p text:style-name="Preformatted_20_Text">&lt;?php<text:line-break/>class Application<text:line-break/>{<text:line-break/><text:tab/>public function __construct()<text:line-break/><text:tab/>{<text:line-break/><text:tab/><text:tab/>phpinfo();<text:line-break/><text:tab/>}<text:line-break/>}<text:line-break/>$application = new Application();<text:line-break/>?&gt;</text:p>
      <text:p text:style-name="Text_20_body">Activez votre site en créant un lien dans le dossier sites-enabled :</text:p>
      <text:p text:style-name="Command Line Interface"><text:span text:style-name="PluginODTAutoStyle_span_51">pi@framboise:~ $ </text:span><text:span text:style-name="PluginODTAutoStyle_span_52">sudo ln -s /etc/nginx/sites-available/monsite /etc/nginx/sites-enabled/monsite</text:span></text:p>
      <text:p text:style-name="Text_20_body">Testez la configuration :</text:p>
      <text:p text:style-name="Command Line Interface"><text:span text:style-name="PluginODTAutoStyle_span_53">pi@framboise:~ $ </text:span><text:span text:style-name="PluginODTAutoStyle_span_54">sudo nginx -t</text:span><text:line-break/><text:span text:style-name="PluginODTAutoStyle_span_55">nginx: the configuration file /etc/nginx/nginx.conf syntax is ok</text:span><text:line-break/><text:span text:style-name="PluginODTAutoStyle_span_56">nginx: configuration file /etc/nginx/nginx.conf test is successful</text:span></text:p>
      <text:p text:style-name="Text_20_body">Si tout est Ok, redémarrez nginx :</text:p>
      <text:p text:style-name="Command Line Interface"><text:span text:style-name="PluginODTAutoStyle_span_57">pi@framboise:~ $ </text:span><text:span text:style-name="PluginODTAutoStyle_span_58">sudo systemctl restart nginx.service</text:span></text:p>
      <text:p text:style-name="Text_20_body">Pour finir, sur le PC, allez sur votre serveur à l'aide de votre navigateur Internet. S'il affiche l'état de php, c'est bon !</text:p>
      <text:h text:style-name="Heading_20_3" text:outline-level="3"><text:bookmark-start text:name="__RefHeading___serveurs_virtuels_7"/><text:bookmark-start text:name="serveurs_virtuels"/>Serveurs virtuels<text:bookmark-end text:name="__RefHeading___serveurs_virtuels_7"/><text:bookmark-end text:name="serveurs_virtuels"/></text:h>
      <text:p text:style-name="Text_20_body">Pour le PHP, vérifier le contenu du répertoire  :
</text:p>
      <text:p text:style-name="Command Line Interface"><text:span text:style-name="PluginODTAutoStyle_span_59">pi@framboise:~ $ </text:span><text:span text:style-name="PluginODTAutoStyle_span_60">ll /var/run/php/</text:span><text:line-break/><text:span text:style-name="PluginODTAutoStyle_span_61">total 4,0K</text:span><text:line-break/><text:span text:style-name="PluginODTAutoStyle_span_62">srw-rw---- 1 www-data www-data 0 juil. 20 10:46 php7.3-fpm.sock</text:span><text:line-break/><text:span text:style-name="PluginODTAutoStyle_span_63">-rw-r--r-- 1 root<text:s text:c="5"/>root<text:s text:c="5"/>5 juil. 20 10:46 php7.3-fpm.pid</text:span></text:p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p text:style-name="Text_20_body">Exemple sur framboise :</text:p>
      <text:p text:style-name="Preformatted_20_Text"># Domaine framboise.parc<text:line-break/><text:line-break/># hôte virtuel framboise.parc<text:line-break/>server {<text:line-break/><text:tab/>listen 80;<text:line-break/><text:tab/>listen [::]:80;<text:line-break/><text:line-break/><text:s text:c="4"/>server_name framboise.parc;<text:line-break/><text:s text:c="4"/>root /var/www/html/;<text:line-break/><text:line-break/><text:s text:c="3"/><text:tab/>index index.php index.html index.htm index.nginx-debian.html;<text:line-break/><text:line-break/><text:tab/>location / {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\.ht {<text:line-break/><text:tab/><text:tab/>deny all;<text:line-break/><text:tab/>}<text:line-break/>}<text:line-break/><text:line-break/># doc.framboise.parc<text:line-break/>server {<text:line-break/><text:tab/>listen 80;<text:line-break/><text:tab/>listen [::]:80;<text:line-break/><text:line-break/><text:s text:c="4"/>server_name doc.framboise.parc;<text:line-break/><text:tab/>root /var/www/html/doc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 hôtes virtuels dokuwiki<text:line-break/>server {<text:line-break/><text:tab/>listen 80;<text:line-break/><text:tab/>listen [::]:80;<text:line-break/><text:line-break/><text:s text:c="4"/>server_name<text:s text:c="2"/>~^(?P&lt;sub&gt;doc|perso|magie)\.framboise\.parc$;<text:line-break/><text:s text:c="4"/>#server_name doc.framboise.parc;<text:line-break/><text:tab/>#root /var/www/html/doc;<text:line-break/><text:tab/>root /var/www/html/$sub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#~ fastcgi_pass unix:/var/run/php/php7.3-fpm.sock;<text:line-break/><text:tab/><text:tab/>fastcgi_pass unix:/var/run/php5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 hôte virtuel test.framboise.parc<text:line-break/>server {<text:line-break/><text:tab/>listen 80;<text:line-break/><text:tab/>listen [::]:80;<text:line-break/><text:line-break/><text:tab/>server_name test.framboise.parc;<text:line-break/><text:tab/>root /var/www/html/test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~ # hôte virtuel gestion.framboise.parc<text:line-break/>server {<text:line-break/><text:tab/>listen 80;<text:line-break/><text:tab/>listen [::]:80;<text:line-break/><text:line-break/><text:tab/>server_name gestion.framboise.parc;<text:line-break/><text:tab/>root /var/www/html/gestion/htdocs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~ # hôte virtuel perso.framboise.parc<text:line-break/>server {<text:line-break/><text:tab/>listen 80;<text:line-break/><text:tab/>listen [::]:80;<text:line-break/><text:line-break/><text:tab/>server_name perso.framboise.parc;<text:line-break/><text:tab/>root /var/www/html/perso;<text:line-break/><text:line-break/><text:tab/>location / {<text:line-break/><text:tab/><text:tab/>index index.php index.html index.htm index.nginx-debian.html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(data|conf|bin|inc)/ {<text:line-break/><text:tab/><text:tab/>deny all;<text:line-break/><text:tab/>}<text:line-break/><text:tab/><text:line-break/><text:tab/>location ~ /\.ht {<text:line-break/><text:tab/><text:tab/>deny all;<text:line-break/><text:tab/>}<text:line-break/>}<text:line-break/><text:line-break/># hôte virtuel *.framboise.parc<text:line-break/>server {<text:line-break/><text:tab/>listen 80;<text:line-break/><text:tab/>listen [::]:80;<text:line-break/><text:line-break/>#<text:tab/>On récupère le sous-domaine dans la variable "sub".<text:line-break/><text:s text:c="4"/>server_name<text:s text:c="2"/>~^(?P&lt;sub&gt;.+)\.framboise.parc$;<text:line-break/><text:s text:c="4"/>root /var/www/html/$sub;<text:line-break/><text:line-break/><text:s text:c="3"/><text:tab/>index index.php index.html index.htm index.nginx-debian.html;<text:line-break/><text:line-break/><text:tab/>location / {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3-fpm.sock;<text:line-break/><text:tab/><text:tab/>#~ fastcgi_pass unix:/var/run/php5-fpm.sock;<text:line-break/><text:tab/>}<text:line-break/><text:line-break/><text:tab/>location ~ /\.ht {<text:line-break/><text:tab/><text:tab/>deny all;<text:line-break/><text:tab/>}<text:line-break/>}</text:p>
      <text:p text:style-name="Text_20_body">Activer cet hôte :
</text:p>
      <text:p text:style-name="Command Line Interface"><text:span text:style-name="PluginODTAutoStyle_span_64">pi@framboise:~ $ </text:span><text:span text:style-name="PluginODTAutoStyle_span_65">sudo ln -s /etc/nginx/sites-available/framboise.parc /etc/nginx/sites-enabled/</text:span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Frame_1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3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4" style:family="table-cell">
      <style:table-cell-properties style:vertical-align="middle" fo:padding="0.3cm" fo:border="none"/>
    </style:style>
    <style:style style:name="PluginODTAutoStyle_Paragraph_15" style:family="paragraph">
      <style:paragraph-properties fo:padding="0.3cm"/>
    </style:style>
    <style:style style:name="PluginODTAutoStyle_Frame_1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7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8" style:family="table-cell">
      <style:table-cell-properties style:vertical-align="middle" fo:padding="0.3cm" fo:border="none"/>
    </style:style>
    <style:style style:name="PluginODTAutoStyle_Paragraph_19" style:family="paragraph">
      <style:paragraph-properties fo:padding="0.3cm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Frame_3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7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8" style:family="table-cell">
      <style:table-cell-properties style:vertical-align="middle" fo:padding="0.3cm" fo:border="none"/>
    </style:style>
    <style:style style:name="PluginODTAutoStyle_Paragraph_39" style:family="paragraph">
      <style:paragraph-properties fo:padding="0.3cm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  <style:style style:name="PluginODTAutoStyle_Frame_4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3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44" style:family="table-cell">
      <style:table-cell-properties style:vertical-align="middle" fo:padding="0.3cm" fo:border="none"/>
    </style:style>
    <style:style style:name="PluginODTAutoStyle_Paragraph_45" style:family="paragraph">
      <style:paragraph-properties fo:padding="0.3cm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2a8b6c" fo:font-family="monospace" fo:font-style="normal" fo:font-size="9.6pt" fo:border="0pt none"/>
    </style:style>
    <style:style style:name="PluginODTAutoStyle_span_65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1:57</meta:creation-date>
    <dc:creator>Generated</dc:creator>
    <dc:date>2026-08-24T05::21:57</dc:date>
    <dc:language>en-US</dc:language>
    <meta:editing-cycles>1</meta:editing-cycles>
    <meta:editing-duration>PT0S</meta:editing-duration>
    <dc:title>logiciel:internet:nginx:raspi:start</dc:title>
  </office:meta>
</office:document-meta>
</file>