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71c2084b288db4d4a381a4037c6d62.png"/>
  <manifest:file-entry manifest:media-type="image/png" manifest:full-path="Pictures/4d36e6efdbc3eb27ab0d02b76f3047a3.png"/>
  <manifest:file-entry manifest:media-type="image/svg+xml" manifest:full-path="Pictures/f4884eb6b0bd9291893300fe292bf4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span_69" style:family="text">
      <style:text-properties fo:color="#2a8b6c" fo:font-family="monospace" fo:font-style="normal" fo:font-size="9.6pt" fo:border="0pt none"/>
    </style:style>
    <style:style style:name="PluginODTAutoStyle_span_70" style:family="text">
      <style:text-properties fo:color="#df1717" fo:font-family="monospace" fo:font-style="normal" fo:font-size="9.6pt" fo:border="0pt none"/>
    </style:style>
    <style:style style:name="PluginODTAutoStyle_span_71" style:family="text">
      <style:text-properties fo:color="#2a8b6c" fo:font-family="monospace" fo:font-style="normal" fo:font-size="9.6pt" fo:border="0pt none"/>
    </style:style>
    <style:style style:name="PluginODTAutoStyle_span_72" style:family="text">
      <style:text-properties fo:color="#df1717"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2a8b6c" fo:font-family="monospace" fo:font-style="normal" fo:font-size="9.6pt" fo:border="0pt none"/>
    </style:style>
    <style:style style:name="PluginODTAutoStyle_span_82" style:family="text">
      <style:text-properties fo:color="#df1717"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2a8b6c" fo:font-family="monospace" fo:font-style="normal" fo:font-size="9.6pt" fo:border="0pt none"/>
    </style:style>
    <style:style style:name="PluginODTAutoStyle_span_87" style:family="text">
      <style:text-properties fo:color="#df1717"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2a8b6c" fo:font-family="monospace" fo:font-style="normal" fo:font-size="9.6pt" fo:border="0pt none"/>
    </style:style>
    <style:style style:name="PluginODTAutoStyle_span_91" style:family="text">
      <style:text-properties fo:color="#df1717" fo:font-family="monospace" fo:font-style="normal" fo:font-size="9.6pt" fo:border="0pt none"/>
    </style:style>
    <style:style style:name="PluginODTAutoStyle_span_92" style:family="text">
      <style:text-properties fo:color="#2a8b6c" fo:font-family="monospace" fo:font-style="normal" fo:font-size="9.6pt" fo:border="0pt none"/>
    </style:style>
    <style:style style:name="PluginODTAutoStyle_span_93" style:family="text">
      <style:text-properties fo:color="#df1717"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2a8b6c" fo:font-family="monospace" fo:font-style="normal" fo:font-size="9.6pt" fo:border="0pt none"/>
    </style:style>
    <style:style style:name="PluginODTAutoStyle_span_103" style:family="text">
      <style:text-properties fo:color="#df1717"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2a8b6c" fo:font-family="monospace" fo:font-style="normal" fo:font-size="9.6pt" fo:border="0pt none"/>
    </style:style>
    <style:style style:name="PluginODTAutoStyle_span_108" style:family="text">
      <style:text-properties fo:color="#df1717"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2a8b6c" fo:font-family="monospace" fo:font-style="normal" fo:font-size="9.6pt" fo:border="0pt none"/>
    </style:style>
    <style:style style:name="PluginODTAutoStyle_span_112" style:family="text">
      <style:text-properties fo:color="#df1717"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2a8b6c" fo:font-family="monospace" fo:font-style="normal" fo:font-size="9.6pt" fo:border="0pt none"/>
    </style:style>
    <style:style style:name="PluginODTAutoStyle_span_115" style:family="text">
      <style:text-properties fo:color="#171793" fo:font-family="monospace" fo:font-style="normal" fo:font-size="9.6pt" fo:border="0pt none"/>
    </style:style>
    <style:style style:name="PluginODTAutoStyle_span_116" style:family="text">
      <style:text-properties fo:color="#171793" fo:font-family="monospace" fo:font-style="normal" fo:font-size="9.6pt" fo:border="0pt none"/>
    </style:style>
    <style:style style:name="PluginODTAutoStyle_span_117" style:family="text">
      <style:text-properties fo:color="#171793" fo:font-family="monospace" fo:font-style="normal" fo:font-size="9.6pt" fo:border="0pt none"/>
    </style:style>
    <style:style style:name="PluginODTAutoStyle_span_118" style:family="text">
      <style:text-properties fo:color="#171793" fo:font-family="monospace" fo:font-style="normal" fo:font-size="9.6pt" fo:border="0pt none"/>
    </style:style>
    <style:style style:name="PluginODTAutoStyle_span_119" style:family="text">
      <style:text-properties fo:color="#171793" fo:font-family="monospace" fo:font-style="normal" fo:font-size="9.6pt" fo:border="0pt none"/>
    </style:style>
    <style:style style:name="PluginODTAutoStyle_span_120" style:family="text">
      <style:text-properties fo:color="#2a8b6c" fo:font-family="monospace" fo:font-style="normal" fo:font-size="9.6pt" fo:border="0pt none"/>
    </style:style>
    <style:style style:name="PluginODTAutoStyle_span_121" style:family="text">
      <style:text-properties fo:color="#df1717" fo:font-family="monospace" fo:font-style="normal" fo:font-size="9.6pt" fo:border="0pt none"/>
    </style:style>
    <style:style style:name="PluginODTAutoStyle_span_122" style:family="text">
      <style:text-properties fo:color="#171793" fo:font-family="monospace" fo:font-style="normal" fo:font-size="9.6pt" fo:border="0pt none"/>
    </style:style>
    <style:style style:name="PluginODTAutoStyle_span_123" style:family="text">
      <style:text-properties fo:color="#171793" fo:font-family="monospace" fo:font-style="normal" fo:font-size="9.6pt" fo:border="0pt none"/>
    </style:style>
    <style:style style:name="PluginODTAutoStyle_span_124" style:family="text">
      <style:text-properties fo:color="#171793" fo:font-family="monospace" fo:font-style="normal" fo:font-size="9.6pt" fo:border="0pt none"/>
    </style:style>
    <style:style style:name="PluginODTAutoStyle_span_125" style:family="text">
      <style:text-properties fo:color="#171793" fo:font-family="monospace" fo:font-style="normal" fo:font-size="9.6pt" fo:border="0pt none"/>
    </style:style>
    <style:style style:name="PluginODTAutoStyle_span_126" style:family="text">
      <style:text-properties fo:color="#2a8b6c" fo:font-family="monospace" fo:font-style="normal" fo:font-size="9.6pt" fo:border="0pt none"/>
    </style:style>
    <style:style style:name="PluginODTAutoStyle_span_127" style:family="text">
      <style:text-properties fo:color="#df1717" fo:font-family="monospace" fo:font-style="normal" fo:font-size="9.6pt" fo:border="0pt none"/>
    </style:style>
    <style:style style:name="PluginODTAutoStyle_span_128" style:family="text">
      <style:text-properties fo:color="#171793" fo:font-family="monospace" fo:font-style="normal" fo:font-size="9.6pt" fo:border="0pt none"/>
    </style:style>
    <style:style style:name="PluginODTAutoStyle_span_129" style:family="text">
      <style:text-properties fo:color="#2a8b6c" fo:font-family="monospace" fo:font-style="normal" fo:font-size="9.6pt" fo:border="0pt none"/>
    </style:style>
    <style:style style:name="PluginODTAutoStyle_span_130" style:family="text">
      <style:text-properties fo:color="#df1717" fo:font-family="monospace" fo:font-style="normal" fo:font-size="9.6pt" fo:border="0pt none"/>
    </style:style>
    <style:style style:name="PluginODTAutoStyle_span_131" style:family="text">
      <style:text-properties fo:color="#171793" fo:font-family="monospace" fo:font-style="normal" fo:font-size="9.6pt" fo:border="0pt none"/>
    </style:style>
    <style:style style:name="PluginODTAutoStyle_span_132" style:family="text">
      <style:text-properties fo:color="#171793" fo:font-family="monospace" fo:font-style="normal" fo:font-size="9.6pt" fo:border="0pt none"/>
    </style:style>
    <style:style style:name="PluginODTAutoStyle_span_133" style:family="text">
      <style:text-properties fo:color="#171793" fo:font-family="monospace" fo:font-style="normal" fo:font-size="9.6pt" fo:border="0pt none"/>
    </style:style>
    <style:style style:name="PluginODTAutoStyle_span_134" style:family="text">
      <style:text-properties fo:color="#2a8b6c" fo:font-family="monospace" fo:font-style="normal" fo:font-size="9.6pt" fo:border="0pt none"/>
    </style:style>
    <style:style style:name="PluginODTAutoStyle_span_135" style:family="text">
      <style:text-properties fo:color="#df1717" fo:font-family="monospace" fo:font-style="normal" fo:font-size="9.6pt" fo:border="0pt none"/>
    </style:style>
    <style:style style:name="PluginODTAutoStyle_span_136" style:family="text">
      <style:text-properties fo:color="#171793" fo:font-family="monospace" fo:font-style="normal" fo:font-size="9.6pt" fo:border="0pt none"/>
    </style:style>
    <style:style style:name="PluginODTAutoStyle_span_137" style:family="text">
      <style:text-properties fo:color="#2a8b6c" fo:font-family="monospace" fo:font-style="normal" fo:font-size="9.6pt" fo:border="0pt none"/>
    </style:style>
    <style:style style:name="PluginODTAutoStyle_span_138" style:family="text">
      <style:text-properties fo:color="#2a8b6c" fo:font-family="monospace" fo:font-style="normal" fo:font-size="9.6pt" fo:border="0pt none"/>
    </style:style>
    <style:style style:name="PluginODTAutoStyle_span_139" style:family="text">
      <style:text-properties fo:color="#df1717" fo:font-family="monospace" fo:font-style="normal" fo:font-size="9.6pt" fo:border="0pt none"/>
    </style:style>
    <style:style style:name="PluginODTAutoStyle_span_140" style:family="text">
      <style:text-properties fo:color="#171793" fo:font-family="monospace" fo:font-style="normal" fo:font-size="9.6pt" fo:border="0pt none"/>
    </style:style>
    <style:style style:name="PluginODTAutoStyle_span_141" style:family="text">
      <style:text-properties fo:color="#171793" fo:font-family="monospace" fo:font-style="normal" fo:font-size="9.6pt" fo:border="0pt none"/>
    </style:style>
    <style:style style:name="PluginODTAutoStyle_span_142" style:family="text">
      <style:text-properties fo:color="#171793" fo:font-family="monospace" fo:font-style="normal" fo:font-size="9.6pt" fo:border="0pt none"/>
    </style:style>
    <style:style style:name="PluginODTAutoStyle_span_143" style:family="text">
      <style:text-properties fo:color="#171793" fo:font-family="monospace" fo:font-style="normal" fo:font-size="9.6pt" fo:border="0pt none"/>
    </style:style>
    <style:style style:name="PluginODTAutoStyle_span_144" style:family="text">
      <style:text-properties fo:color="#171793" fo:font-family="monospace" fo:font-style="normal" fo:font-size="9.6pt" fo:border="0pt none"/>
    </style:style>
    <style:style style:name="PluginODTAutoStyle_span_145" style:family="text">
      <style:text-properties fo:color="#171793" fo:font-family="monospace" fo:font-style="normal" fo:font-size="9.6pt" fo:border="0pt none"/>
    </style:style>
    <style:style style:name="PluginODTAutoStyle_span_146" style:family="text">
      <style:text-properties fo:color="#2a8b6c" fo:font-family="monospace" fo:font-style="normal" fo:font-size="9.6pt" fo:border="0pt none"/>
    </style:style>
    <style:style style:name="PluginODTAutoStyle_span_147" style:family="text">
      <style:text-properties fo:color="#df1717" fo:font-family="monospace" fo:font-style="normal" fo:font-size="9.6pt" fo:border="0pt none"/>
    </style:style>
    <style:style style:name="PluginODTAutoStyle_span_148" style:family="text">
      <style:text-properties fo:color="#171793" fo:font-family="monospace" fo:font-style="normal" fo:font-size="9.6pt" fo:border="0pt none"/>
    </style:style>
    <style:style style:name="PluginODTAutoStyle_span_149" style:family="text">
      <style:text-properties fo:color="#171793" fo:font-family="monospace" fo:font-style="normal" fo:font-size="9.6pt" fo:border="0pt none"/>
    </style:style>
    <style:style style:name="PluginODTAutoStyle_span_150" style:family="text">
      <style:text-properties fo:color="#171793" fo:font-family="monospace" fo:font-style="normal" fo:font-size="9.6pt" fo:border="0pt none"/>
    </style:style>
    <style:style style:name="PluginODTAutoStyle_span_151" style:family="text">
      <style:text-properties fo:color="#2a8b6c" fo:font-family="monospace" fo:font-style="normal" fo:font-size="9.6pt" fo:border="0pt none"/>
    </style:style>
    <style:style style:name="PluginODTAutoStyle_span_152" style:family="text">
      <style:text-properties fo:color="#df1717" fo:font-family="monospace" fo:font-style="normal" fo:font-size="9.6pt" fo:border="0pt none"/>
    </style:style>
    <style:style style:name="PluginODTAutoStyle_span_153" style:family="text">
      <style:text-properties fo:color="#171793" fo:font-family="monospace" fo:font-style="normal" fo:font-size="9.6pt" fo:border="0pt none"/>
    </style:style>
    <style:style style:name="PluginODTAutoStyle_span_154" style:family="text">
      <style:text-properties fo:color="#2a8b6c" fo:font-family="monospace" fo:font-style="normal" fo:font-size="9.6pt" fo:border="0pt none"/>
    </style:style>
    <style:style style:name="PluginODTAutoStyle_span_155" style:family="text">
      <style:text-properties fo:color="#df1717" fo:font-family="monospace" fo:font-style="normal" fo:font-size="9.6pt" fo:border="0pt none"/>
    </style:style>
    <style:style style:name="PluginODTAutoStyle_span_156" style:family="text">
      <style:text-properties fo:color="#171793" fo:font-family="monospace" fo:font-style="normal" fo:font-size="9.6pt" fo:border="0pt none"/>
    </style:style>
    <style:style style:name="PluginODTAutoStyle_span_157" style:family="text">
      <style:text-properties fo:color="#171793" fo:font-family="monospace" fo:font-style="normal" fo:font-size="9.6pt" fo:border="0pt none"/>
    </style:style>
    <style:style style:name="PluginODTAutoStyle_span_158" style:family="text">
      <style:text-properties fo:color="#171793" fo:font-family="monospace" fo:font-style="normal" fo:font-size="9.6pt" fo:border="0pt none"/>
    </style:style>
    <style:style style:name="PluginODTAutoStyle_span_159" style:family="text">
      <style:text-properties fo:color="#2a8b6c" fo:font-family="monospace" fo:font-style="normal" fo:font-size="9.6pt" fo:border="0pt none"/>
    </style:style>
    <style:style style:name="PluginODTAutoStyle_span_160" style:family="text">
      <style:text-properties fo:color="#df1717" fo:font-family="monospace" fo:font-style="normal" fo:font-size="9.6pt" fo:border="0pt none"/>
    </style:style>
    <style:style style:name="PluginODTAutoStyle_span_161" style:family="text">
      <style:text-properties fo:color="#171793" fo:font-family="monospace" fo:font-style="normal" fo:font-size="9.6pt" fo:border="0pt none"/>
    </style:style>
    <style:style style:name="PluginODTAutoStyle_span_162" style:family="text">
      <style:text-properties fo:color="#2a8b6c" fo:font-family="monospace" fo:font-style="normal" fo:font-size="9.6pt" fo:border="0pt none"/>
    </style:style>
    <style:style style:name="PluginODTAutoStyle_Frame_16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65" style:family="table-cell">
      <style:table-cell-properties style:vertical-align="middle" fo:padding="0.3cm" fo:border="none"/>
    </style:style>
    <style:style style:name="PluginODTAutoStyle_Paragraph_166" style:family="paragraph">
      <style:paragraph-properties fo:padding="0.3cm"/>
    </style:style>
    <style:style style:name="PluginODTAutoStyle_span_167" style:family="text">
      <style:text-properties fo:color="#2a8b6c" fo:font-family="monospace" fo:font-style="normal" fo:font-size="9.6pt" fo:border="0pt none"/>
    </style:style>
    <style:style style:name="PluginODTAutoStyle_span_168" style:family="text">
      <style:text-properties fo:color="#df1717" fo:font-family="monospace" fo:font-style="normal" fo:font-size="9.6pt" fo:border="0pt none"/>
    </style:style>
    <style:style style:name="PluginODTAutoStyle_span_169" style:family="text">
      <style:text-properties fo:color="#2a8b6c" fo:font-family="monospace" fo:font-style="normal" fo:font-size="9.6pt" fo:border="0pt none"/>
    </style:style>
    <style:style style:name="PluginODTAutoStyle_span_170" style:family="text">
      <style:text-properties fo:color="#df1717" fo:font-family="monospace" fo:font-style="normal" fo:font-size="9.6pt" fo:border="0pt none"/>
    </style:style>
    <style:style style:name="PluginODTAutoStyle_span_171" style:family="text">
      <style:text-properties fo:color="#171793" fo:font-family="monospace" fo:font-style="normal" fo:font-size="9.6pt" fo:border="0pt none"/>
    </style:style>
    <style:style style:name="PluginODTAutoStyle_span_172" style:family="text">
      <style:text-properties fo:color="#171793" fo:font-family="monospace" fo:font-style="normal" fo:font-size="9.6pt" fo:border="0pt none"/>
    </style:style>
    <style:style style:name="PluginODTAutoStyle_span_173" style:family="text">
      <style:text-properties fo:color="#171793" fo:font-family="monospace" fo:font-style="normal" fo:font-size="9.6pt" fo:border="0pt none"/>
    </style:style>
    <style:style style:name="PluginODTAutoStyle_span_174" style:family="text">
      <style:text-properties fo:color="#171793" fo:font-family="monospace" fo:font-style="normal" fo:font-size="9.6pt" fo:border="0pt none"/>
    </style:style>
    <style:style style:name="PluginODTAutoStyle_span_175" style:family="text">
      <style:text-properties fo:color="#171793" fo:font-family="monospace" fo:font-style="normal" fo:font-size="9.6pt" fo:border="0pt none"/>
    </style:style>
    <style:style style:name="PluginODTAutoStyle_span_176" style:family="text">
      <style:text-properties fo:color="#171793" fo:font-family="monospace" fo:font-style="normal" fo:font-size="9.6pt" fo:border="0pt none"/>
    </style:style>
    <style:style style:name="PluginODTAutoStyle_span_177" style:family="text">
      <style:text-properties fo:color="#171793" fo:font-family="monospace" fo:font-style="normal" fo:font-size="9.6pt" fo:border="0pt none"/>
    </style:style>
    <style:style style:name="PluginODTAutoStyle_span_178" style:family="text">
      <style:text-properties fo:color="#171793" fo:font-family="monospace" fo:font-style="normal" fo:font-size="9.6pt" fo:border="0pt none"/>
    </style:style>
    <style:style style:name="PluginODTAutoStyle_span_179" style:family="text">
      <style:text-properties fo:color="#171793" fo:font-family="monospace" fo:font-style="normal" fo:font-size="9.6pt" fo:border="0pt none"/>
    </style:style>
    <style:style style:name="PluginODTAutoStyle_span_180" style:family="text">
      <style:text-properties fo:color="#171793" fo:font-family="monospace" fo:font-style="normal" fo:font-size="9.6pt" fo:border="0pt none"/>
    </style:style>
    <style:style style:name="PluginODTAutoStyle_span_181" style:family="text">
      <style:text-properties fo:color="#171793" fo:font-family="monospace" fo:font-style="normal" fo:font-size="9.6pt" fo:border="0pt none"/>
    </style:style>
    <style:style style:name="PluginODTAutoStyle_span_182" style:family="text">
      <style:text-properties fo:color="#171793" fo:font-family="monospace" fo:font-style="normal" fo:font-size="9.6pt" fo:border="0pt none"/>
    </style:style>
    <style:style style:name="PluginODTAutoStyle_span_183" style:family="text">
      <style:text-properties fo:color="#171793" fo:font-family="monospace" fo:font-style="normal" fo:font-size="9.6pt" fo:border="0pt none"/>
    </style:style>
    <style:style style:name="PluginODTAutoStyle_span_184" style:family="text">
      <style:text-properties fo:color="#171793" fo:font-family="monospace" fo:font-style="normal" fo:font-size="9.6pt" fo:border="0pt none"/>
    </style:style>
    <style:style style:name="PluginODTAutoStyle_span_185" style:family="text">
      <style:text-properties fo:color="#171793" fo:font-family="monospace" fo:font-style="normal" fo:font-size="9.6pt" fo:border="0pt none"/>
    </style:style>
    <style:style style:name="PluginODTAutoStyle_span_186" style:family="text">
      <style:text-properties fo:color="#171793" fo:font-family="monospace" fo:font-style="normal" fo:font-size="9.6pt" fo:border="0pt none"/>
    </style:style>
    <style:style style:name="PluginODTAutoStyle_span_187" style:family="text">
      <style:text-properties fo:color="#171793" fo:font-family="monospace" fo:font-style="normal" fo:font-size="9.6pt" fo:border="0pt none"/>
    </style:style>
    <style:style style:name="PluginODTAutoStyle_span_188" style:family="text">
      <style:text-properties fo:color="#171793" fo:font-family="monospace" fo:font-style="normal" fo:font-size="9.6pt" fo:border="0pt none"/>
    </style:style>
    <style:style style:name="PluginODTAutoStyle_span_189" style:family="text">
      <style:text-properties fo:color="#171793" fo:font-family="monospace" fo:font-style="normal" fo:font-size="9.6pt" fo:border="0pt none"/>
    </style:style>
    <style:style style:name="PluginODTAutoStyle_span_190" style:family="text">
      <style:text-properties fo:color="#171793" fo:font-family="monospace" fo:font-style="normal" fo:font-size="9.6pt" fo:border="0pt none"/>
    </style:style>
    <style:style style:name="PluginODTAutoStyle_span_191" style:family="text">
      <style:text-properties fo:color="#2a8b6c" fo:font-family="monospace" fo:font-style="normal" fo:font-size="9.6pt" fo:border="0pt none"/>
    </style:style>
    <style:style style:name="PluginODTAutoStyle_span_192" style:family="text">
      <style:text-properties fo:color="#df1717" fo:font-family="monospace" fo:font-style="normal" fo:font-size="9.6pt" fo:border="0pt none"/>
    </style:style>
    <style:style style:name="PluginODTAutoStyle_span_193" style:family="text">
      <style:text-properties fo:color="#2a8b6c" fo:font-family="monospace" fo:font-style="normal" fo:font-size="9.6pt" fo:border="0pt none"/>
    </style:style>
    <style:style style:name="PluginODTAutoStyle_span_19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roftpd:start"/><text:bookmark-start text:name="__RefHeading___pro-ftpdun_serveur_ftp_open_source_pour_linux_1"/><text:bookmark-start text:name="pro-ftpdun_serveur_ftp_open_source_pour_linux"/>Pro-ftpd : un serveur FTP open source pour Linux<text:bookmark-end text:name="__RefHeading___pro-ftpdun_serveur_ftp_open_source_pour_linux_1"/><text:bookmark-end text:name="pro-ftpdun_serveur_ftp_open_source_pour_linux"/></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ProFTPD</text:span> est un serveur FTP/SFTP/FTPS open source, modulaire et puissant.</text:p>
      <text:p text:style-name="Text_20_body">Il gère les répertoires cachés, les hôtes virtuels et les fichiers <text:span text:style-name="Strong_20_Emphasis">.ftpaccess</text:span> par répertoire.La structure interne des répertoires anonymes FTP est quelconque (pas besoin de bin, lib ni de fichiers spéciaux).Il gère les fonctionnalités avancées (plusieurs fichiers de mots de passe, ratios téléchargement/envoi, etc.).</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utiliser une authentification sur une base de données, installez les paquets <text:span text:style-name="Strong_20_Emphasis">proftpd-mod</text:span> suggérés correspondants.</text:p></table:table-cell></table:table-row></table:table></draw:text-box></draw:frame>Installez les paquets <text:span text:style-name="Strong_20_Emphasis">proftpd,ftp</text:span> ou (cas d'un Raspberry Pi) :</text:p>
      <text:p text:style-name="Command Line Interface"><text:span text:style-name="PluginODTAutoStyle_span_5">...@...:~$ </text:span><text:span text:style-name="PluginODTAutoStyle_span_6">sudo apt install proftpd ftp</text:span></text:p>
      <text:p text:style-name="Text_20_body"><text:span text:style-name="Strong_20_Emphasis">ftp</text:span> pour les testsLors de l’installation, il peut vous être demandé comment ProFTP doit être démarré. Choisissez <text:span text:style-name="Strong_20_Emphasis">autonome</text:span> (<text:span text:style-name="Strong_20_Emphasis">standalone</text:span>) :<draw:frame draw:style-name="mediacenter" draw:name="0" text:anchor-type="paragraph" draw:z-index="0" svg:width="10.583333333333cm" svg:height="6.0685595567867cm"><draw:image xlink:href="Pictures/d471c2084b288db4d4a381a4037c6d62.png" xlink:type="simple" xlink:show="embed" xlink:actuate="onLoad"/></draw:frame>Vous pouvez installer aussi les paquets <text:span text:style-name="Strong_20_Emphasis">proftpd-mod-ldap,proftpd-mod-mysql,proftpd-mod-odbc,proftpd-mod-pgsql,proftpd-mod-sqlite,proftpd-mod-geoip</text:span> ou</text:p>
      <text:p text:style-name="Command Line Interface"><text:span text:style-name="PluginODTAutoStyle_span_7">...@...:~$ </text:span><text:span text:style-name="PluginODTAutoStyle_span_8">sudo apt install proftpd-mod-ldap proftpd-mod-mysql proftpd-mod-odbc proftpd-mod-pgsql proftpd-mod-sqlite proftpd-mod-geoip</text:span></text:p>
      <text:p text:style-name="Text_20_body">L'installation crée les utilisateurs système suivants :<text:span text:style-name="Strong_20_Emphasis">proftpd</text:span> (UID 127), groupe <text:span text:style-name="Strong_20_Emphasis">nogroup</text:span> ; <text:span text:style-name="underline">pas de répertoire personnel</text:span> <text:span text:style-name="Strong_20_Emphasis">/run/proftpd</text:span>.<text:span text:style-name="Strong_20_Emphasis">ftp</text:span> (UID 128), groupe <text:span text:style-name="Strong_20_Emphasis">nogroup</text:span> ; création du répertoire personnel <text:span text:style-name="Strong_20_Emphasis">/srv/ftp</text:span> »...Vérifiez que ftp fonctionne sous l'utilisateur en cours (<text:span text:style-name="Strong_20_Emphasis">pi</text:span> pour un Raspberry Pi) :</text:p>
      <text:p text:style-name="Command Line Interface"><text:span text:style-name="PluginODTAutoStyle_span_9">...@...:~$ </text:span><text:span text:style-name="PluginODTAutoStyle_span_10">ftp localhost</text:span><text:line-break/><text:span text:style-name="PluginODTAutoStyle_span_11">...</text:span><text:line-break/><text:span text:style-name="PluginODTAutoStyle_span_12">Name (localhost:xxxxxxx): </text:span><text:line-break/><text:span text:style-name="PluginODTAutoStyle_span_13">331 Mot de passe requis pour xxxxxxx</text:span><text:line-break/><text:span text:style-name="PluginODTAutoStyle_span_14">Password: </text:span><text:line-break/><text:span text:style-name="PluginODTAutoStyle_span_15">230 Utilisateur xxxxxxx authentifié</text:span><text:line-break/><text:span text:style-name="PluginODTAutoStyle_span_16">Remote system type is UNIX.</text:span><text:line-break/><text:span text:style-name="PluginODTAutoStyle_span_17">Using binary mode to transfer files.</text:span><text:line-break/><text:span text:style-name="PluginODTAutoStyle_span_18">ftp&gt; </text:span><text:span text:style-name="PluginODTAutoStyle_span_19">ls</text:span><text:line-break/><text:span text:style-name="PluginODTAutoStyle_span_20">...</text:span><text:line-break/><text:span text:style-name="PluginODTAutoStyle_span_21">drwxrwxr-x<text:s text:c="3"/>4 xxxxxxx<text:s text:c="2"/>xxxxxxx<text:s text:c="6"/>4096 Sep<text:s text:c="2"/>5 05:39 Bureau</text:span><text:line-break/><text:span text:style-name="PluginODTAutoStyle_span_22">...</text:span><text:line-break/><text:span text:style-name="PluginODTAutoStyle_span_23">226 Téléchargement terminé</text:span><text:line-break/><text:span text:style-name="PluginODTAutoStyle_span_24">ftp&gt; </text:span><text:span text:style-name="PluginODTAutoStyle_span_25">bye</text:span><text:line-break/><text:span text:style-name="PluginODTAutoStyle_span_26">221 Au revoir.</text:span><text:line-break/><text:line-break/><text:line-break/><text:span text:style-name="PluginODTAutoStyle_span_27">...@...:~$ </text:span><text:line-break/></text:p>
      <text:p text:style-name="Text_20_body">Si vous essayez avec un client comme <text:span text:style-name="Strong_20_Emphasis">Filezilla</text:span>, vous constaterez que l'utilisateur n'est pas bloqué dans son home.</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draw:frame draw:style-name="PluginODTAutoStyle_Frame_28_text_frame" draw:name="Frame2" text:anchor-type="paragraph" svg:width="289.134pt" draw:z-index="0" svg:min-height="1cm"><draw:text-box><table:table table:style-name="PluginODTAutoStyle_Table_29"><table:table-column table:style-name="odt_auto_style_table_column_2_1"/><table:table-row><table:table-cell office:value-type="string" table:style-name="PluginODTAutoStyle_TableCell_30"><text:p text:style-name="PluginODTAutoStyle_Paragraph_31">L'installation a créé l’arborescence :</text:p><text:p text:style-name="Command Line Interface"><text:span text:style-name="PluginODTAutoStyle_span_32">...@...:~$ </text:span><text:span text:style-name="PluginODTAutoStyle_span_33">tree -d /etc/proftpd/</text:span><text:line-break/><text:span text:style-name="PluginODTAutoStyle_span_34">/etc/proftpd/</text:span><text:line-break/><text:span text:style-name="PluginODTAutoStyle_span_35">└── conf.d</text:span></text:p><text:p text:style-name="Text_20_body">ou pour un Raspberry Pi :</text:p><text:p text:style-name="Command Line Interface"><text:span text:style-name="PluginODTAutoStyle_span_36">pi@framboise:~ $ </text:span><text:span text:style-name="PluginODTAutoStyle_span_37">tree -d /etc/proftpd/</text:span><text:line-break/><text:span text:style-name="PluginODTAutoStyle_span_38">/etc/proftpd/</text:span><text:line-break/><text:span text:style-name="PluginODTAutoStyle_span_39">└── conf.d</text:span></text:p><text:p text:style-name="Text_20_body"><text:span text:style-name="Strong_20_Emphasis">Pour le listing des fichiers de la distribution</text:span>, voir <text:a xlink:type="simple" xlink:href="https://nfrappe.fr/doc/doku.php?id=logiciel:internet:ftp:proftpd:dist:start" text:style-name="Internet_20_link" text:visited-style-name="Visited_20_Internet_20_Link">ProFTPd : Fichiers de la distribution</text:a></text:p></table:table-cell></table:table-row></table:table></draw:text-box></draw:frame><draw:frame draw:style-name="PluginODTAutoStyle_Frame_40_text_frame" draw:name="Frame3" text:anchor-type="paragraph" svg:width="289.134pt" draw:z-index="0" svg:min-height="1cm"><draw:text-box><table:table table:style-name="PluginODTAutoStyle_Table_41"><table:table-column table:style-name="odt_auto_style_table_column_3_1"/><table:table-row><table:table-cell office:value-type="string" table:style-name="PluginODTAutoStyle_TableCell_42"><text:p text:style-name="PluginODTAutoStyle_Paragraph_43">Pour que les réglages persistent après les mises à jour, nous ne toucherons pas au fichier <text:span text:style-name="Strong_20_Emphasis">/etc/proftpd/proftpd.conf</text:span>.Nous placerons dans le répertoire <text:span text:style-name="Strong_20_Emphasis">/etc/proftpd/conf.d/</text:span> des fichiers contenant nos directives de configuration. Ces fichiers ne seront pas affectés par les mises à jour.Liste des directives : <text:a xlink:type="simple" xlink:href="http://www.proftpd.org/docs/directives/linked/by-name.html" text:style-name="Internet_20_link" text:visited-style-name="Visited_20_Internet_20_Link">http://www.proftpd.org/docs/directives/linked/by-name.html</text:a></text:p></table:table-cell></table:table-row></table:table></draw:text-box></draw:frame></text:p>
      <text:h text:style-name="Heading_20_3" text:outline-level="3"><text:bookmark-start text:name="__RefHeading___utilisateurs_virtuels_6"/><text:bookmark-start text:name="utilisateurs_virtuels"/>Utilisateurs virtuels<text:bookmark-end text:name="__RefHeading___utilisateurs_virtuels_6"/><text:bookmark-end text:name="utilisateurs_virtuels"/></text:h>
      <text:p text:style-name="Text_20_body">Chaque utilisateur a accès à son propre répertoire personnel <text:span text:style-name="Strong_20_Emphasis">/home/xxxxxxx</text:span> (ou <text:span text:style-name="Strong_20_Emphasis">/home/pi</text:span> pour un Raspberry Pi).</text:p>
      <text:p text:style-name="Text_20_body"><draw:frame draw:style-name="PluginODTAutoStyle_Frame_44_text_frame" draw:name="Frame4" text:anchor-type="paragraph" svg:width="289.134pt" draw:z-index="0" svg:min-height="1cm"><draw:text-box><table:table table:style-name="PluginODTAutoStyle_Table_45"><table:table-column table:style-name="odt_auto_style_table_column_4_1"/><table:table-row><table:table-cell office:value-type="string" table:style-name="PluginODTAutoStyle_TableCell_46"><text:p text:style-name="PluginODTAutoStyle_Paragraph_47">Unix ne connaît que les UID : il n'utilise pas les noms d'utilisateurs.<text:span text:style-name="Strong_20_Emphasis">proftpd</text:span> ne fait donc pas de différence entre un utilisateur système et un utilisateur virtuel : ils sont définis par leur UID.Un <text:span text:style-name="Strong_20_Emphasis">utilisateur virtuel</text:span> est un utilisateur qui n'est pas défini dans le système.</text:p></table:table-cell></table:table-row></table:table></draw:text-box></draw:frame></text:p>
      <text:h text:style-name="Heading_20_4" text:outline-level="4"><text:bookmark-start text:name="__RefHeading___creation_d_un_webmestre_pour_un_site_monsite.tld_7"/><text:bookmark-start text:name="creation_d_un_webmestre_pour_un_site_monsite.tld"/>Création d'un webmestre pour un site monsite.tld<text:bookmark-end text:name="__RefHeading___creation_d_un_webmestre_pour_un_site_monsite.tld_7"/><text:bookmark-end text:name="creation_d_un_webmestre_pour_un_site_monsite.tld"/></text:h>
      <text:p text:style-name="Text_20_body">Nous allons créer un utilisateur virtuel <text:span text:style-name="Strong_20_Emphasis">admiweb</text:span> pour accéder par ftp au site <text:span text:style-name="Strong_20_Emphasis">monsite.tld</text:span>, hébergé à l'emplacement <text:span text:style-name="Strong_20_Emphasis">/var/www/html/monsite.tld</text:span></text:p>
      <text:p text:style-name="Text_20_body">Vérifiez l'existence de l'utilisateur <text:span text:style-name="Strong_20_Emphasis">www-data</text:span> et de son groupe :</text:p>
      <text:p text:style-name="Command Line Interface"><text:span text:style-name="PluginODTAutoStyle_span_48">...@...:~$ </text:span><text:span text:style-name="PluginODTAutoStyle_span_49">id www-data </text:span><text:line-break/><text:span text:style-name="PluginODTAutoStyle_span_50">uid=33(www-data) gid=33(www-data) groupes=33(www-data)</text:span></text:p>
      <text:p text:style-name="Text_20_body">-&gt; L’identifiant du groupe <text:span text:style-name="Strong_20_Emphasis">www-data</text:span> est <text:span text:style-name="Strong_20_Emphasis">33</text:span>.Si le groupe <text:span text:style-name="Strong_20_Emphasis">www-data</text:span> n'existe pas, créez-le ainsi que l'utilisateur <text:span text:style-name="Strong_20_Emphasis">www-data</text:span> par :</text:p>
      <text:p text:style-name="Command Line Interface"><text:span text:style-name="PluginODTAutoStyle_span_51">...@...:~$ </text:span><text:span text:style-name="PluginODTAutoStyle_span_52">sudo groupadd www-data</text:span><text:line-break/><text:span text:style-name="PluginODTAutoStyle_span_53">...@...:~$ </text:span><text:span text:style-name="PluginODTAutoStyle_span_54">sudo useradd -g www-data -d /var/www -s /bin/false www-data</text:span></text:p>
      <text:p text:style-name="Text_20_body">Créez un nouvel utilisateur virtuel ayant accès à <text:span text:style-name="Strong_20_Emphasis">/var/www/html</text:span> (le webmestre <text:span text:style-name="Strong_20_Emphasis">admiweb</text:span>, de home <text:span text:style-name="Strong_20_Emphasis">/var/www/html</text:span>, avec les uid et gid de <text:span text:style-name="Strong_20_Emphasis">www-data</text:span>, fournissez et confirmez le <text:span text:style-name="Strong_20_Emphasis">mot de passe</text:span> du nouveau compte) :</text:p>
      <text:p text:style-name="Command Line Interface"><text:span text:style-name="PluginODTAutoStyle_span_55">...@...:~$ </text:span><text:span text:style-name="PluginODTAutoStyle_span_56">cd /etc/proftpd/</text:span><text:line-break/><text:span text:style-name="PluginODTAutoStyle_span_57">...@...:/etc/proftpd$ </text:span><text:span text:style-name="PluginODTAutoStyle_span_58">sudo ftpasswd --passwd --name admiweb --gid 33 --uid 33 --home /var/www/html --shell /bin/false</text:span><text:line-break/><text:span text:style-name="PluginODTAutoStyle_span_59">ftpasswd: creating passwd entry for user admiweb</text:span><text:line-break/><text:span text:style-name="PluginODTAutoStyle_span_60">...</text:span><text:line-break/><text:span text:style-name="PluginODTAutoStyle_span_61">Password: </text:span><text:line-break/><text:span text:style-name="PluginODTAutoStyle_span_62">Re-type password: </text:span><text:line-break/><text:span text:style-name="PluginODTAutoStyle_span_63">...</text:span><text:line-break/><text:span text:style-name="PluginODTAutoStyle_span_64">ftpasswd: entry created</text:span></text:p>
      <text:h text:style-name="Heading_20_4" text:outline-level="4"><text:bookmark-start text:name="__RefHeading___creation_d_un_utilisateur_virtuel_cas_general_8"/><text:bookmark-start text:name="creation_d_un_utilisateur_virtuel_cas_general"/>Création d'un utilisateur virtuel (cas général)<text:bookmark-end text:name="__RefHeading___creation_d_un_utilisateur_virtuel_cas_general_8"/><text:bookmark-end text:name="creation_d_un_utilisateur_virtuel_cas_general"/></text:h>
      <text:p text:style-name="Text_20_body">On peut créer de la même façon des utilisateurs virtuels ayant des identifiants quelconques (sauf UID 0 (zéro) et GID 0 (zéro) qui sont utilisés pour l'utilisateur root et le groupe root).</text:p>
      <text:p text:style-name="Text_20_body">Utilisez pour les utilisateurs virtuels des identifiants qui ne sont pas déjà utilisés dans <text:span text:style-name="Strong_20_Emphasis">/etc/passwd</text:span> pour séparer les privilèges de vos utilisateurs système de ceux de vos utilisateurs virtuels.</text:p>
      <text:p text:style-name="Text_20_body">Les privilèges sont déterminés par les identifiants.</text:p>
      <text:p text:style-name="Text_20_body">Les utilisateurs virtuels peuvent tous avoir les mêmes identifiants -&gt; ils auront tous exactement les mêmes privilèges.</text:p>
      <text:p text:style-name="Text_20_body">La directive <text:span text:style-name="Strong_20_Emphasis">DefaultRoot ~</text:span> dans <text:span text:style-name="Strong_20_Emphasis">/etc/proftpd/conf.d/global.conf</text:span> confine vos utilisateurs virtuels dans des répertoires personnels distincts.</text:p>
      <text:p text:style-name="Text_20_body">Ainsi, ces utilisateurs virtuels, bien qu'ayant tous les mêmes privilèges, seront tous séparés dans des répertoires différents.</text:p>
      <text:p text:style-name="Text_20_body">L'outil ftpasswd est un script Perl.</text:p>
      <text:h text:style-name="Heading_20_3" text:outline-level="3"><text:bookmark-start text:name="__RefHeading___fichier_de_configuration_9"/><text:bookmark-start text:name="fichier_de_configuration"/>Fichier de configuration<text:bookmark-end text:name="__RefHeading___fichier_de_configuration_9"/><text:bookmark-end text:name="fichier_de_configuration"/></text:h>
      <text:p text:style-name="Text_20_body">Créez ou éditez avec les droits d'administration le fichier <text:span text:style-name="Strong_20_Emphasis">/etc/proftpd/conf.d/global.conf</text:span> pour ajouter à la fin votre configuration :</text:p>
      <text:p text:style-name="Preformatted_20_Text"># Tous les utilsateurs seront emprisonnés dans leur home, sauf l'utilisateur système xxxxxxx<text:line-break/>DefaultRoot ~ !xxxxxxx<text:line-break/><text:line-break/># Pas de shell valide exigé (ex : bin/sh ou /bin/bash).<text:line-break/>RequireValidShell off<text:line-break/><text:line-break/># Fichier des mots de passe<text:line-break/>AuthUserFile /etc/proftpd/ftpd.passwd<text:line-break/><text:line-break/># Fichier des groupes<text:line-break/>AuthGroupFile /etc/proftpd/ftpd.group<text:line-break/><text:line-break/>AuthOrder mod_auth_file.c<text:s text:c="2"/>mod_auth_unix.c<text:line-break/>AuthPAM off</text:p>
      <text:p text:style-name="Text_20_body">Cas d'un Raspberry Pi :</text:p>
      <text:p text:style-name="Preformatted_20_Text"># Tous les utilsateurs seront emprisonnés dans leur home, sauf l'utilisateur système pi<text:line-break/>DefaultRoot ~ !pi<text:line-break/><text:line-break/># Pas de shell valide exigé (ex : bin/sh ou /bin/bash).<text:line-break/>RequireValidShell off<text:line-break/><text:line-break/># Fichier des mots de passe<text:line-break/>AuthUserFile /etc/proftpd/ftpd.passwd<text:line-break/><text:line-break/># Fichier des groupes<text:line-break/>AuthGroupFile /etc/proftpd/ftpd.group<text:line-break/><text:line-break/>AuthOrder mod_auth_file.c<text:s text:c="2"/>mod_auth_unix.c<text:line-break/>AuthPAM off</text:p>
      <text:p text:style-name="Text_20_body">Créez les fichiers <text:span text:style-name="Strong_20_Emphasis">/etc/proftpd/ftp.passwd</text:span> et <text:span text:style-name="Strong_20_Emphasis">/etc/proftpd/ftpd.group</text:span> :</text:p>
      <text:p text:style-name="Command Line Interface"><text:span text:style-name="PluginODTAutoStyle_span_65">...@...:~$ </text:span><text:span text:style-name="PluginODTAutoStyle_span_66">sudo touch /etc/proftpd/ftp.passwd</text:span><text:line-break/><text:span text:style-name="PluginODTAutoStyle_span_67">...@...:~$ </text:span><text:span text:style-name="PluginODTAutoStyle_span_68">sudo touch /etc/proftpd/ftpd.group</text:span></text:p>
      <text:h text:style-name="Heading_20_3" text:outline-level="3"><text:bookmark-start text:name="__RefHeading___rechargement_et_test_10"/><text:bookmark-start text:name="rechargement_et_test"/>Rechargement et test<text:bookmark-end text:name="__RefHeading___rechargement_et_test_10"/><text:bookmark-end text:name="rechargement_et_test"/></text:h>
      <text:p text:style-name="Text_20_body">Relancez proftpd et vérifiez que l'utilisateur admiweb peut se connecter :Relancez proftpd et vérifiez que l'utilisateur admiweb peut se connecter :</text:p>
      <text:p text:style-name="Command Line Interface"><text:span text:style-name="PluginODTAutoStyle_span_69">...@...:~$ </text:span><text:span text:style-name="PluginODTAutoStyle_span_70">sudo systemctl restart proftpd</text:span><text:line-break/><text:span text:style-name="PluginODTAutoStyle_span_71">...@...:~$ </text:span><text:span text:style-name="PluginODTAutoStyle_span_72">ftp localhost</text:span><text:line-break/><text:span text:style-name="PluginODTAutoStyle_span_73">...</text:span><text:line-break/><text:span text:style-name="PluginODTAutoStyle_span_74">Name (localhost:xxxxxxx): </text:span><text:span text:style-name="PluginODTAutoStyle_span_75">admiweb</text:span><text:line-break/><text:span text:style-name="PluginODTAutoStyle_span_76">331 Mot de passe requis pour admiweb</text:span><text:line-break/><text:span text:style-name="PluginODTAutoStyle_span_77">Password: </text:span><text:line-break/><text:span text:style-name="PluginODTAutoStyle_span_78">230 Utilisateur admiweb authentifié</text:span><text:line-break/><text:span text:style-name="PluginODTAutoStyle_span_79">Remote system type is UNIX.</text:span><text:line-break/><text:span text:style-name="PluginODTAutoStyle_span_80">Using binary mode to transfer files.</text:span><text:line-break/><text:line-break/><text:span text:style-name="PluginODTAutoStyle_span_81">ftp&gt; </text:span><text:span text:style-name="PluginODTAutoStyle_span_82">ls</text:span><text:line-break/><text:span text:style-name="PluginODTAutoStyle_span_83">...</text:span><text:line-break/><text:span text:style-name="PluginODTAutoStyle_span_84">-rwxrws---<text:s text:c="3"/>1 admiweb<text:s text:c="2"/>www-data<text:s text:c="6"/>612 Apr 25<text:s text:c="2"/>2018 index.nginx-debian.html</text:span><text:line-break/><text:span text:style-name="PluginODTAutoStyle_span_85">...</text:span><text:line-break/><text:span text:style-name="PluginODTAutoStyle_span_86">ftp&gt; </text:span><text:span text:style-name="PluginODTAutoStyle_span_87">bye</text:span><text:line-break/><text:span text:style-name="PluginODTAutoStyle_span_88">221 Au revoir.</text:span><text:line-break/><text:line-break/><text:span text:style-name="PluginODTAutoStyle_span_89">...@...:~$</text:span><text:line-break/></text:p>
      <text:p text:style-name="Text_20_body">Pour un Raspberry Pi :</text:p>
      <text:p text:style-name="Command Line Interface"><text:span text:style-name="PluginODTAutoStyle_span_90">pi@framboise:~ $ </text:span><text:span text:style-name="PluginODTAutoStyle_span_91">sudo systemctl restart proftpd</text:span><text:line-break/><text:span text:style-name="PluginODTAutoStyle_span_92">pi@framboise:~ $ </text:span><text:span text:style-name="PluginODTAutoStyle_span_93">ftp localhost</text:span><text:line-break/><text:span text:style-name="PluginODTAutoStyle_span_94">Connected to localhost.</text:span><text:line-break/><text:span text:style-name="PluginODTAutoStyle_span_95">220 ProFTPD Server (Debian) [::1]</text:span><text:line-break/><text:span text:style-name="PluginODTAutoStyle_span_96">Name (localhost:pi): admiweb</text:span><text:line-break/><text:span text:style-name="PluginODTAutoStyle_span_97">331 Mot de passe requis pour admiweb</text:span><text:line-break/><text:span text:style-name="PluginODTAutoStyle_span_98">Password:</text:span><text:line-break/><text:span text:style-name="PluginODTAutoStyle_span_99">230 Utilisateur admiweb authentifié</text:span><text:line-break/><text:span text:style-name="PluginODTAutoStyle_span_100">Remote system type is UNIX.</text:span><text:line-break/><text:span text:style-name="PluginODTAutoStyle_span_101">Using binary mode to transfer files.</text:span><text:line-break/><text:span text:style-name="PluginODTAutoStyle_span_102">ftp&gt; </text:span><text:span text:style-name="PluginODTAutoStyle_span_103">ls</text:span><text:line-break/><text:span text:style-name="PluginODTAutoStyle_span_104">...</text:span><text:line-break/><text:span text:style-name="PluginODTAutoStyle_span_105">drwxrws---<text:s text:c="2"/>22 admiweb<text:s text:c="2"/>www-data<text:s text:c="5"/>4096 Jul 28 13:23 html</text:span><text:line-break/><text:span text:style-name="PluginODTAutoStyle_span_106">...</text:span><text:line-break/><text:span text:style-name="PluginODTAutoStyle_span_107">ftp&gt; </text:span><text:span text:style-name="PluginODTAutoStyle_span_108">bye</text:span><text:line-break/><text:span text:style-name="PluginODTAutoStyle_span_109">221 Au revoir.</text:span><text:line-break/><text:line-break/><text:span text:style-name="PluginODTAutoStyle_span_110">pi@framboise:~ $ </text:span><text:line-break/></text:p>
      <text:p text:style-name="Text_20_body">L'utilisateur système xxxxxxx, lui, peut se connecter et n'est pas emprisonné :</text:p>
      <text:p text:style-name="Command Line Interface"><text:span text:style-name="PluginODTAutoStyle_span_111">...@...:~$ </text:span><text:span text:style-name="PluginODTAutoStyle_span_112">ftp localhost</text:span><text:line-break/><text:span text:style-name="PluginODTAutoStyle_span_113">...</text:span><text:line-break/><text:span text:style-name="PluginODTAutoStyle_span_114">Name (localhost:xxxxxxx): </text:span><text:line-break/><text:span text:style-name="PluginODTAutoStyle_span_115">331 Mot de passe requis pour xxxxxxx</text:span><text:line-break/><text:span text:style-name="PluginODTAutoStyle_span_116">Password:</text:span><text:line-break/><text:span text:style-name="PluginODTAutoStyle_span_117">230 Utilisateur xxxxxxx authentifié</text:span><text:line-break/><text:span text:style-name="PluginODTAutoStyle_span_118">Remote system type is UNIX.</text:span><text:line-break/><text:span text:style-name="PluginODTAutoStyle_span_119">Using binary mode to transfer files.</text:span><text:line-break/><text:line-break/><text:span text:style-name="PluginODTAutoStyle_span_120">ftp&gt; </text:span><text:span text:style-name="PluginODTAutoStyle_span_121">ls</text:span><text:line-break/><text:span text:style-name="PluginODTAutoStyle_span_122">...</text:span><text:line-break/><text:span text:style-name="PluginODTAutoStyle_span_123">drwxrwxr-x<text:s text:c="3"/>4 xxxxxxx<text:s text:c="2"/>xxxxxxx<text:s text:c="6"/>4096 Sep<text:s text:c="2"/>5 05:39 Bureau</text:span><text:line-break/><text:span text:style-name="PluginODTAutoStyle_span_124">...</text:span><text:line-break/><text:span text:style-name="PluginODTAutoStyle_span_125">226 Téléchargement terminé</text:span><text:line-break/><text:span text:style-name="PluginODTAutoStyle_span_126">ftp&gt; </text:span><text:span text:style-name="PluginODTAutoStyle_span_127">cd ..</text:span><text:line-break/><text:span text:style-name="PluginODTAutoStyle_span_128">...</text:span><text:line-break/><text:span text:style-name="PluginODTAutoStyle_span_129">ftp&gt; </text:span><text:span text:style-name="PluginODTAutoStyle_span_130">ls</text:span><text:line-break/><text:span text:style-name="PluginODTAutoStyle_span_131">...</text:span><text:line-break/><text:span text:style-name="PluginODTAutoStyle_span_132">drwxrwxr-x 269 xxxxxxx<text:s text:c="2"/>xxxxxxx<text:s text:c="5"/>20480 Sep 10 11:51 xxxxxxx</text:span><text:line-break/><text:span text:style-name="PluginODTAutoStyle_span_133">...</text:span><text:line-break/><text:span text:style-name="PluginODTAutoStyle_span_134">ftp&gt; </text:span><text:span text:style-name="PluginODTAutoStyle_span_135">bye</text:span><text:line-break/><text:span text:style-name="PluginODTAutoStyle_span_136">221 Au revoir.</text:span><text:line-break/><text:line-break/><text:span text:style-name="PluginODTAutoStyle_span_137">...@...:~$ </text:span><text:line-break/></text:p>
      <text:p text:style-name="Text_20_body">Pour un Raspberry Pi :</text:p>
      <text:p text:style-name="Command Line Interface"><text:span text:style-name="PluginODTAutoStyle_span_138">pi@framboise:~ $ </text:span><text:span text:style-name="PluginODTAutoStyle_span_139">ftp localhost</text:span><text:line-break/><text:span text:style-name="PluginODTAutoStyle_span_140">...</text:span><text:line-break/><text:span text:style-name="PluginODTAutoStyle_span_141">Name (localhost:pi): </text:span><text:line-break/><text:span text:style-name="PluginODTAutoStyle_span_142">331 Mot de passe requis pour pi</text:span><text:line-break/><text:span text:style-name="PluginODTAutoStyle_span_143">Password:</text:span><text:line-break/><text:span text:style-name="PluginODTAutoStyle_span_144">230 Utilisateur pi authentifié</text:span><text:line-break/><text:span text:style-name="PluginODTAutoStyle_span_145">...</text:span><text:line-break/><text:span text:style-name="PluginODTAutoStyle_span_146">ftp&gt; </text:span><text:span text:style-name="PluginODTAutoStyle_span_147">ls</text:span><text:line-break/><text:span text:style-name="PluginODTAutoStyle_span_148">...</text:span><text:line-break/><text:span text:style-name="PluginODTAutoStyle_span_149">drwxr-xr-x<text:s text:c="3"/>2 pi<text:s text:c="7"/>pi<text:s text:c="11"/>4096 Sep<text:s text:c="2"/>9 16:15 Desktop</text:span><text:line-break/><text:span text:style-name="PluginODTAutoStyle_span_150">...</text:span><text:line-break/><text:span text:style-name="PluginODTAutoStyle_span_151">ftp&gt; </text:span><text:span text:style-name="PluginODTAutoStyle_span_152">cd ..</text:span><text:line-break/><text:span text:style-name="PluginODTAutoStyle_span_153">...</text:span><text:line-break/><text:span text:style-name="PluginODTAutoStyle_span_154">ftp&gt; </text:span><text:span text:style-name="PluginODTAutoStyle_span_155">ls</text:span><text:line-break/><text:span text:style-name="PluginODTAutoStyle_span_156">...</text:span><text:line-break/><text:span text:style-name="PluginODTAutoStyle_span_157">drwxr-xr-x<text:s text:c="2"/>33 pi<text:s text:c="7"/>pi<text:s text:c="11"/>4096 Sep<text:s text:c="2"/>9 17:53 pi</text:span><text:line-break/><text:span text:style-name="PluginODTAutoStyle_span_158">...</text:span><text:line-break/><text:span text:style-name="PluginODTAutoStyle_span_159">ftp&gt; </text:span><text:span text:style-name="PluginODTAutoStyle_span_160">bye</text:span><text:line-break/><text:span text:style-name="PluginODTAutoStyle_span_161">221 Au revoir.</text:span><text:line-break/><text:line-break/><text:span text:style-name="PluginODTAutoStyle_span_162">pi@framboise:~ $ </text:span><text:line-break/></text:p>
      <text:h text:style-name="Heading_20_3" text:outline-level="3"><text:bookmark-start text:name="__RefHeading___fichier_proftpd.conf_et_derives_11"/><text:bookmark-start text:name="fichier_proftpd.conf_et_derives"/>Fichier proftpd.conf et dérivés<text:bookmark-end text:name="__RefHeading___fichier_proftpd.conf_et_derives_11"/><text:bookmark-end text:name="fichier_proftpd.conf_et_derives"/></text:h>
      <text:p text:style-name="Text_20_body">Il inclut :</text:p>
      <text:p text:style-name="Text_20_body"><text:span text:style-name="Strong_20_Emphasis">/etc/proftpd/modules.conf</text:span>Répertoire des modules DSO : /usr/lib/proftpdSeul l'utilisateur root peut charger et décharger des modules, mais tout le monde peut voir quels modules ont été chargés.Charge les modules mod_ctrls_admin.c, mod_tls.c, mod_radius.c, mod_quotatab.c, mod_quotatab_file.c, mod_quotatab_radius.c, mod_wrap.c, mod_rewrite.c, mod_load.c, mod_ban.c, mod_wrap2.c, mod_wrap2_file.c, mod_dynmasq.c, mod_exec.c, mod_shaper.c, mod_ratio.c, mod_site_misc.c, mod_sftp.c, mod_sftp_pam.c, mod_facl.c, mod_unique_id.c, mod_copy.c, mod_deflate.c, mod_ifversion.c, mod_tls_memcache.c, mod_ifsession.c<text:span text:style-name="Strong_20_Emphasis">/etc/proftpd/conf.d/</text:span>(désactivés) :#/etc/proftpd/ldap.conf (entièrement désactivé par des #)#/etc/proftpd/sql.conf (entièrement désactivé par des #)#/etc/proftpd/tls.conf (entièrement désactivé par des #)#/etc/proftpd/virtuals.conf (entièrement désactivé par des #)<draw:frame draw:style-name="PluginODTAutoStyle_Frame_163_text_frame" draw:name="Frame5" text:anchor-type="paragraph" svg:width="289.134pt" draw:z-index="0" svg:min-height="1cm"><draw:text-box><table:table table:style-name="PluginODTAutoStyle_Table_164"><table:table-column table:style-name="odt_auto_style_table_column_5_1"/><table:table-row><table:table-cell office:value-type="string" table:style-name="PluginODTAutoStyle_TableCell_165"><text:p text:style-name="PluginODTAutoStyle_Paragraph_166">Après chaque changement de configuration, pensez à relancer proftpd :</text:p><text:p text:style-name="Command Line Interface"><text:span text:style-name="PluginODTAutoStyle_span_167">$ </text:span><text:span text:style-name="PluginODTAutoStyle_span_168">sudo systemctl restart proftpd</text:span></text:p></table:table-cell></table:table-row></table:table></draw:text-box></draw:frame></text:p>
      <text:h text:style-name="Heading_20_3" text:outline-level="3"><text:bookmark-start text:name="__RefHeading___securisation_tls_12"/><text:bookmark-start text:name="securisation_tls"/>Sécurisation TLS<text:bookmark-end text:name="__RefHeading___securisation_tls_12"/><text:bookmark-end text:name="securisation_tls"/></text:h>
      <text:p text:style-name="Text_20_body">Le serveur est maintenant en place, cependant, tout ce qui transite entre votre serveur et votre Client FTP transite en clair sur le Net.</text:p>
      <text:p text:style-name="Text_20_body">Nous allons chiffrer le tout avec une sécurisation TLS (SSLv3 étant deprecated).</text:p>
      <text:p text:style-name="Text_20_body">Commençons par créer un certificat SSL auto-signé :
</text:p>
      <text:p text:style-name="Command Line Interface"><text:span text:style-name="PluginODTAutoStyle_span_169">$ </text:span><text:span text:style-name="PluginODTAutoStyle_span_170">sudo openssl req -new -x509 -days 365 -nodes -out /etc/ssl/certs/proftpd.cert -keyout /etc/ssl/private/proftpd.key</text:span><text:line-break/><text:span text:style-name="PluginODTAutoStyle_span_171"/><text:line-break/><text:span text:style-name="PluginODTAutoStyle_span_172">Generating a 2048 bit RSA private key</text:span><text:line-break/><text:span text:style-name="PluginODTAutoStyle_span_173">..........................................................+++</text:span><text:line-break/><text:span text:style-name="PluginODTAutoStyle_span_174">..................................................................................+++</text:span><text:line-break/><text:span text:style-name="PluginODTAutoStyle_span_175">writing new private key to '/etc/ssl/private/proftpd.key'</text:span><text:line-break/><text:span text:style-name="PluginODTAutoStyle_span_176">-----</text:span><text:line-break/><text:span text:style-name="PluginODTAutoStyle_span_177">You are about to be asked to enter information that will be incorporated</text:span><text:line-break/><text:span text:style-name="PluginODTAutoStyle_span_178">into your certificate request.</text:span><text:line-break/><text:span text:style-name="PluginODTAutoStyle_span_179">What you are about to enter is what is called a Distinguished Name or a DN.</text:span><text:line-break/><text:span text:style-name="PluginODTAutoStyle_span_180">There are quite a few fields but you can leave some blank</text:span><text:line-break/><text:span text:style-name="PluginODTAutoStyle_span_181">For some fields there will be a default value,</text:span><text:line-break/><text:span text:style-name="PluginODTAutoStyle_span_182">If you enter '.', the field will be left blank.</text:span><text:line-break/><text:span text:style-name="PluginODTAutoStyle_span_183">-----</text:span><text:line-break/><text:span text:style-name="PluginODTAutoStyle_span_184">Country Name (2 letter code) [AU]:FR</text:span><text:line-break/><text:span text:style-name="PluginODTAutoStyle_span_185">State or Province Name (full name) [Some-State]:</text:span><text:line-break/><text:span text:style-name="PluginODTAutoStyle_span_186">Locality Name (eg, city) []:</text:span><text:line-break/><text:span text:style-name="PluginODTAutoStyle_span_187">Organization Name (eg, company) [Internet Widgits Pty Ltd]:</text:span><text:line-break/><text:span text:style-name="PluginODTAutoStyle_span_188">Organizational Unit Name (eg, section) []:</text:span><text:line-break/><text:span text:style-name="PluginODTAutoStyle_span_189">Common Name (e.g. server FQDN or YOUR name) []:sd-xxxxx.dedibox.fr</text:span><text:line-break/><text:span text:style-name="PluginODTAutoStyle_span_190">Email Address []:me@mymail.tld</text:span></text:p>
      <text:p text:style-name="Text_20_body">Renseignez les champs demandés avec les bonnes informations. (sd-xxxxx.dedibox.fr : votre nom de domaine si vous en avez un).</text:p>
      <text:p text:style-name="Text_20_body">Protégez la clé :</text:p>
      <text:p text:style-name="Command Line Interface"><text:span text:style-name="PluginODTAutoStyle_span_191">$ </text:span><text:span text:style-name="PluginODTAutoStyle_span_192">sudo chmod 440 /etc/ssl/private/proftpd.key</text:span></text:p>
      <text:p text:style-name="Text_20_body">Nous allons maintenant forcer notre serveur FTP à utiliser cette clé pour générer une connexion chiffrée.</text:p>
      <text:p text:style-name="Text_20_body">Avec les droits d'administration, éditez le fichier <text:span text:style-name="Strong_20_Emphasis">/etc/proftpd/conf.d/tls.conf</text:span> pour le modifier comme ceci :</text:p>
      <text:p text:style-name="Preformatted_20_Text"><text:s text:c="2"/>&lt;IfModule mod_tls.c&gt;<text:line-break/><text:s text:c="4"/>TLSEngine on<text:line-break/><text:s text:c="4"/>TLSLog /var/log/proftpd/tls.log<text:line-break/><text:line-break/><text:s text:c="4"/># TLSv1 Uniquement<text:line-break/><text:s text:c="4"/>TLSProtocol TLSv1<text:line-break/><text:line-break/><text:s text:c="4"/># N'autorise que les connexions sécurisées<text:line-break/><text:s text:c="4"/>TLSRequired on<text:line-break/><text:line-break/><text:s text:c="4"/># Renseigne l'emplacement des certificats<text:line-break/><text:s text:c="4"/>TLSRSACertificateFile /etc/ssl/certs/proftpd.cert<text:line-break/><text:s text:c="4"/>TLSRSACertificateKeyFile /etc/ssl/private/proftpd.key<text:line-break/><text:line-break/><text:s text:c="4"/>TLSVerifyClient off<text:line-break/><text:s text:c="4"/>TLSRenegotiate none<text:line-break/><text:s text:c="4"/><text:line-break/><text:s text:c="4"/>TLSOptions NoSessionReuseRequired<text:line-break/><text:line-break/><text:s text:c="2"/>&lt;/IfModule&gt;</text:p>
      <text:p text:style-name="Text_20_body">Redémarrez le serveur FTP :</text:p>
      <text:p text:style-name="Command Line Interface"><text:span text:style-name="PluginODTAutoStyle_span_193">$ </text:span><text:span text:style-name="PluginODTAutoStyle_span_194">sudo systemctl restart proftpd</text:span></text:p>
      <text:p text:style-name="Text_20_body">Vous pouvez maintenant vous connecter à votre serveur FTP de manière sécurisée ! </text:p>
      <text:h text:style-name="Heading_20_3" text:outline-level="3"><text:bookmark-start text:name="__RefHeading___quelques_exemples_de_fichiers_de_configuration_13"/><text:bookmark-start text:name="quelques_exemples_de_fichiers_de_configuration"/>Quelques exemples de fichiers de configuration<text:bookmark-end text:name="__RefHeading___quelques_exemples_de_fichiers_de_configuration_13"/><text:bookmark-end text:name="quelques_exemples_de_fichiers_de_configuration"/></text:h>
      <text:p text:style-name="Text_20_body"><text:span text:style-name="Strong_20_Emphasis">Basic</text:span> :Basic.conf</text:p>
      <text:p text:style-name="Preformatted_20_Text"># This is a basic ProFTPD configuration file (rename it to <text:line-break/># 'proftpd.conf' for actual use.<text:s text:c="2"/>It establishes a single server<text:line-break/># and a single anonymous login.<text:s text:c="2"/>It assumes that you have a user/group<text:line-break/># "nobody" and "ftp" for normal operation and anon.<text:line-break/><text:line-break/>ServerName<text:tab/><text:tab/><text:tab/>"ProFTPD Default Installation"<text:line-break/>ServerType<text:tab/><text:tab/><text:tab/>standalone<text:line-break/>DefaultServer<text:tab/><text:tab/><text:tab/>on<text:line-break/><text:line-break/># Port 21 is the standard FTP port.<text:line-break/>Port<text:tab/><text:tab/><text:tab/><text:tab/>21<text:line-break/><text:line-break/># Umask 022 is a good standard umask to prevent new dirs and files<text:line-break/># from being group and world writable.<text:line-break/>Umask<text:tab/><text:tab/><text:tab/><text:tab/>022<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tab/><text:tab/><text:tab/>30<text:line-break/><text:line-break/># Set the user and group under which the server will run.<text:line-break/>User<text:tab/><text:tab/><text:tab/><text:tab/>nobody<text:line-break/>Group<text:tab/><text:tab/><text:tab/><text:tab/>nogroup<text:line-break/><text:line-break/># To cause every FTP user to be "jailed" (chrooted) into their home<text:line-break/># directory, uncomment this line.<text:line-break/>#DefaultRoot ~<text:line-break/><text:line-break/># Normally, we want files to be overwriteable.<text:line-break/>&lt;Directory /&gt;<text:line-break/><text:s text:c="2"/>AllowOverwrite<text:tab/><text:tab/>on<text:line-break/>&lt;/Directory&gt;<text:line-break/><text:line-break/># A basic anonymous configuration, no upload directories.<text:s text:c="2"/>If you do not<text:line-break/># want anonymous users, simply delete this entire &lt;Anonymous&gt; section.<text:line-break/>&lt;Anonymous ~ftp&gt;<text:line-break/><text:s text:c="2"/>User<text:tab/><text:tab/><text:tab/><text:tab/>ftp<text:line-break/><text:s text:c="2"/>Group<text:tab/><text:tab/><text:tab/><text:tab/>ftp<text:line-break/><text:line-break/><text:s text:c="2"/># We want clients to be able to login with "anonymous" as well as "ftp"<text:line-break/><text:s text:c="2"/>UserAlias<text:tab/><text:tab/><text:tab/>anonymous ftp<text:line-break/><text:line-break/><text:s text:c="2"/># Limit the maximum number of anonymous logins<text:line-break/><text:s text:c="2"/>MaxClients<text:tab/><text:tab/><text:tab/>10<text:line-break/><text:line-break/><text:s text:c="2"/># We want 'welcome.msg' displayed at login, and '.message' displayed<text:line-break/><text:s text:c="2"/># in each newly chdired directory.<text:line-break/><text:s text:c="2"/>DisplayLogin<text:tab/><text:tab/><text:tab/>welcome.msg<text:line-break/><text:s text:c="2"/>DisplayFirstChdir<text:tab/><text:tab/>.message<text:line-break/><text:line-break/><text:s text:c="2"/># Limit WRITE everywhere in the anonymous chroot<text:line-break/><text:s text:c="2"/>&lt;Limit WRITE&gt;<text:line-break/><text:s text:c="4"/>DenyAll<text:line-break/><text:s text:c="2"/>&lt;/Limit&gt;<text:line-break/>&lt;/Anonymous&gt;</text:p>
      <text:p text:style-name="Text_20_body"><text:span text:style-name="Strong_20_Emphasis">Anonymous</text:span>anonymous.conf</text:p>
      <text:p text:style-name="Preformatted_20_Text"># This sample configuration file illustrates configuring two<text:line-break/># anonymous directories, and a guest (same thing as anonymous but<text:line-break/># requires a valid password to login)<text:line-break/><text:line-break/>ServerName<text:tab/><text:tab/><text:tab/>"ProFTPD Anonymous Server"<text:line-break/>ServerType<text:tab/><text:tab/><text:tab/>standalone<text:line-break/><text:line-break/># Port 21 is the standard FTP port.<text:line-break/>Port<text:tab/><text:tab/><text:tab/><text:tab/>21<text:line-break/><text:line-break/># If you don't want normal users logging in at all, uncomment this<text:line-break/># next section<text:line-break/>#&lt;Limit LOGIN&gt;<text:line-break/>#<text:s text:c="2"/>DenyAll<text:line-break/>#&lt;/Limit&gt;<text:line-break/><text:line-break/># Set the user and group that the server normally runs at.<text:line-break/>User<text:tab/><text:tab/><text:tab/><text:tab/>nobody<text:line-break/>Group<text:tab/><text:tab/><text:tab/><text:tab/>nogroup<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s text:c="20"/>30<text:line-break/><text:line-break/># Set the maximum number of seconds a data connection is allowed<text:line-break/># to "stall" before being aborted.<text:line-break/>TimeoutStalled<text:tab/><text:tab/><text:tab/>300<text:line-break/><text:line-break/># We want 'welcome.msg' displayed at login, and '.message' displayed<text:line-break/># in each newly chdired directory.<text:line-break/>DisplayLogin<text:tab/><text:tab/><text:tab/>welcome.msg<text:line-break/>DisplayFirstChdir<text:tab/><text:tab/>.message<text:line-break/><text:line-break/># Our "basic" anonymous configuration, including a single<text:line-break/># upload directory ("uploads")<text:line-break/>&lt;Anonymous ~ftp&gt;<text:line-break/><text:line-break/><text:s text:c="2"/># Allow logins if they are disabled above.<text:line-break/><text:s text:c="2"/>&lt;Limit LOGIN&gt;<text:line-break/><text:s text:c="4"/>AllowAll<text:line-break/><text:s text:c="2"/>&lt;/Limit&gt;<text:line-break/><text:line-break/><text:s text:c="2"/># Maximum clients with message<text:line-break/><text:s text:c="2"/>MaxClients<text:tab/><text:tab/><text:tab/>5 "Sorry, max %m users -- try again later"<text:line-break/><text:line-break/><text:s text:c="2"/>User<text:tab/><text:tab/><text:tab/><text:tab/>ftp<text:line-break/><text:s text:c="2"/>Group<text:tab/><text:tab/><text:tab/><text:tab/>ftp<text:line-break/><text:s text:c="2"/># We want clients to be able to login with "anonymous" as well as "ftp"<text:line-break/><text:s text:c="2"/>UserAlias<text:tab/><text:tab/><text:tab/>anonymous ftp<text:line-break/><text:line-break/><text:s text:c="2"/># Limit WRITE everywhere in the anonymous chroot<text:line-break/><text:s text:c="2"/>&lt;Limit WRITE&gt;<text:line-break/><text:s text:c="4"/>DenyAll<text:line-break/><text:s text:c="2"/>&lt;/Limit&gt;<text:line-break/><text:line-break/><text:s text:c="2"/># An upload directory that allows storing files but not retrieving<text:line-break/><text:s text:c="2"/># or creating directories.<text:line-break/><text:s text:c="2"/>&lt;Directory uploads/*&gt;<text:line-break/><text:s text:c="4"/>&lt;Limit READ&gt;<text:line-break/><text:s text:c="6"/>DenyAll<text:line-break/><text:s text:c="4"/>&lt;/Limit&gt;<text:line-break/><text:line-break/><text:s text:c="4"/>&lt;Limit STOR&gt;<text:line-break/><text:s text:c="6"/>AllowAll<text:line-break/><text:s text:c="4"/>&lt;/Limit&gt;<text:line-break/><text:s text:c="2"/>&lt;/Directory&gt;<text:line-break/>&lt;/Anonymous&gt;<text:line-break/><text:line-break/># A second anonymous ftp section.<text:s text:c="2"/>Users can login as "private".<text:s text:c="2"/>Here<text:line-break/># we hide files owned by root from being manipulated in any way.<text:line-break/><text:line-break/>&lt;Anonymous /usr/local/private&gt;<text:line-break/><text:s text:c="2"/>User<text:tab/><text:tab/><text:tab/><text:tab/>bobf<text:line-break/><text:s text:c="2"/>Group<text:tab/><text:tab/><text:tab/><text:tab/>users<text:line-break/><text:s text:c="2"/>UserAlias<text:tab/><text:tab/><text:tab/>private bobf<text:line-break/><text:s text:c="2"/>UserAlias<text:tab/><text:tab/><text:tab/>engineering bobf<text:line-break/><text:line-break/><text:s text:c="2"/># Deny access from *.evil.net and *.otherevil.net, but allow<text:line-break/><text:s text:c="2"/># all others.<text:line-break/><text:s text:c="2"/>&lt;Limit LOGIN&gt;<text:line-break/><text:s text:c="4"/>Order<text:tab/><text:tab/><text:tab/>deny,allow<text:line-break/><text:s text:c="4"/>Deny <text:tab/><text:tab/><text:tab/>from .evil.net, .otherevil.net<text:line-break/><text:s text:c="4"/>Allow<text:tab/><text:tab/><text:tab/>from all<text:line-break/><text:s text:c="2"/>&lt;/Limit&gt;<text:line-break/><text:line-break/><text:s text:c="2"/># We want all uploaded files to be owned by 'engdept' group and<text:line-break/><text:s text:c="2"/># group writable.<text:line-break/><text:s text:c="2"/>GroupOwner<text:tab/><text:tab/><text:tab/>engdept<text:line-break/><text:s text:c="2"/>Umask<text:tab/><text:tab/><text:tab/><text:tab/>006<text:line-break/><text:line-break/><text:s text:c="2"/># Hide all files owned by user 'root'<text:line-break/><text:s text:c="2"/>HideUser<text:tab/><text:tab/><text:tab/>root<text:line-break/><text:line-break/><text:s text:c="2"/>&lt;Limit WRITE&gt;<text:line-break/><text:s text:c="4"/>DenyAll<text:line-break/><text:s text:c="2"/>&lt;/Limit&gt;<text:line-break/><text:line-break/><text:s text:c="2"/># Disallow clients from any access to hidden files.<text:line-break/><text:s text:c="2"/>&lt;Limit READ DIRS&gt;<text:line-break/><text:s text:c="4"/>IgnoreHidden<text:tab/><text:tab/><text:tab/>on<text:line-break/><text:s text:c="2"/>&lt;/Limit&gt;<text:line-break/><text:line-break/><text:s text:c="2"/># Permit uploading and creation of new directories in<text:line-break/><text:s text:c="2"/># submissions/public<text:line-break/><text:line-break/><text:s text:c="2"/>&lt;Directory submissions/public&gt;<text:line-break/><text:s text:c="4"/>&lt;Limit READ&gt;<text:line-break/><text:s text:c="6"/>DenyAll<text:line-break/><text:s text:c="6"/>IgnoreHidden<text:tab/><text:tab/><text:tab/>on<text:line-break/><text:s text:c="4"/>&lt;/Limit&gt;<text:line-break/><text:line-break/><text:s text:c="4"/>&lt;Limit STOR MKD RMD XMKD XRMD&gt;<text:line-break/><text:s text:c="6"/>AllowAll<text:line-break/><text:s text:c="6"/>IgnoreHidden<text:tab/><text:tab/><text:tab/>on<text:line-break/><text:s text:c="4"/>&lt;/Limit&gt;<text:line-break/><text:s text:c="2"/>&lt;/Directory&gt;<text:line-break/>&lt;/Anonymous&gt;<text:line-break/><text:line-break/># The last anonymous example creates a "guest" account, which clients<text:line-break/># can authenticate to only if they know the user's password.<text:line-break/><text:line-break/>&lt;Anonymous ~guest&gt;<text:line-break/><text:s text:c="2"/>User<text:tab/><text:tab/><text:tab/><text:tab/>guest<text:line-break/><text:s text:c="2"/>Group<text:tab/><text:tab/><text:tab/><text:tab/>nobody<text:line-break/><text:s text:c="2"/>AnonRequirePassword<text:tab/><text:tab/>on<text:line-break/><text:line-break/><text:s text:c="2"/>&lt;Limit LOGIN&gt;<text:line-break/><text:s text:c="4"/>AllowAll<text:line-break/><text:s text:c="2"/>&lt;/Limit&gt;<text:line-break/><text:line-break/><text:s text:c="2"/># Deny write access from all except trusted hosts.<text:line-break/><text:s text:c="2"/>&lt;Limit WRITE&gt;<text:line-break/><text:s text:c="4"/>Order<text:tab/><text:tab/><text:tab/>allow, deny<text:line-break/><text:s text:c="4"/>Allow<text:tab/><text:tab/><text:tab/>from 10.0.0.<text:line-break/><text:s text:c="4"/>Deny<text:tab/><text:tab/><text:tab/>from all<text:line-break/><text:s text:c="2"/>&lt;/Limit&gt;<text:line-break/>&lt;/Anonymous&gt;</text:p>
      <text:p text:style-name="Text_20_body"><text:span text:style-name="Strong_20_Emphasis">Simple MySQL Authentication</text:span>mysql_simple.conf</text:p>
      <text:p text:style-name="Preformatted_20_Text">##<text:line-break/>## Config with simple mysql authentication support<text:line-break/>## Contributed by 'Stonki'<text:line-break/>## Added to www.proftpd.org 18/Oct/2002<text:line-break/>##<text:line-break/><text:line-break/># This is a basic ProFTPD configuration file. It establishes a single<text:line-break/># server and a single anonymous login. It assumes that you have a<text:line-break/># user/group "nobody"/"nogroup" for normal operation and anon.<text:line-break/><text:line-break/>#<text:s text:c="4"/>!!! PLEASE read the documentation of proftpd !!!<text:line-break/>#<text:line-break/># You can find the documentation in /usr/doc/packages/proftpd/,<text:line-break/># http://www.proftpd.org/ and don't forget to read carefully<text:line-break/># and _follow_ hints on http://www.proftpd.net/security.html.<text:line-break/><text:line-break/><text:line-break/># <text:line-break/># geaendert: 03.11.2001 für ProFTP 1.2.4 und mod_sql 4.x<text:line-break/>#<text:line-break/><text:line-break/>#<text:line-break/># Basic<text:line-break/>#<text:line-break/>ServerName<text:tab/><text:tab/><text:tab/>"Stonki"<text:line-break/>serverType<text:tab/><text:tab/><text:tab/>inetd<text:line-break/>ServerAdmin<text:tab/><text:tab/><text:tab/>support@stonki.de<text:line-break/><text:line-break/>#<text:line-break/># Debug Level<text:line-break/># emerg, alert, crit (empfohlen), error, warn. notice, info, debug<text:line-break/>#<text:line-break/>#SyslogLevel <text:tab/><text:tab/><text:tab/>emerg<text:line-break/>#SystemLog<text:tab/><text:tab/><text:tab/>/var/log/proftpd.system.log<text:line-break/><text:line-break/>#<text:line-break/># uncomment, if you want to hide the servers name:<text:line-break/>#<text:line-break/>ServerIdent<text:tab/><text:tab/><text:tab/>on<text:tab/>"Stonki's Server"<text:line-break/>DeferWelcome<text:tab/><text:tab/><text:tab/>on<text:line-break/>DefaultServer<text:tab/><text:tab/><text:tab/>on<text:line-break/><text:line-break/>#<text:line-break/># Display <text:line-break/>#<text:line-break/>DisplayLogin<text:tab/><text:tab/><text:tab/>/messages/ftp.motd<text:line-break/>DisplayConnect<text:tab/><text:tab/><text:tab/>/net/messages/ftp.pre<text:line-break/>DisplayFirstChdir<text:tab/><text:tab/>index.txt<text:line-break/><text:line-break/>HiddenStor<text:tab/><text:tab/><text:tab/>off<text:line-break/>DirFakeUser<text:tab/><text:tab/><text:tab/>on stonki<text:line-break/>DirFakeGroup<text:tab/><text:tab/><text:tab/>on stonki<text:line-break/>DirFakeMode<text:tab/><text:tab/><text:tab/>0000<text:line-break/><text:line-break/># Enable PAM for authentication...<text:line-break/>#<text:line-break/>AuthPAM<text:tab/><text:tab/><text:tab/><text:tab/>on<text:line-break/><text:line-break/># Setting this directive to on will cause authentication to fail<text:line-break/># if PAM authentication fails. The default setting, off, allows<text:line-break/># other modules and directives such as AuthUserFile and friends<text:line-break/># to authenticate users.<text:line-break/>#<text:line-break/># AuthPAMAuthoritative<text:tab/><text:tab/>on<text:line-break/><text:line-break/># This directive allows you to specify the PAM service name used<text:line-break/># in authentication (default is "proftpd" on SuSE Linux).<text:line-break/># You have to setup the service in the /etc/pam.d/&lt;other_name&gt;.<text:line-break/>#<text:line-break/>#AuthPAMConfig<text:tab/><text:tab/><text:tab/>&lt;other_name&gt;<text:line-break/><text:line-break/># Port 21 is the standard FTP port.<text:line-break/>Port<text:tab/><text:tab/><text:tab/><text:tab/>21<text:line-break/><text:line-break/>#------------------------mysql Modul: 4.x<text:line-break/>#<text:line-break/># Zugangskontrolle<text:line-break/>#<text:line-break/>SQLAuthTypes<text:tab/><text:tab/><text:tab/>Plaintext<text:line-break/>SQLAuthenticate<text:tab/><text:tab/><text:tab/>users*<text:line-break/>SQLConnectInfo<text:tab/><text:tab/><text:tab/>db@localhost username password<text:line-break/>SQLDefaultGID<text:tab/><text:tab/><text:tab/>65534<text:line-break/>SQLDefaultUID<text:tab/><text:tab/><text:tab/>65534<text:line-break/>SQLMinUserGID <text:tab/><text:tab/><text:tab/>100<text:line-break/>SQLMinUserUID<text:s text:c="19"/>500<text:line-break/>SQLUserInfo<text:tab/><text:tab/><text:tab/>ftp username password uid gid homedir shell<text:line-break/><text:line-break/># <text:line-break/># aktive SQL Kommandos, ab hier passiert etwas :-)<text:line-break/>#<text:line-break/>SQLLog PASS counter<text:line-break/>SQLNamedQuery counter UPDATE "letzter_zugriff=now(), count=count+1 WHERE username='%u'" ftp<text:line-break/><text:line-break/># xfer Log in mysql<text:line-break/>SQLLog RETR,STOR transfer1<text:line-break/>SQLNamedQuery<text:s text:c="2"/>transfer1 INSERT "'%u', '%f', '%b', '%h', '%a', '%m', '%T', now(), 'c', NULL" xfer_stat<text:line-break/><text:line-break/>SQLLOG ERR_RETR,ERR_STOR transfer2<text:line-break/>SQLNamedQuery<text:s text:c="2"/>transfer2 INSERT "'%u', '%f', '%b', '%h', '%a', '%m', '%T', now(), 'i', NULL" xfer_stat<text:line-break/><text:line-break/>#------------------------mysql<text:line-break/><text:line-break/># Port 21 is the standard FTP port.<text:line-break/>Port<text:s text:c="28"/>21<text:line-break/><text:line-break/># disable listen on 0.0.0.0:21 - the port (and IP) should<text:line-break/># be specified explicitly in each VirtualHost definition<text:line-break/>#<text:line-break/>#Port<text:s text:c="27"/>0<text:line-break/><text:line-break/># listen for each (additional) address explicitly that is<text:line-break/># specified (via Bind and Port) in a VirtualHost definition<text:line-break/>#<text:line-break/>#SocketBindTight<text:tab/><text:tab/>on<text:line-break/><text:line-break/>#<text:line-break/># FXP Unterstuetzung<text:line-break/>#<text:line-break/>AllowForeignAddress <text:tab/><text:tab/>on<text:line-break/><text:line-break/><text:line-break/># Umask 022 is a good standard umask to prevent new dirs<text:line-break/># and files from being group and world writable.<text:line-break/>Umask<text:tab/><text:tab/><text:tab/><text:tab/>022<text:line-break/><text:line-break/># Set the user and group that the server normally runs at.<text:line-break/>User<text:tab/><text:tab/><text:tab/><text:tab/>nobody<text:line-break/>Group<text:tab/><text:tab/><text:tab/><text:tab/>nogroup<text:line-break/><text:line-break/># Maximal Werte setzen<text:line-break/>MaxClientsPerHost<text:tab/>3<text:tab/>"Nicht mehr als %m<text:s text:c="2"/>Verbindungen"<text:line-break/>MaxClients<text:tab/><text:tab/>5 <text:tab/>"Leider sind schon %m Clients verbunden"<text:line-break/><text:line-break/># RateReadBPS<text:s text:c="13"/>5000<text:line-break/># RateReadFreeBytes<text:s text:c="7"/>5000<text:line-break/># RateReadHardBPS<text:s text:c="9"/>on<text:line-break/><text:line-break/>Classes on<text:line-break/>Class default<text:s text:c="11"/>limit 5<text:line-break/>Class internet<text:s text:c="10"/>limit 2<text:line-break/>Class local<text:s text:c="13"/>limit 3<text:line-break/>Class internet<text:s text:c="10"/>ip 0.0.0.0/0<text:line-break/>Class internet<text:tab/><text:tab/>ip 192.168.99.99/24<text:line-break/>Class local<text:s text:c="13"/>ip 127.0.0.1/24<text:line-break/>Class local<text:s text:c="13"/>ip 192.168.0.0/24<text:line-break/><text:line-break/>#<text:line-break/># Restart erlauben<text:line-break/>#<text:line-break/>AllowStoreRestart <text:tab/><text:tab/><text:tab/><text:tab/>on<text:line-break/>AllowRetrieveRestart<text:tab/><text:tab/><text:tab/><text:tab/>on<text:line-break/><text:line-break/># Normally, we want files to be overwriteable.<text:line-break/>&lt;Directory /*&gt;<text:line-break/><text:tab/>AllowOverwrite<text:tab/><text:tab/> <text:tab/>off<text:line-break/> <text:tab/>HideNoAccess<text:tab/><text:tab/><text:tab/>on<text:line-break/><text:tab/>&lt;Limit READ&gt;<text:line-break/><text:tab/> AllowAll<text:line-break/><text:tab/>&lt;/Limit&gt;<text:line-break/><text:tab/>&lt;Limit Write&gt;<text:line-break/><text:tab/> DenyAll<text:line-break/> <text:tab/>&lt;/Limit&gt;<text:line-break/>&lt;/Directory&gt;<text:line-break/><text:line-break/>&lt;Directory /net/incoming/*&gt;<text:line-break/><text:s text:c="8"/>AllowOverwrite<text:s text:c="3"/>on<text:line-break/><text:tab/>&lt;Limit STOR CMD MKD WRITE&gt;<text:line-break/><text:tab/> AllowALL<text:line-break/><text:tab/>&lt;/Limit&gt;<text:line-break/><text:tab/>&lt;Limit RETR DELE&gt;<text:line-break/><text:tab/> DenyALL<text:line-break/><text:tab/>&lt;/Limit&gt;<text:line-break/>&lt;/Directory&gt;<text:line-break/><text:line-break/><text:line-break/># It is a very good idea to allow only filenames containing normal<text:line-break/># alphanumeric characters for uploads (and not shell code...)<text:line-break/>#PathAllowFilter "^[a-zA-Z0-9_.-]()'+$"<text:line-break/>#PathAllowFilter "^[a-zA-Z0-9 _.-]()'+$"<text:line-break/><text:line-break/># We don't want .ftpaccess or .htaccess files to be uploaded<text:line-break/>#PathDenyFilter "(\.ftp)|(\.ht)[a-z]+$"<text:line-break/>#PathDenyFilter "\.ftp[a-z]+$"<text:line-break/><text:line-break/># Do not allow to pass printf-Formats (security! see documentation!):<text:line-break/>#AllowFilter "^[a-zA-Z0-9@~ /,_.-]*$"<text:line-break/>#DenyFilter<text:s text:c="2"/>"%"<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tab/><text:tab/><text:tab/>30<text:line-break/><text:line-break/># Performance: skip DNS resolution when we process the logs...<text:line-break/>UseReverseDNS<text:s text:c="7"/><text:tab/><text:tab/>on<text:line-break/><text:line-break/># Turn off Ident lookups<text:line-break/>IdentLookups<text:s text:c="8"/><text:tab/><text:tab/>on<text:line-break/><text:line-break/># Set the maximum number of seconds a data connection is allowed<text:line-break/># to "stall" before being aborted.<text:line-break/>TimeoutStalled<text:s text:c="18"/>300<text:line-break/><text:line-break/># Where do we put the pid files?<text:line-break/>ScoreboardPath<text:tab/><text:tab/><text:tab/>/usr/local/var/proftpd<text:line-break/><text:line-break/>#<text:line-break/># Logging options<text:line-break/>#<text:line-break/>TransferLog<text:s text:c="10"/><text:tab/><text:tab/>/var/log/proftpd.xferlog<text:line-break/><text:line-break/># Some logging formats<text:line-break/>#<text:line-break/>LogFormat<text:s text:c="12"/>default "%h %l %u %t \"%r\" %s %b"<text:line-break/>LogFormat<text:s text:c="12"/>auth<text:s text:c="4"/>"%v [%P] %h %t \"%r\" %s"<text:line-break/>LogFormat<text:s text:c="12"/>write<text:s text:c="3"/>"%h %l %u %t \"%r\" %s %b"<text:line-break/><text:line-break/># Log file/dir access<text:line-break/>ExtendedLog<text:s text:c="9"/><text:tab/><text:tab/>/var/log/proftpd.access_log<text:s text:c="4"/>WRITE,READ write<text:line-break/><text:line-break/># Record all logins<text:line-break/>ExtendedLog<text:s text:c="10"/><text:tab/><text:tab/>/var/log/proftpd.auth_log<text:s text:c="6"/>AUTH auth<text:line-break/><text:line-break/># Paranoia logging level....<text:line-break/>ExtendedLog<text:s text:c="10"/><text:tab/><text:tab/>/var/log/proftpd.paranoid_log<text:s text:c="2"/>ALL default<text:line-break/><text:line-break/>#<text:line-break/># Do a chroot for web-users (i.e. public or www group), but<text:line-break/># do not change root if the user is also in the users group...<text:line-break/>#<text:line-break/>DefaultRoot<text:s text:c="2"/>~<text:tab/> <text:tab/>!users<text:line-break/><text:line-break/>#<text:line-break/># Limit login attempts<text:line-break/>#<text:line-break/>MaxLoginAttempts<text:s text:c="16"/>3<text:line-break/><text:line-break/>#<text:line-break/># Users needs a valid shell<text:line-break/>#<text:line-break/>RequireValidShell<text:s text:c="15"/>off</text:p>
      <text:p text:style-name="Text_20_body"><text:span text:style-name="Strong_20_Emphasis">Virtual hosts</text:span>virtual.conf</text:p>
      <text:p text:style-name="Preformatted_20_Text"># This sample configuration file illustrates creating two<text:line-break/># virtual servers, and associated anonymous logins.<text:line-break/><text:line-break/>ServerName<text:tab/><text:tab/><text:tab/>"ProFTPD"<text:line-break/>ServerType<text:tab/><text:tab/><text:tab/>inetd<text:line-break/><text:line-break/># Port 21 is the standard FTP port.<text:line-break/>Port<text:tab/><text:tab/><text:tab/><text:tab/>21<text:line-break/><text:line-break/># Global creates a "global" configuration that is shared by the<text:line-break/># main server and all virtualhosts.<text:line-break/><text:line-break/>&lt;Global&gt;<text:line-break/><text:s text:c="2"/># Umask 022 is a good standard umask to prevent new dirs and files<text:line-break/><text:s text:c="2"/># from being group and world writable.<text:line-break/><text:s text:c="2"/>Umask<text:tab/><text:tab/><text:tab/><text:tab/>022<text:line-break/>&lt;/Global&gt;<text:line-break/><text:line-break/># Set the user and group that the server normally runs at.<text:line-break/>User<text:tab/><text:tab/><text:tab/><text:tab/>nobody<text:line-break/>Group<text:tab/><text:tab/><text:tab/><text:tab/>nogroup<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s text:c="20"/>30<text:line-break/><text:line-break/># Maximum seconds a data connection may "stall"<text:line-break/>TimeoutStalled<text:tab/><text:tab/><text:tab/>300<text:line-break/><text:line-break/># First virtual server<text:line-break/>&lt;VirtualHost ftp.virtual.com&gt;<text:line-break/><text:s text:c="2"/>ServerName<text:tab/><text:tab/><text:tab/>"Virtual.com's FTP Server"<text:line-break/><text:line-break/><text:s text:c="2"/>MaxClients<text:tab/><text:tab/><text:tab/>10<text:line-break/><text:s text:c="2"/>MaxLoginAttempts<text:tab/><text:tab/>1<text:line-break/><text:line-break/><text:s text:c="2"/># DeferWelcome prevents proftpd from displaying the servername<text:line-break/><text:s text:c="2"/># until a client has authenticated.<text:line-break/><text:s text:c="2"/>DeferWelcome<text:tab/><text:tab/><text:tab/>on<text:line-break/><text:line-break/><text:s text:c="2"/># Limit normal user logins, because we only want to allow<text:line-break/><text:s text:c="2"/># guest logins.<text:line-break/><text:s text:c="2"/>&lt;Limit LOGIN&gt;<text:line-break/><text:s text:c="4"/>DenyAll<text:line-break/><text:s text:c="2"/>&lt;/Limit&gt;<text:line-break/><text:line-break/><text:s text:c="2"/># Next, create a "guest" account (which could be used<text:line-break/><text:s text:c="2"/># by a customer to allow private access to their web site, etc)<text:line-break/><text:s text:c="2"/>&lt;Anonymous ~cust1&gt;<text:line-break/><text:s text:c="4"/>User<text:tab/><text:tab/><text:tab/>cust1<text:line-break/><text:s text:c="4"/>Group<text:tab/><text:tab/><text:tab/>cust1<text:line-break/><text:s text:c="4"/>AnonRequirePassword<text:tab/><text:tab/>on<text:line-break/><text:line-break/><text:s text:c="4"/>&lt;Limit LOGIN&gt;<text:line-break/><text:s text:c="6"/>AllowAll<text:line-break/><text:s text:c="4"/>&lt;/Limit&gt;<text:line-break/><text:line-break/><text:s text:c="4"/>HideUser<text:tab/><text:tab/><text:tab/>root<text:line-break/><text:s text:c="4"/>HideGroup<text:tab/><text:tab/><text:tab/>root<text:line-break/><text:line-break/><text:s text:c="4"/># A private directory that we don't want the user getting in to.<text:line-break/><text:s text:c="4"/>&lt;Directory logs&gt;<text:line-break/><text:s text:c="6"/>&lt;Limit READ WRITE DIRS&gt;<text:line-break/><text:s text:c="8"/>DenyAll<text:line-break/><text:s text:c="6"/>&lt;/Limit&gt;<text:line-break/><text:s text:c="4"/>&lt;/Directory&gt;<text:line-break/><text:s text:c="2"/>&lt;/Anonymous&gt;<text:line-break/>&lt;/VirtualHost&gt;<text:line-break/><text:line-break/># Another virtual server, this one running on our primary address,<text:line-break/># but on port 4000.<text:s text:c="2"/>The only access is to a single anonymous login.<text:line-break/>&lt;VirtualHost our.ip.address&gt;<text:line-break/><text:s text:c="2"/>ServerName<text:tab/><text:tab/><text:tab/>"Our private FTP server"<text:line-break/><text:s text:c="2"/>Port<text:tab/><text:tab/><text:tab/><text:tab/>4000<text:line-break/><text:s text:c="2"/>Umask<text:tab/><text:tab/><text:tab/><text:tab/>027<text:line-break/><text:line-break/><text:s text:c="2"/>&lt;Limit LOGIN&gt;<text:line-break/><text:s text:c="4"/>DenyAll<text:line-break/><text:s text:c="2"/>&lt;/Limit&gt;<text:line-break/><text:line-break/><text:s text:c="2"/>&lt;Anonymous /usr/local/ftp/virtual/a_customer&gt;<text:line-break/><text:s text:c="4"/>User<text:tab/><text:tab/><text:tab/>ftp<text:line-break/><text:s text:c="4"/>Group<text:tab/><text:tab/><text:tab/>ftp<text:line-break/><text:s text:c="4"/>UserAlias<text:tab/><text:tab/><text:tab/>anonymous ftp<text:line-break/><text:line-break/><text:s text:c="4"/>&lt;Limit LOGIN&gt;<text:line-break/><text:s text:c="6"/>AllowAll<text:line-break/><text:s text:c="4"/>&lt;/Limit&gt;<text:line-break/><text:line-break/><text:s text:c="4"/>&lt;Limit WRITE&gt;<text:line-break/><text:s text:c="6"/>DenyAll<text:line-break/><text:s text:c="4"/>&lt;/Limit&gt;<text:line-break/><text:line-break/><text:s text:c="4"/>&lt;Directory incoming&gt;<text:line-break/><text:s text:c="6"/>&lt;Limit WRITE&gt;<text:line-break/><text:s text:c="8"/>AllowAll<text:line-break/><text:s text:c="6"/>&lt;/Limit&gt;<text:line-break/><text:s text:c="4"/>&lt;/Directory&gt;<text:line-break/><text:s text:c="2"/>&lt;/Anonymous&gt;<text:line-break/>&lt;/VirtualHost&gt;</text:p>
      <text:p text:style-name="Text_20_body"><text:span text:style-name="Strong_20_Emphasis">Complex Virtual</text:span>virtual_authuserfile.conf</text:p>
      <text:p text:style-name="Preformatted_20_Text">#<text:line-break/># Virtual Hosting Server Configuration<text:line-break/># by M.Lowes &lt;markl@ftech.net&gt;<text:line-break/># for Frontier Internet Services Limited<text:line-break/>#<text:s text:c="6"/>(http://www.ftech.net/)<text:line-break/>#<text:line-break/>ServerName<text:tab/><text:tab/><text:tab/>"Master Webserver"<text:line-break/>#<text:line-break/># Spawn from inetd?<text:line-break/>#<text:line-break/>#ServerType<text:s text:c="9"/>inetd<text:line-break/>#<text:line-break/># or maybe a standalone server...<text:line-break/>#<text:line-break/>ServerType<text:s text:c="10"/>standalone<text:line-break/>#<text:line-break/># don't give the server banner until _after_ authentication<text:line-break/>#<text:line-break/>DeferWelcome<text:tab/><text:tab/><text:tab/>off<text:line-break/>#<text:line-break/># Some basic defaults<text:line-break/>#<text:line-break/>Port<text:s text:c="18"/>21<text:line-break/>Umask<text:s text:c="16"/>002<text:line-break/>TimeoutLogin<text:s text:c="9"/>120<text:line-break/>TimeoutIdle<text:s text:c="10"/>600<text:line-break/>TimeoutNoTransfer<text:s text:c="4"/>900<text:line-break/>TimeoutStalled<text:s text:c="6"/>3600<text:line-break/>#<text:line-break/># No, I don't think we'll run as root!<text:line-break/>#<text:line-break/>User<text:tab/><text:tab/><text:tab/><text:tab/>ftp<text:line-break/>Group<text:tab/><text:tab/><text:tab/><text:tab/>ftp<text:line-break/>#<text:line-break/># This is a non-customer usable name, (ie they should be connecting via www.{domain})<text:line-break/># not 'hostname'.<text:s text:c="2"/>Therefore let's dump them in a dummy account and wait for them to <text:line-break/># scream.<text:line-break/>#<text:line-break/>DefaultRoot<text:tab/><text:tab/><text:tab/>/web/Legacy/<text:line-break/>#<text:line-break/># Performance, let's do DNS resolution when we process the logs...<text:line-break/>#<text:line-break/>UseReverseDNS<text:s text:c="8"/>off<text:line-break/>#<text:line-break/># Where do we put the pid files?<text:line-break/>#<text:line-break/>ScoreboardPath<text:tab/><text:tab/><text:tab/>/var/run/proftpd<text:line-break/>#<text:line-break/># Logging options<text:line-break/>#<text:line-break/>TransferLog<text:tab/><text:tab/><text:tab/>/var/spool/syslog/proftpd/xferlog.legacy<text:line-break/>#<text:line-break/># Some logging formats<text:line-break/>#<text:line-break/>LogFormat<text:s text:c="9"/>default "%h %l %u %t \"%r\" %s %b"<text:line-break/>LogFormat<text:tab/><text:tab/><text:tab/>auth<text:s text:c="4"/>"%v [%P] %h %t \"%r\" %s"<text:line-break/>LogFormat<text:tab/><text:tab/><text:tab/>write<text:s text:c="3"/>"%h %l %u %t \"%r\" %s %b"<text:line-break/>#<text:line-break/># Global settings<text:line-break/>#<text:line-break/>&lt;Global&gt;<text:line-break/><text:tab/>DisplayLogin<text:tab/><text:tab/><text:s text:c="3"/>welcome.msg<text:line-break/><text:tab/>DisplayFirstChdir<text:tab/><text:s text:c="3"/>readme<text:line-break/><text:tab/>#<text:line-break/><text:tab/># having to delete before uploading is a pain ;)<text:line-break/><text:tab/>#<text:line-break/><text:tab/>AllowOverwrite<text:tab/><text:tab/><text:s text:c="3"/>yes<text:line-break/><text:tab/>#<text:line-break/><text:tab/># Turn off Ident lookups<text:line-break/><text:tab/>#<text:line-break/><text:tab/>IdentLookups<text:s text:c="9"/>off<text:line-break/><text:tab/>#<text:line-break/><text:tab/># Logging<text:line-break/><text:tab/>#<text:line-break/><text:tab/># file/dir access<text:line-break/><text:tab/>#<text:line-break/><text:tab/>ExtendedLog<text:tab/><text:tab/>/var/spool/syslog/proftpd/access.log WRITE,READ write<text:line-break/><text:tab/>#<text:line-break/><text:tab/>#<text:line-break/><text:tab/># Record all logins<text:line-break/><text:tab/>#<text:line-break/><text:tab/>ExtendedLog<text:tab/><text:tab/>/var/spool/syslog/proftpd/auth.log AUTH auth<text:line-break/><text:tab/>#<text:line-break/><text:tab/># Paranoia logging level....<text:line-break/><text:tab/>#<text:line-break/><text:s text:c="3"/>##ExtendedLog<text:s text:c="4"/>/var/spool/syslog/proftpd/paranoid.log ALL default<text:line-break/>&lt;/Global&gt;<text:line-break/><text:line-break/>#<text:line-break/># Deny writing to the base server...<text:line-break/>#<text:line-break/>&lt;Limit WRITE&gt;<text:line-break/><text:tab/>DenyAll<text:line-break/>&lt;/Limit&gt;<text:line-break/><text:line-break/><text:line-break/># --------------------------------------------<text:line-break/># Virtual Servers start here....<text:line-break/># <text:line-break/># (Note: this is normally auto generated by a <text:line-break/># script written in house).<text:line-break/># --------------------------------------------<text:line-break/>#<text:line-break/># www.ftech.net.<text:line-break/># This is the default server<text:line-break/># Gets all the connections for www.{customer.domain}, <text:line-break/># &amp; www.ftech.net<text:line-break/>#<text:line-break/>&lt;VirtualHost www.ftech.net&gt;<text:line-break/><text:tab/>ServerAdmin<text:tab/><text:tab/>webmaster@Ftech.net<text:line-break/><text:tab/>ServerName<text:tab/><text:tab/>"Master Webserver"<text:line-break/><text:tab/>MaxLoginAttempts<text:tab/>2<text:line-break/><text:tab/>RequireValidShell<text:tab/>no<text:line-break/><text:tab/>TransferLog<text:tab/><text:tab/>/var/spool/syslog/proftpd/xferlog.www<text:line-break/><text:tab/>MaxClients<text:tab/><text:tab/>50<text:line-break/><text:tab/>DefaultServer<text:tab/><text:tab/>on<text:line-break/><text:tab/>DefaultRoot<text:tab/><text:tab/>~ !staff<text:line-break/><text:tab/>AllowOverwrite<text:tab/><text:tab/>yes<text:line-break/><text:line-break/><text:tab/>#<text:line-break/><text:tab/># No quickly do we kick someone out<text:line-break/><text:tab/>#<text:line-break/><text:tab/>TimeoutLogin<text:tab/><text:tab/><text:tab/>120<text:line-break/><text:tab/>TimeoutIdle<text:tab/><text:tab/><text:tab/>600<text:line-break/><text:tab/>TimeoutNoTransfer<text:tab/><text:tab/>900<text:line-break/><text:line-break/><text:tab/># --------------------------------------------<text:line-break/><text:tab/># Got a Frontpage customer who keeps breaking things????<text:line-break/><text:tab/>#<text:s text:c="2"/>- stick 'em in group fpage<text:line-break/><text:tab/># --------------------------------------------<text:line-break/><text:tab/>&lt;Directory ~/public_html&gt;<text:line-break/><text:tab/>#<text:line-break/><text:tab/># Block them from doing anything other than reading...<text:line-break/><text:tab/>#<text:line-break/><text:tab/><text:tab/>&lt;Limit STOR RNFR DELE&gt;<text:line-break/><text:tab/><text:tab/><text:tab/>DenyGroup fpage<text:line-break/><text:tab/><text:tab/>&lt;/Limit&gt;<text:tab/><text:line-break/><text:tab/>&lt;/Directory&gt;<text:line-break/><text:tab/>#<text:line-break/><text:tab/># ditto for ftp_root if it's there...<text:line-break/><text:tab/>#<text:line-break/><text:tab/>&lt;Directory ~/ftp_root&gt;<text:line-break/><text:tab/><text:tab/>&lt;Limit STOR RNFR DELE&gt;<text:line-break/><text:tab/><text:tab/><text:tab/>DenyALL<text:line-break/><text:tab/><text:tab/>&lt;/Limit&gt;<text:tab/><text:line-break/><text:tab/>&lt;/Directory&gt;<text:line-break/><text:tab/>#<text:line-break/><text:tab/># Limit by IP...<text:line-break/><text:tab/>#<text:line-break/><text:tab/>&lt;Directory /web/zsl&gt;<text:line-break/><text:tab/><text:tab/>&lt;Limit ALL&gt;<text:line-break/><text:tab/><text:tab/><text:tab/>Order Allow,Deny<text:line-break/><text:tab/><text:tab/><text:tab/>Allow 195.200.31.220<text:line-break/><text:tab/><text:tab/><text:tab/>Allow 212.32.17.0/26<text:line-break/><text:tab/><text:tab/><text:tab/>Deny ALL<text:line-break/><text:tab/><text:tab/>&lt;/Limit&gt;<text:line-break/><text:tab/>&lt;/Directory&gt;<text:tab/><text:line-break/><text:line-break/>&lt;/VirtualHost&gt;<text:line-break/><text:line-break/># --------------------------------------------<text:line-break/>#<text:line-break/># Legacy server, left in because some people<text:line-break/># haven't realised it's gone yet.<text:s text:c="2"/>Shove 'em into <text:line-break/># a dummy $home<text:line-break/>#<text:line-break/>&lt;VirtualHost web-1.ftech.net&gt;<text:line-break/>ServerAdmin<text:tab/><text:tab/>webmaster@Ftech.net<text:line-break/>ServerName<text:tab/><text:tab/>"Legacy Web Upload Server"<text:line-break/>MaxLoginAttempts<text:tab/>2<text:line-break/>RequireValidShell<text:tab/>no<text:line-break/>MaxClients<text:tab/><text:tab/>50<text:line-break/>DefaultRoot<text:tab/><text:tab/>~ !staff<text:line-break/>MaxClients<text:tab/><text:tab/>2<text:line-break/>AllowOverwrite<text:tab/><text:tab/>yes<text:line-break/>TransferLog<text:tab/><text:tab/>/var/spool/syslog/proftpd/xferlog.web-1<text:line-break/>&lt;/VirtualHost&gt;<text:line-break/><text:line-break/># --------------------------------------------<text:line-break/>#<text:line-break/># ftp.ftech.net<text:line-break/>#<text:line-break/>&lt;VirtualHost ftp.ftech.net&gt;<text:line-break/>ServerAdmin<text:tab/><text:tab/><text:tab/>ftpmaster@ftech.net<text:line-break/>ServerName <text:tab/><text:tab/><text:tab/>"Frontier Internet Public FTP Server"<text:line-break/>TransferLog<text:tab/><text:tab/><text:tab/>/ftp/xferlog/ftp.ftech.net<text:line-break/>MaxLoginAttempts<text:tab/><text:tab/>3<text:line-break/>RequireValidShell<text:tab/><text:tab/>no<text:line-break/>DefaultRoot<text:tab/><text:tab/><text:tab/>/ftp/ftp.ftech.net<text:line-break/>AllowOverwrite<text:tab/><text:tab/><text:tab/>yes<text:line-break/><text:line-break/>#<text:line-break/># Auth files....<text:line-break/>#<text:line-break/>AuthUserFile<text:tab/><text:tab/><text:tab/>/var/conf/ftp/authfiles/passwd.ftp.ftech.net<text:line-break/>AuthGroupFile<text:tab/><text:tab/><text:tab/>/var/conf/ftp/authfiles/group.ftp.ftech.net<text:line-break/><text:line-break/># A basic anonymous configuration, no upload directories.<text:line-break/>&lt;Anonymous /ftp/ftp.ftech.net&gt;<text:line-break/><text:tab/>User<text:tab/><text:tab/><text:tab/>ftp<text:line-break/><text:s text:c="2"/><text:tab/>Group<text:tab/><text:tab/><text:tab/>ftp<text:line-break/><text:s text:c="2"/><text:tab/># We want clients to be able to login with "anonymous" as well as "ftp"<text:line-break/><text:s text:c="2"/><text:tab/>UserAlias<text:tab/><text:tab/>anonymous ftp<text:line-break/><text:tab/>RequireValidShell<text:tab/><text:tab/>no<text:line-break/><text:line-break/><text:tab/># Limit the maximum number of anonymous logins<text:line-break/><text:s text:c="2"/><text:tab/>MaxClients<text:tab/><text:tab/>50<text:line-break/><text:line-break/><text:s text:c="2"/><text:tab/># We want 'welcome.msg' displayed at login, and '.message' displayed<text:line-break/><text:s text:c="2"/><text:tab/># in each newly chdired directory.<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tab/>&lt;Directory home&gt;<text:line-break/><text:tab/><text:tab/>&lt;Limit ALL&gt;<text:line-break/><text:tab/><text:tab/><text:tab/>DenyAll<text:line-break/><text:tab/><text:tab/>&lt;/Limit&gt;<text:line-break/><text:tab/>&lt;/Directory&gt;<text:line-break/><text:line-break/><text:s text:c="3"/>#<text:line-break/><text:s text:c="3"/># Limit access to the mirrors to LINX <text:line-break/><text:s text:c="3"/># only<text:line-break/><text:s text:c="3"/>#<text:line-break/><text:s text:c="3"/>&lt;Directory mirrors&gt;<text:line-break/><text:s text:c="6"/>&lt;Limit RETR&gt;<text:line-break/><text:s text:c="9"/>Order Allow,Deny<text:line-break/><text:s text:c="9"/>Allow .uk, .ftech.net<text:line-break/><text:s text:c="9"/>Allow .vom.tm<text:line-break/><text:s text:c="9"/>Deny ALL<text:line-break/><text:s text:c="6"/>&lt;/Limit&gt;<text:line-break/><text:s text:c="3"/>&lt;/Directory&gt;<text:line-break/><text:line-break/><text:s text:c="2"/><text:tab/># Limit WRITE everywhere in the anonymous chroot<text:line-break/><text:s text:c="2"/><text:tab/>&lt;Limit WRITE&gt;<text:line-break/><text:s text:c="4"/><text:tab/><text:tab/>DenyAll<text:line-break/><text:s text:c="2"/><text:tab/>&lt;/Limit&gt;<text:line-break/><text:line-break/><text:line-break/>&lt;/Anonymous&gt;<text:line-break/><text:line-break/>&lt;/VirtualHost&gt;<text:line-break/><text:line-break/># ----------------------------------------------------<text:line-break/># Virtual ftp with anon access, but no incoming<text:line-break/>#<text:line-break/>&lt;VirtualHost ftp.foo1.com&gt;<text:line-break/>ServerAdmin<text:s text:c="13"/>ftpmaster@foo1.com<text:s text:c="21"/><text:line-break/>ServerName<text:s text:c="14"/>"Foo1 FTP Server"<text:line-break/>TransferLog<text:s text:c="13"/>/var/spool/syslog/xfer/ftp.foo1.com<text:line-break/>MaxLoginAttempts<text:s text:c="8"/>3<text:line-break/>RequireValidShell<text:s text:c="7"/>no<text:line-break/>DefaultRoot<text:s text:c="13"/>/ftp/ftp.foo1.com<text:line-break/>User<text:s text:c="20"/>foo1<text:line-break/>Group<text:s text:c="19"/>foo1<text:line-break/>AllowOverwrite<text:s text:c="10"/>yes<text:line-break/><text:line-break/>#<text:line-break/># Auth files....<text:line-break/>#<text:line-break/>AuthUserFile<text:tab/>/var/conf/ftp//authfiles/passwd.ftp.foo1.com<text:line-break/>AuthGroupFile<text:tab/>/var/conf/ftp//authfiles/group.ftp.foo1.com<text:line-break/><text:line-break/>&lt;Anonymous /ftp/ftp.foo1.com&gt;<text:line-break/><text:s text:c="8"/>User<text:s text:c="20"/>ftp<text:line-break/><text:s text:c="8"/>Group<text:s text:c="19"/>ftp<text:line-break/><text:s text:c="8"/>UserAlias<text:s text:c="15"/>anonymous ftp<text:line-break/><text:s text:c="8"/>RequireValidShell<text:s text:c="7"/>no<text:line-break/><text:s text:c="8"/>MaxClients<text:s text:c="14"/>20<text:line-break/><text:tab/>&lt;Limit WRITE&gt;<text:line-break/><text:tab/><text:tab/>DenyAll<text:line-break/><text:tab/>&lt;/Limit&gt;<text:line-break/>&lt;/Anonymous&gt;<text:line-break/>&lt;/VirtualHost&gt;<text:line-break/><text:line-break/><text:line-break/># ----------------------------------------------------<text:line-break/># ftp.foo2.com <text:line-break/># Anon, no incoming, some private access areas <text:line-break/>#<text:line-break/>&lt;VirtualHost ftp.foo2.com&gt;<text:line-break/>ServerAdmin<text:s text:c="13"/>ftpmaster@mcresearch.co.uk<text:s text:c="21"/><text:line-break/>ServerName<text:s text:c="14"/>"MC Research FTP Server"<text:line-break/>TransferLog<text:s text:c="13"/>/var/spool/syslog/xfer/ftp.foo2.com<text:line-break/>MaxLoginAttempts<text:s text:c="8"/>3<text:line-break/>RequireValidShell<text:s text:c="7"/>no<text:line-break/>DefaultRoot<text:s text:c="13"/>/ftp/ftp.foo2.com<text:line-break/>User<text:s text:c="20"/>foo2<text:line-break/>Group<text:s text:c="19"/>foo2<text:line-break/>AllowOverwrite<text:s text:c="10"/>yes<text:line-break/><text:line-break/>#<text:line-break/># Auth files....<text:line-break/>#<text:line-break/>AuthUserFile<text:tab/>/var/conf/ftp//authfiles/passwd.ftp.foo2.com<text:line-break/>AuthGroupFile<text:tab/>/var/conf/ftp//authfiles/group.ftp.foo2.com<text:line-break/><text:line-break/>&lt;Anonymous /ftp/ftp.foo2.com&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download&gt;<text:line-break/><text:tab/><text:tab/>&lt;Limit ALL&gt;<text:line-break/><text:tab/><text:tab/><text:tab/>DenyAll<text:line-break/><text:tab/><text:tab/>&lt;/Limit&gt;<text:line-break/><text:tab/>&lt;/Directory&gt;<text:line-break/><text:tab/>&lt;Limit WRITE&gt;<text:line-break/><text:tab/><text:tab/>DenyAll<text:line-break/><text:tab/>&lt;/Limit&gt;<text:line-break/>&lt;/Anonymous&gt;<text:line-break/><text:line-break/><text:tab/>&lt;Directory /ftp/ftp.foo2.com/pub&gt;<text:line-break/><text:tab/><text:tab/>&lt;Limit WRITE&gt;<text:line-break/><text:tab/><text:tab/><text:tab/>AllowUser mcres<text:line-break/><text:tab/><text:tab/><text:tab/>DenyAll<text:line-break/><text:tab/><text:tab/>&lt;/Limit&gt;<text:line-break/><text:tab/>&lt;/Directory&gt;<text:line-break/><text:line-break/><text:tab/>&lt;Directory /ftp/ftp.foo2.com/download&gt;<text:line-break/><text:tab/><text:tab/>&lt;Limit ALL&gt;<text:line-break/><text:tab/><text:tab/><text:tab/>AllowUser mcres<text:line-break/><text:tab/><text:tab/><text:tab/>AllowUser customer<text:line-break/><text:tab/><text:tab/><text:tab/>DenyAll<text:line-break/><text:tab/><text:tab/>&lt;/Limit&gt;<text:line-break/><text:tab/>&lt;/Directory&gt;<text:line-break/>&lt;/VirtualHost&gt;<text:line-break/><text:line-break/><text:line-break/># ----------------------------------------------------<text:line-break/># ftp.foo3.com<text:line-break/># <text:line-break/>#<text:line-break/>&lt;VirtualHost ftp.foo3.com&gt;<text:line-break/>ServerAdmin<text:s text:c="13"/>ftpmaster@farrukh.co.uk<text:s text:c="21"/><text:line-break/>ServerName<text:s text:c="14"/>"Farrukh FTP Archive"<text:line-break/>TransferLog<text:s text:c="13"/>/var/spool/syslog/xfer/ftp.foo3.com<text:line-break/>MaxLoginAttempts<text:s text:c="8"/>3<text:line-break/>RequireValidShell<text:s text:c="7"/>no<text:line-break/>DefaultRoot<text:s text:c="13"/>/web/farrukh2/ftp_root<text:line-break/>User<text:s text:c="20"/>farrukh2<text:line-break/>Group<text:s text:c="19"/>farrukh2<text:line-break/>AllowOverwrite<text:s text:c="10"/>yes<text:line-break/><text:line-break/>#<text:line-break/># Auth files....<text:line-break/>#<text:line-break/>AuthUserFile<text:tab/>/var/conf/ftp//authfiles/passwd.ftp.foo3.com<text:line-break/>AuthGroupFile<text:tab/>/var/conf/ftp//authfiles/group.ftp.foo3.com<text:line-break/><text:line-break/>&lt;Anonymous /web/farrukh2/ftp_root&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tab/>#<text:line-break/><text:tab/># block access to the secure areas by anon...<text:line-break/><text:tab/>#<text:line-break/><text:tab/>&lt;Directory fpub&gt;<text:line-break/><text:tab/><text:tab/>&lt;Limit ALL&gt;<text:line-break/><text:tab/><text:tab/><text:tab/>DenyAll<text:line-break/><text:tab/><text:tab/>&lt;/Limit&gt;<text:line-break/><text:tab/>&lt;/Directory&gt;<text:line-break/><text:line-break/><text:tab/>&lt;Directory fgroup&gt;<text:line-break/><text:tab/><text:tab/>&lt;Limit ALL&gt;<text:line-break/><text:tab/><text:tab/><text:tab/>DenyAll<text:line-break/><text:tab/><text:tab/>&lt;/Limit&gt;<text:line-break/><text:tab/>&lt;/Directory&gt;<text:line-break/><text:tab/>&lt;Limit WRITE&gt;<text:line-break/><text:tab/><text:tab/>DenyAll<text:line-break/><text:tab/>&lt;/Limit&gt;<text:line-break/>&lt;/Anonymous&gt;<text:line-break/><text:line-break/><text:tab/>#<text:line-break/><text:tab/># define user based access<text:line-break/><text:tab/>#<text:line-break/><text:tab/>&lt;Directory /web/farrukh2/ftp_root/fpub&gt;<text:line-break/><text:tab/><text:tab/>&lt;Limit ALL&gt;<text:line-break/><text:tab/><text:tab/><text:tab/>AllowUser farrukh<text:line-break/><text:tab/><text:tab/><text:tab/>AllowUser fguest<text:line-break/><text:tab/><text:tab/><text:tab/>DenyAll<text:line-break/><text:tab/><text:tab/>&lt;/Limit&gt;<text:line-break/><text:tab/>&lt;/Directory&gt;<text:line-break/><text:line-break/><text:tab/>&lt;Directory /web/farrukh2/ftp_root/fgroup&gt;<text:line-break/><text:tab/><text:tab/>&lt;Limit ALL&gt;<text:line-break/><text:tab/><text:tab/><text:tab/>AllowUser farrukh<text:line-break/><text:tab/><text:tab/><text:tab/>AllowUser fgroup<text:line-break/><text:tab/><text:tab/><text:tab/>DenyAll<text:line-break/><text:tab/><text:tab/>&lt;/Limit&gt;<text:line-break/><text:tab/>&lt;/Directory&gt;<text:line-break/>&lt;/VirtualHost&gt;<text:line-break/><text:line-break/><text:line-break/># ----------------------------------------------------<text:line-break/># ftp.foo4.com <text:line-break/># anon, with incoming upload <text:line-break/>#<text:line-break/>&lt;VirtualHost ftp.foo4.com&gt;<text:line-break/>ServerAdmin<text:s text:c="13"/>ftpmaster@teamwork.co.uk<text:s text:c="21"/><text:line-break/>ServerName<text:s text:c="14"/>"Teamwork FTP Server"<text:line-break/>TransferLog<text:s text:c="13"/>/var/spool/syslog/xfer/ftp.foo4.com<text:line-break/>MaxLoginAttempts<text:s text:c="8"/>3<text:line-break/>RequireValidShell<text:s text:c="7"/>no<text:line-break/>DefaultRoot<text:s text:c="13"/>/ftp/ftp.foo4.com<text:line-break/>User<text:s text:c="20"/>foo4<text:line-break/>Group<text:s text:c="19"/>foo4<text:line-break/>AllowOverwrite<text:s text:c="10"/>yes<text:line-break/><text:line-break/>#<text:line-break/># Auth files....<text:line-break/>#<text:line-break/>AuthUserFile<text:tab/>/var/conf/ftp//authfiles/passwd.ftp.foo4.com<text:line-break/>AuthGroupFile<text:tab/>/var/conf/ftp//authfiles/group.ftp.foo4.com<text:line-break/><text:line-break/>&lt;Anonymous /ftp/ftp.foo4.com&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tab/>&lt;Limit WRITE&gt;<text:line-break/><text:tab/><text:tab/>DenyAll<text:line-break/><text:tab/>&lt;/Limit&gt;<text:line-break/>&lt;/Anonymous&gt;<text:line-break/>&lt;/VirtualHost&gt;<text:line-break/><text:line-break/># ----------------------------------------------------<text:line-break/># The end.... <text:line-break/># ----------------------------------------------------</text:p>
      <text:h text:style-name="Heading_20_3" text:outline-level="3"><text:bookmark-start text:name="__RefHeading___fichier_etc_proftpd_proftpd.conf_14"/><text:bookmark-start text:name="fichier_etc_proftpd_proftpd.conf"/>Fichier /etc/proftpd/proftpd.conf<text:bookmark-end text:name="__RefHeading___fichier_etc_proftpd_proftpd.conf_14"/><text:bookmark-end text:name="fichier_etc_proftpd_proftpd.conf"/></text:h>
      <text:p text:style-name="Text_20_body"><text:span text:style-name="Strong_20_Emphasis">Fichier Proftpd.conf exemple</text:span>Proftpd.conf</text:p>
      <text:p text:style-name="Preformatted_20_Text"># Fichier de configuration de ProFTPD<text:line-break/>#<text:tab/>Pour une liste complète des directives : http://www.proftpd.org/docs/directives/configuration_full.html<text:line-break/># <text:tab/>/etc/proftpd/proftpd.conf -- This is a basic ProFTPD configuration file.<text:line-break/># <text:tab/>To really apply changes, reload proftpd after modifications, if<text:line-break/># <text:tab/>it runs in daemon mode. It is not required in inetd/xinetd mode.<text:line-break/><text:line-break/># Includes DSO modules<text:line-break/>Include /etc/proftpd/modules.conf<text:line-break/><text:line-break/># Set off to disable IPv6 support which is annoying on IPv4 only boxes.<text:line-break/>UseIPv6 on<text:line-break/><text:line-break/># Virtualhosts<text:line-break/>#<text:tab/>Emplacement du fichier contenant la liste des utilisateurs virtuels,<text:line-break/>AuthUserFile /etc/proftpd/ftpd.passwd<text:line-break/>#<text:tab/>Emplacement du fichier contenant la liste des groupes virtuels,<text:line-break/>AuthGroupFile /etc/proftpd/ftpd.group<text:line-break/><text:line-break/># Active l'utilisation du fichier /etc/ftpusers qui donne la liste des utilisateur n'ayant pas d'accès au serveur ftp<text:line-break/>#<text:tab/> ( fichier ftpusers situé dans /etc ).<text:line-break/>UseFtpUsers on<text:line-break/><text:line-break/># If set on you can experience a longer connection delay in many cases.<text:line-break/>IdentLookups off<text:line-break/><text:line-break/># Nom du serveur FTP<text:line-break/>ServerName "Debian"<text:line-break/><text:line-break/># Mode de fonctionnement du serveur ( inetd ou standalone )<text:line-break/>ServerType standalone<text:line-break/>DeferWelcome off<text:line-break/>MultilineRFC2228 on<text:line-break/><text:line-break/># Si vous utilisez des virtualhosts, laissez cette option activée, sinon désactivez la.<text:line-break/>DefaultServer on<text:line-break/>ShowSymlinks on<text:line-break/><text:line-break/># Déconnection du client au bout de "x" secondes<text:line-break/># S'il n'opère aucun transfert.<text:line-break/>TimeoutNoTransfer 600<text:line-break/><text:line-break/># S'il a stoppé le transfert.<text:line-break/>TimeoutStalled 600<text:line-break/><text:line-break/># S'il n'a effectué aucune activité après la saisie du login/passwd.<text:line-break/>TimeoutIdle 1200<text:line-break/><text:line-break/>DisplayLogin<text:line-break/>DisplayChdir<text:line-break/>ListOptions<text:line-break/>welcome.msg<text:line-break/>.message true<text:line-break/>"-l"<text:line-break/>DenyFilter<text:line-break/>\*.*/<text:line-break/># Permet de "chrooter" les utilisateurs FTP locaux dans leurs répertoires personnels.Ici tous les utilsateurs seront<text:line-break/>« emprisonnés » sauf l'utilisateur mickael,<text:line-break/>DefaultRoot<text:line-break/>~ !mickael<text:line-break/>#Si cette directive est mise sur "on" , proftpd exigera que les utilisateurs qui se connectent aient des shells valides ( ex :<text:line-break/>bin/sh ou /bin/bash ).<text:line-break/>RequireValidShell<text:line-break/>on<text:line-break/>#Port d'écoute du serveur ftp.<text:line-break/>Port<text:line-break/>21#Plage des ports passifs que ProFTPd utilisera pour répondre aux clients,<text:line-break/># PassivePorts<text:line-break/>49152 65534<text:line-break/># If your host was NATted, this option is useful in order to<text:line-break/># allow passive tranfers to work. You have to use your public<text:line-break/># address and opening the passive ports used on your firewall as well.<text:line-break/># MasqueradeAddress<text:line-break/>1.2.3.4<text:line-break/># This is useful for masquerading address with dynamic IPs:<text:line-break/># refresh any configured MasqueradeAddress directives every 8 hours<text:line-break/>&lt;IfModule mod_dynmasq.c&gt;<text:line-break/># DynMasqRefresh 28800<text:line-break/>&lt;/IfModule&gt;<text:line-break/>#Nombre maximal de connexions simultanées.<text:line-break/>MaxInstances<text:line-break/>30<text:line-break/># Définit avec quel utilisateur/groupe ProFTPD sera lancé ( vous pouvez modifier le nom de l'utilisateur ou bien le groupe<text:line-break/>comme vous le voulez )<text:line-break/>User<text:line-break/>userftp<text:line-break/>Group<text:line-break/>groupftp<text:line-break/># Umask 022 is a good standard umask to prevent new files and dirs<text:line-break/># (second parm) from being group and world writable.<text:line-break/>#Droits du propriétaire du fichier 022 donnes des droits 664 ( rw-r--r-- ) pour les fichiers et 755 ( rwxr-xr-x ) pour les<text:line-break/>dossiers.<text:line-break/>Umask<text:line-break/>022 022<text:line-break/>#Si la directive est mise à "on" cela permettra de remplacer les anciens fichiers par les nouveaux, cette option sera inutile<text:line-break/>si vous interdisez l'écriture.<text:line-break/>AllowOverwrite<text:line-break/>on<text:line-break/># Uncomment this if you are using NIS or LDAP via NSS to retrieve passwords:<text:line-break/># PersistentPasswd<text:line-break/>off<text:line-break/># This is required to use both PAM-based authentication and local passwords<text:line-break/># AuthOrder<text:line-break/>mod_auth_pam.c* mod_auth_unix.c<text:line-break/># Be warned: use of this directive impacts CPU average load!<text:line-break/># Uncomment this if you like to see progress and transfer rate with ftpwho<text:line-break/># in downloads. That is not needed for uploads rates.<text:line-break/>#<text:line-break/># UseSendFile<text:line-break/>off<text:line-break/>#Emplacement du fichier log pour les transferts.<text:line-break/>TransferLog /var/log/proftpd/xferlog<text:line-break/>#Emplacement du fichier log du serveur FTP.<text:line-break/>SystemLog /var/log/proftpd/proftpd.log<text:line-break/># Logging onto /var/log/lastlog is enabled but set to off by default<text:line-break/>#UseLastlog on<text:line-break/># In order to keep log file dates consistent after chroot, use timezone info<text:line-break/># from /etc/localtime. If this is not set, and proftpd is configured to<text:line-break/># chroot (e.g. DefaultRoot or &lt;Anonymous&gt;), it will use the non-daylight<text:line-break/># savings timezone regardless of whether DST is in effect.<text:line-break/>#SetEnv TZ :/etc/localtime<text:line-break/>&lt;IfModule mod_quotatab.c&gt;<text:line-break/>QuotaEngine off<text:line-break/>&lt;/IfModule&gt;<text:line-break/>&lt;IfModule mod_ratio.c&gt;Ratios off<text:line-break/>&lt;/IfModule&gt;<text:line-break/># Delay engine reduces impact of the so-called Timing Attack described in<text:line-break/># http://www.securityfocus.com/bid/11430/discuss<text:line-break/># It is on by default.<text:line-break/>&lt;IfModule mod_delay.c&gt;<text:line-break/>DelayEngine on<text:line-break/>&lt;/IfModule&gt;<text:line-break/>&lt;IfModule mod_ctrls.c&gt;<text:line-break/>ControlsEngine<text:line-break/>off<text:line-break/>ControlsMaxClients 2<text:line-break/>ControlsLog<text:line-break/>/var/log/proftpd/controls.log<text:line-break/>ControlsInterval<text:line-break/>5<text:line-break/>ControlsSocket<text:line-break/>/var/run/proftpd/proftpd.sock<text:line-break/>&lt;/IfModule&gt;<text:line-break/>&lt;IfModule mod_ctrls_admin.c&gt;<text:line-break/>AdminControlsEngine off<text:line-break/>&lt;/IfModule&gt;<text:line-break/>#<text:line-break/># Alternative authentication frameworks<text:line-break/>#<text:line-break/>#Include /etc/proftpd/ldap.conf<text:line-break/>#Include /etc/proftpd/sql.conf<text:line-break/>#<text:line-break/># This is used for FTPS connections<text:line-break/>#<text:line-break/>#Include /etc/proftpd/tls.conf<text:line-break/>#<text:line-break/># Useful to keep VirtualHost/VirtualRoot directives separated<text:line-break/>#<text:line-break/>#Include /etc/proftpd/virtuals.conf<text:line-break/># A basic anonymous configuration, no upload directories.<text:line-break/>#Configuration du mode anonyme.Si vous voulez autoriser ce mode, décommenter toutes les lignes,<text:line-break/># &lt;Anonymous ~ftp&gt;<text:line-break/># User<text:line-break/>ftp<text:line-break/># Group<text:line-break/>nogroup<text:line-break/># # We want clients to be able to login with "anonymous" as well as "ftp"<text:line-break/># UserAlias<text:line-break/>anonymous ftp<text:line-break/># # Cosmetic changes, all files belongs to ftp user<text:line-break/># DirFakeUseron ftp<text:line-break/># DirFakeGroup on ftp<text:line-break/>#<text:line-break/># RequireValidShell<text:line-break/>off<text:line-break/>#<text:line-break/># # Limit the maximum number of anonymous logins<text:line-break/># MaxClients<text:line-break/>10<text:line-break/>#<text:line-break/># # We want 'welcome.msg' displayed at login, and '.message' displayed<text:line-break/># # in each newly chdired directory.<text:line-break/># DisplayLogin<text:line-break/>welcome.msg<text:line-break/># DisplayChdir<text:line-break/>.message<text:line-break/>#<text:line-break/># # Limit WRITE everywhere in the anonymous chroot<text:line-break/># &lt;Directory *&gt;# &lt;Limit WRITE&gt;<text:line-break/>#<text:line-break/>DenyAll<text:line-break/># &lt;/Limit&gt;<text:line-break/># &lt;/Directory&gt;<text:line-break/>#<text:line-break/># # Uncomment this if you're brave.<text:line-break/># # &lt;Directory incoming&gt;<text:line-break/># # # Umask 022 is a good standard umask to prevent new files and dirs<text:line-break/># # # (second parm) from being group and world writable.<text:line-break/># # Umask<text:line-break/>022 022<text:line-break/># #<text:line-break/>&lt;Limit READ WRITE&gt;<text:line-break/># #<text:line-break/>DenyAll<text:line-break/># #<text:line-break/>&lt;/Limit&gt;<text:line-break/># #<text:line-break/>&lt;Limit STOR&gt;<text:line-break/># #<text:line-break/>AllowAll<text:line-break/># #<text:line-break/>&lt;/Limit&gt;<text:line-break/># # &lt;/Directory&gt;<text:line-break/>#<text:line-break/># &lt;/Anonymous&gt;<text:line-break/>Partie SSL/TLS<text:line-break/>&lt;IfModule mod_tls.c&gt;<text:line-break/># Activation du SSL<text:line-break/>TLSEngine on<text:line-break/># On force toutes les connections avec ssl<text:line-break/>TLSRequired on<text:line-break/># logs<text:line-break/>TLSLog /var/log/proftpd/proftpd.tls_log<text:line-break/># Protocole<text:line-break/>TLSProtocol SSLv23<text:line-break/># Pas de demande de certificat client<text:line-break/>TLSOptions NoCertRequest<text:line-break/># Certificat et clé<text:line-break/>TLSRSACertificateFile /etc/ssl/certs/proftpd.cert.pem<text:line-break/>TLSRSACertificateKeyFile /etc/ssl/certs/proftpd.key.pem<text:line-break/># Pas de vérification du certificat client<text:line-break/>TLSVerifyClient off<text:line-break/>&lt;/IfModule&gt;<text:line-break/># Include other custom configuration files<text:line-break/>Include /etc/proftpd/conf.d/</text:p>
      <text:p text:style-name="Text_20_body">Modèle de fichier proftpd.conf</text:p>
      <text:p text:style-name="Preformatted_20_Text"># Fichier de configuration de ProFTPD<text:line-break/>#<text:s text:c="3"/>Pour une liste complète des directives : http://www.proftpd.org/docs/directives/configuration_full.html<text:line-break/># /etc/proftpd/proftpd.conf -- This is a basic ProFTPD configuration file.<text:line-break/># To really apply changes, reload proftpd after modifications, if it runs in daemon mode.<text:line-break/># It is not required in inetd/xinetd mode.<text:line-break/>#<text:line-break/># Includes DSO modules<text:line-break/>Include /etc/proftpd/modules.conf<text:line-break/><text:line-break/># Set off to disable IPv6 support which is annoying on IPv4 only boxes.<text:line-break/>UseIPv6 on<text:line-break/><text:line-break/>#Virtualhosts<text:line-break/><text:line-break/>#Emplacement du fichier contenant la liste des utilisateurs virtuels,<text:line-break/>AuthUserFile /etc/proftpd/ftpd.passwd<text:line-break/><text:line-break/>#Emplacement du fichier contenant la liste des groupes virtuels,<text:line-break/>AuthGroupFile /etc/proftpd/ftpd.group<text:line-break/><text:line-break/>#Active l'utilisation du fichier /etc/ftpusers qui donne la liste des utilisateur n'ayant pas d'accès au serveur ftp ( fichier<text:line-break/>ftpusers situé dans /etc ).<text:line-break/>UseFtpUsers on<text:line-break/><text:line-break/># If set on you can experience a longer connection delay in many cases.<text:line-break/>IdentLookups<text:line-break/>off<text:line-break/># Nom du serveur FTP<text:line-break/>ServerName<text:line-break/>"Debian"<text:line-break/>#Mode de fonctionnement du serveur ( inetd ou standalone )<text:line-break/>ServerType<text:line-break/>standalone<text:line-break/>DeferWelcome<text:line-break/>off<text:line-break/>MultilineRFC2228<text:line-break/>on<text:line-break/>#Si vous utilisez des virtualhosts, laissez cette option activée, sinon désactivez la.<text:line-break/>DefaultServer<text:line-break/>on<text:line-break/>ShowSymlinks<text:line-break/>on<text:line-break/># Déconnection du client au bout de "x" secondes<text:line-break/>#S'il n'opère aucun transfert.<text:line-break/>TimeoutNoTransfer<text:line-break/>600<text:line-break/>#S'il a stoppé le transfert.<text:line-break/>TimeoutStalled<text:line-break/>600<text:line-break/>#S'il n'a effectué aucune activité après la saisie du login/passwd.<text:line-break/>TimeoutIdle<text:line-break/>1200<text:line-break/>DisplayLogin<text:line-break/>DisplayChdir<text:line-break/>ListOptions<text:line-break/>welcome.msg<text:line-break/>.message true<text:line-break/>"-l"<text:line-break/>DenyFilter<text:line-break/>\*.*/<text:line-break/># Permet de "chrooter" les utilisateurs FTP locaux dans leurs répertoires personnels.Ici tous les utilsateurs seront<text:line-break/>« emprisonnés » sauf l'utilisateur mickael,<text:line-break/>DefaultRoot<text:line-break/>~ !mickael<text:line-break/>#Si cette directive est mise sur "on" , proftpd exigera que les utilisateurs qui se connectent aient des shells valides ( ex :<text:line-break/>bin/sh ou /bin/bash ).<text:line-break/>RequireValidShell<text:line-break/>on<text:line-break/>#Port d'écoute du serveur ftp.<text:line-break/>Port<text:line-break/>21#Plage des ports passifs que ProFTPd utilisera pour répondre aux clients,<text:line-break/># PassivePorts<text:line-break/>49152 65534<text:line-break/># If your host was NATted, this option is useful in order to<text:line-break/># allow passive tranfers to work. You have to use your public<text:line-break/># address and opening the passive ports used on your firewall as well.<text:line-break/># MasqueradeAddress<text:line-break/>1.2.3.4<text:line-break/># This is useful for masquerading address with dynamic IPs:<text:line-break/># refresh any configured MasqueradeAddress directives every 8 hours<text:line-break/>&lt;IfModule mod_dynmasq.c&gt;<text:line-break/># DynMasqRefresh 28800<text:line-break/>&lt;/IfModule&gt;<text:line-break/>#Nombre maximal de connexions simultanées.<text:line-break/>MaxInstances<text:line-break/>30<text:line-break/># Définit avec quel utilisateur/groupe ProFTPD sera lancé ( vous pouvez modifier le nom de l'utilisateur ou bien le groupe<text:line-break/>comme vous le voulez )<text:line-break/>User<text:line-break/>userftp<text:line-break/>Group<text:line-break/>groupftp<text:line-break/># Umask 022 is a good standard umask to prevent new files and dirs<text:line-break/># (second parm) from being group and world writable.<text:line-break/>#Droits du propriétaire du fichier 022 donnes des droits 664 ( rw-r--r-- ) pour les fichiers et 755 ( rwxr-xr-x ) pour les<text:line-break/>dossiers.<text:line-break/>Umask<text:line-break/>022 022<text:line-break/>#Si la directive est mise à "on" cela permettra de remplacer les anciens fichiers par les nouveaux, cette option sera inutile<text:line-break/>si vous interdisez l'écriture.<text:line-break/>AllowOverwrite<text:line-break/>on<text:line-break/># Uncomment this if you are using NIS or LDAP via NSS to retrieve passwords:<text:line-break/># PersistentPasswd<text:line-break/>off<text:line-break/># This is required to use both PAM-based authentication and local passwords<text:line-break/># AuthOrder<text:line-break/>mod_auth_pam.c* mod_auth_unix.c<text:line-break/># Be warned: use of this directive impacts CPU average load!<text:line-break/># Uncomment this if you like to see progress and transfer rate with ftpwho<text:line-break/># in downloads. That is not needed for uploads rates.<text:line-break/>#<text:line-break/># UseSendFile<text:line-break/>off<text:line-break/>#Emplacement du fichier log pour les transferts.<text:line-break/>TransferLog /var/log/proftpd/xferlog<text:line-break/>#Emplacement du fichier log du serveur FTP.<text:line-break/>SystemLog /var/log/proftpd/proftpd.log<text:line-break/># Logging onto /var/log/lastlog is enabled but set to off by default<text:line-break/>#UseLastlog on<text:line-break/># In order to keep log file dates consistent after chroot, use timezone info<text:line-break/># from /etc/localtime. If this is not set, and proftpd is configured to<text:line-break/># chroot (e.g. DefaultRoot or &lt;Anonymous&gt;), it will use the non-daylight<text:line-break/># savings timezone regardless of whether DST is in effect.<text:line-break/>#SetEnv TZ :/etc/localtime<text:line-break/>&lt;IfModule mod_quotatab.c&gt;<text:line-break/>QuotaEngine off<text:line-break/>&lt;/IfModule&gt;<text:line-break/>&lt;IfModule mod_ratio.c&gt;Ratios off<text:line-break/>&lt;/IfModule&gt;<text:line-break/># Delay engine reduces impact of the so-called Timing Attack described in<text:line-break/># http://www.securityfocus.com/bid/11430/discuss<text:line-break/># It is on by default.<text:line-break/>&lt;IfModule mod_delay.c&gt;<text:line-break/>DelayEngine on<text:line-break/>&lt;/IfModule&gt;<text:line-break/>&lt;IfModule mod_ctrls.c&gt;<text:line-break/>ControlsEngine<text:line-break/>off<text:line-break/>ControlsMaxClients 2<text:line-break/>ControlsLog<text:line-break/>/var/log/proftpd/controls.log<text:line-break/>ControlsInterval<text:line-break/>5<text:line-break/>ControlsSocket<text:line-break/>/var/run/proftpd/proftpd.sock<text:line-break/>&lt;/IfModule&gt;<text:line-break/>&lt;IfModule mod_ctrls_admin.c&gt;<text:line-break/>AdminControlsEngine off<text:line-break/>&lt;/IfModule&gt;<text:line-break/>#<text:line-break/># Alternative authentication frameworks<text:line-break/>#<text:line-break/>#Include /etc/proftpd/ldap.conf<text:line-break/>#Include /etc/proftpd/sql.conf<text:line-break/>#<text:line-break/># This is used for FTPS connections<text:line-break/>#<text:line-break/>#Include /etc/proftpd/tls.conf<text:line-break/>#<text:line-break/># Useful to keep VirtualHost/VirtualRoot directives separated<text:line-break/>#<text:line-break/>#Include /etc/proftpd/virtuals.conf<text:line-break/># A basic anonymous configuration, no upload directories.<text:line-break/>#Configuration du mode anonyme.Si vous voulez autoriser ce mode, décommenter toutes les lignes,<text:line-break/># &lt;Anonymous ~ftp&gt;<text:line-break/># User<text:line-break/>ftp<text:line-break/># Group<text:line-break/>nogroup<text:line-break/># # We want clients to be able to login with "anonymous" as well as "ftp"<text:line-break/># UserAlias<text:line-break/>anonymous ftp<text:line-break/># # Cosmetic changes, all files belongs to ftp user<text:line-break/># DirFakeUseron ftp<text:line-break/># DirFakeGroup on ftp<text:line-break/>#<text:line-break/># RequireValidShell<text:line-break/>off<text:line-break/>#<text:line-break/># # Limit the maximum number of anonymous logins<text:line-break/># MaxClients<text:line-break/>10<text:line-break/>#<text:line-break/># # We want 'welcome.msg' displayed at login, and '.message' displayed<text:line-break/># # in each newly chdired directory.<text:line-break/># DisplayLogin<text:line-break/>welcome.msg<text:line-break/># DisplayChdir<text:line-break/>.message<text:line-break/>#<text:line-break/># # Limit WRITE everywhere in the anonymous chroot<text:line-break/># &lt;Directory *&gt;# &lt;Limit WRITE&gt;<text:line-break/>#<text:line-break/>DenyAll<text:line-break/># &lt;/Limit&gt;<text:line-break/># &lt;/Directory&gt;<text:line-break/>#<text:line-break/># # Uncomment this if you're brave.<text:line-break/># # &lt;Directory incoming&gt;<text:line-break/># # # Umask 022 is a good standard umask to prevent new files and dirs<text:line-break/># # # (second parm) from being group and world writable.<text:line-break/># # Umask<text:line-break/>022 022<text:line-break/># #<text:line-break/>&lt;Limit READ WRITE&gt;<text:line-break/># #<text:line-break/>DenyAll<text:line-break/># #<text:line-break/>&lt;/Limit&gt;<text:line-break/># #<text:line-break/>&lt;Limit STOR&gt;<text:line-break/># #<text:line-break/>AllowAll<text:line-break/># #<text:line-break/>&lt;/Limit&gt;<text:line-break/># # &lt;/Directory&gt;<text:line-break/>#<text:line-break/># &lt;/Anonymous&gt;<text:line-break/>Partie SSL/TLS<text:line-break/>&lt;IfModule mod_tls.c&gt;<text:line-break/># Activation du SSL<text:line-break/>TLSEngine on<text:line-break/># On force toutes les connections avec ssl<text:line-break/>TLSRequired on<text:line-break/># logs<text:line-break/>TLSLog /var/log/proftpd/proftpd.tls_log<text:line-break/># Protocole<text:line-break/>TLSProtocol SSLv23<text:line-break/># Pas de demande de certificat client<text:line-break/>TLSOptions NoCertRequest<text:line-break/># Certificat et clé<text:line-break/>TLSRSACertificateFile /etc/ssl/certs/proftpd.cert.pem<text:line-break/>TLSRSACertificateKeyFile /etc/ssl/certs/proftpd.key.pem<text:line-break/># Pas de vérification du certificat client<text:line-break/>TLSVerifyClient off<text:line-break/>&lt;/IfModule&gt;<text:line-break/># Include other custom configuration files<text:line-break/>Include /etc/proftpd/conf.d/</text:p>
      <text:p text:style-name="Text_20_body">Autre exemple</text:p>
      <text:p text:style-name="Preformatted_20_Text"># Nom du serveur qui s'affiche<text:line-break/>ServerName "ProFTPD Default Server"<text:line-break/><text:line-break/># Serveur Autonome (ne pas modifier)<text:line-break/>ServerType standalone<text:line-break/><text:line-break/># Activer le serveur par défaut (Si pas de "VirtualHost")<text:line-break/>DefaultServer on<text:line-break/><text:line-break/># Est-ce qu'on a besoin d'un shell valide pour se connecter<text:line-break/>RequireValidShell off<text:line-break/><text:line-break/># Activer l'authentification PAM<text:line-break/>AuthPAM off<text:line-break/>AuthPAMConfig ftp<text:line-break/> <text:line-break/># Port d'écoute (21 par défaut)<text:line-break/>Port 21<text:line-break/> <text:line-break/># Permissions d'un dossier ou d'un fichier créé via FTP<text:line-break/>Umask 022<text:line-break/> <text:line-break/># Nombre de connexions simultanées au FTP<text:line-break/>MaxInstances 30<text:line-break/> <text:line-break/># Lancer le démon ftp sous cet utilisateur et groupe<text:line-break/>User ftp<text:line-break/>Group ftp<text:line-break/> <text:line-break/># Racine du FTP ( [b]~[/b] correspond au fait que l'utilisateur est cloisonné dans son dossier personnel)<text:line-break/>DefaultRoot ~<text:line-break/> <text:line-break/># Généralement, les fichiers peuvent être écrasés.<text:line-break/>AllowOverwrite on<text:line-break/> <text:line-break/># Désactiver la commande CHMOD via le FTP<text:line-break/>&lt;Limit SITE_CHMOD&gt;<text:line-break/><text:s text:c="2"/>DenyAll<text:line-break/>&lt;/Limit&gt;<text:line-break/> <text:line-break/># Exemple de dossier anonyme sans possibilité d'uploader<text:line-break/>&lt;Anonymous ~ftp&gt;<text:line-break/><text:s text:c="2"/>User ftp<text:line-break/><text:s text:c="2"/>Group ftp<text:line-break/> <text:line-break/><text:s text:c="2"/># Possibilité de se connecter avec les utilisateurs "anonymous" et "ftp".<text:line-break/><text:s text:c="2"/>UserAlias anonymous ftp<text:line-break/> <text:line-break/><text:s text:c="2"/># Limiter le nombre de connexions anonymes<text:line-break/><text:s text:c="2"/>MaxClients 10<text:line-break/> <text:line-break/><text:s text:c="2"/># Désactiver la commande WRITE (d'écriture) pour les utilisateurs anonymes<text:line-break/><text:s text:c="2"/>&lt;Limit WRITE&gt;<text:line-break/><text:s text:c="4"/>DenyAll<text:line-break/><text:s text:c="2"/>&lt;/Limit&gt;<text:line-break/>&lt;/Anonymous&gt;</text:p>
      <text:h text:style-name="Heading_20_2" text:outline-level="2"><text:bookmark-start text:name="__RefHeading___utilisation_15"/><text:bookmark-start text:name="utilisation"/>Utilisation<text:bookmark-end text:name="__RefHeading___utilisation_15"/><text:bookmark-end text:name="utilisation"/></text:h>
      <text:p text:style-name="Text_20_body">Sur un PC du réseau, ouvrez Filezilla et lancez une connexion :<draw:frame draw:style-name="mediacenter" draw:name="1" text:anchor-type="paragraph" draw:z-index="1" svg:width="10.583333333333cm" svg:height="9.0890944498539cm"><draw:image xlink:href="Pictures/4d36e6efdbc3eb27ab0d02b76f3047a3.png" xlink:type="simple" xlink:show="embed" xlink:actuate="onLoad"/></draw:frame></text:p>
      <text:p text:style-name="Text_20_body">Hôte : l'adresse IP du serveur (ici, un Raspberry)Identifiant : admiwebMot de passe : son mot de passeInterface graphique : <text:a xlink:type="simple" xlink:href="https://nfrappe.fr/doc/doku.php?id=logiciel:internet:ftp:proftpd:gadmin-proftpd:start" text:style-name="Internet_20_link" text:visited-style-name="Visited_20_Internet_20_Link">Gadmin-ProFTPd : une interface graphique pour le serveur FTP ProFTPd</text:a> <draw:frame draw:style-name="media" draw:name="2" text:anchor-type="as-char" draw:z-index="2" svg:width="" svg:rel-width="100%" svg:height="0cm"><draw:image xlink:href="Pictures/f4884eb6b0bd9291893300fe292bf4b4.svg" xlink:type="simple" xlink:show="embed" xlink:actuate="onLoad"/></draw:frame></text:p>
      <text:h text:style-name="Heading_20_2" text:outline-level="2"><text:bookmark-start text:name="__RefHeading___desinstallation_16"/><text:bookmark-start text:name="desinstallation"/>Désinstallation<text:bookmark-end text:name="__RefHeading___desinstallation_16"/><text:bookmark-end text:name="desinstallation"/></text:h>
      <text:h text:style-name="Heading_20_2" text:outline-level="2"><text:bookmark-start text:name="__RefHeading___voir_aussi_17"/><text:bookmark-start text:name="voir_aussi"/>Voir aussi<text:bookmark-end text:name="__RefHeading___voir_aussi_17"/><text:bookmark-end text:name="voir_aussi"/></text:h>
      <text:p text:style-name="Text_20_body"><text:span text:style-name="Strong_20_Emphasis">(fr)</text:span> <text:a xlink:type="simple" xlink:href="http://arobaseinformatique.eklablog.com/mise-en-place-d-un-serveur-ftp-avec-proftpd-a105781016" text:style-name="Internet_20_link" text:visited-style-name="Visited_20_Internet_20_Link">http://arobaseinformatique.eklablog.com/mise-en-place-d-un-serveur-ftp-avec-proftpd-a105781016</text:a><text:span text:style-name="Strong_20_Emphasis">(fr)</text:span> <text:a xlink:type="simple" xlink:href="https://raspberrypi-tutorials.fr/comment-configurer-un-serveur-ftp-raspberry-pi-installation-du-serveur-web/" text:style-name="Internet_20_link" text:visited-style-name="Visited_20_Internet_20_Link">https://raspberrypi-tutorials.fr/comment-configurer-un-serveur-ftp-raspberry-pi-installation-du-serveur-web/</text:a></text:p>
      <text:p text:style-name="Horizontal_20_Line"/>
      <text:p text:style-name="Text_20_body"><text:span text:style-name="Emphasis">Basé sur &lt;&lt; <text:a xlink:type="simple" xlink:href="https://raspberrypi-tutorials.fr/comment-configurer-un-serveur-ftp-raspberry-pi-installation-du-serveur-web/" text:style-name="Internet_20_link" text:visited-style-name="Visited_20_Internet_20_Link">Comment configurer un serveur FTP Raspberry Pi – Installation du serveur Web</text:a> &gt;&gt; par raspberrypi-tutorials.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span_69" style:family="text">
      <style:text-properties fo:color="#2a8b6c" fo:font-family="monospace" fo:font-style="normal" fo:font-size="9.6pt" fo:border="0pt none"/>
    </style:style>
    <style:style style:name="PluginODTAutoStyle_span_70" style:family="text">
      <style:text-properties fo:color="#df1717" fo:font-family="monospace" fo:font-style="normal" fo:font-size="9.6pt" fo:border="0pt none"/>
    </style:style>
    <style:style style:name="PluginODTAutoStyle_span_71" style:family="text">
      <style:text-properties fo:color="#2a8b6c" fo:font-family="monospace" fo:font-style="normal" fo:font-size="9.6pt" fo:border="0pt none"/>
    </style:style>
    <style:style style:name="PluginODTAutoStyle_span_72" style:family="text">
      <style:text-properties fo:color="#df1717"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2a8b6c" fo:font-family="monospace" fo:font-style="normal" fo:font-size="9.6pt" fo:border="0pt none"/>
    </style:style>
    <style:style style:name="PluginODTAutoStyle_span_82" style:family="text">
      <style:text-properties fo:color="#df1717"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2a8b6c" fo:font-family="monospace" fo:font-style="normal" fo:font-size="9.6pt" fo:border="0pt none"/>
    </style:style>
    <style:style style:name="PluginODTAutoStyle_span_87" style:family="text">
      <style:text-properties fo:color="#df1717"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2a8b6c" fo:font-family="monospace" fo:font-style="normal" fo:font-size="9.6pt" fo:border="0pt none"/>
    </style:style>
    <style:style style:name="PluginODTAutoStyle_span_91" style:family="text">
      <style:text-properties fo:color="#df1717" fo:font-family="monospace" fo:font-style="normal" fo:font-size="9.6pt" fo:border="0pt none"/>
    </style:style>
    <style:style style:name="PluginODTAutoStyle_span_92" style:family="text">
      <style:text-properties fo:color="#2a8b6c" fo:font-family="monospace" fo:font-style="normal" fo:font-size="9.6pt" fo:border="0pt none"/>
    </style:style>
    <style:style style:name="PluginODTAutoStyle_span_93" style:family="text">
      <style:text-properties fo:color="#df1717"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2a8b6c" fo:font-family="monospace" fo:font-style="normal" fo:font-size="9.6pt" fo:border="0pt none"/>
    </style:style>
    <style:style style:name="PluginODTAutoStyle_span_103" style:family="text">
      <style:text-properties fo:color="#df1717"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2a8b6c" fo:font-family="monospace" fo:font-style="normal" fo:font-size="9.6pt" fo:border="0pt none"/>
    </style:style>
    <style:style style:name="PluginODTAutoStyle_span_108" style:family="text">
      <style:text-properties fo:color="#df1717"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2a8b6c" fo:font-family="monospace" fo:font-style="normal" fo:font-size="9.6pt" fo:border="0pt none"/>
    </style:style>
    <style:style style:name="PluginODTAutoStyle_span_112" style:family="text">
      <style:text-properties fo:color="#df1717"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2a8b6c" fo:font-family="monospace" fo:font-style="normal" fo:font-size="9.6pt" fo:border="0pt none"/>
    </style:style>
    <style:style style:name="PluginODTAutoStyle_span_115" style:family="text">
      <style:text-properties fo:color="#171793" fo:font-family="monospace" fo:font-style="normal" fo:font-size="9.6pt" fo:border="0pt none"/>
    </style:style>
    <style:style style:name="PluginODTAutoStyle_span_116" style:family="text">
      <style:text-properties fo:color="#171793" fo:font-family="monospace" fo:font-style="normal" fo:font-size="9.6pt" fo:border="0pt none"/>
    </style:style>
    <style:style style:name="PluginODTAutoStyle_span_117" style:family="text">
      <style:text-properties fo:color="#171793" fo:font-family="monospace" fo:font-style="normal" fo:font-size="9.6pt" fo:border="0pt none"/>
    </style:style>
    <style:style style:name="PluginODTAutoStyle_span_118" style:family="text">
      <style:text-properties fo:color="#171793" fo:font-family="monospace" fo:font-style="normal" fo:font-size="9.6pt" fo:border="0pt none"/>
    </style:style>
    <style:style style:name="PluginODTAutoStyle_span_119" style:family="text">
      <style:text-properties fo:color="#171793" fo:font-family="monospace" fo:font-style="normal" fo:font-size="9.6pt" fo:border="0pt none"/>
    </style:style>
    <style:style style:name="PluginODTAutoStyle_span_120" style:family="text">
      <style:text-properties fo:color="#2a8b6c" fo:font-family="monospace" fo:font-style="normal" fo:font-size="9.6pt" fo:border="0pt none"/>
    </style:style>
    <style:style style:name="PluginODTAutoStyle_span_121" style:family="text">
      <style:text-properties fo:color="#df1717" fo:font-family="monospace" fo:font-style="normal" fo:font-size="9.6pt" fo:border="0pt none"/>
    </style:style>
    <style:style style:name="PluginODTAutoStyle_span_122" style:family="text">
      <style:text-properties fo:color="#171793" fo:font-family="monospace" fo:font-style="normal" fo:font-size="9.6pt" fo:border="0pt none"/>
    </style:style>
    <style:style style:name="PluginODTAutoStyle_span_123" style:family="text">
      <style:text-properties fo:color="#171793" fo:font-family="monospace" fo:font-style="normal" fo:font-size="9.6pt" fo:border="0pt none"/>
    </style:style>
    <style:style style:name="PluginODTAutoStyle_span_124" style:family="text">
      <style:text-properties fo:color="#171793" fo:font-family="monospace" fo:font-style="normal" fo:font-size="9.6pt" fo:border="0pt none"/>
    </style:style>
    <style:style style:name="PluginODTAutoStyle_span_125" style:family="text">
      <style:text-properties fo:color="#171793" fo:font-family="monospace" fo:font-style="normal" fo:font-size="9.6pt" fo:border="0pt none"/>
    </style:style>
    <style:style style:name="PluginODTAutoStyle_span_126" style:family="text">
      <style:text-properties fo:color="#2a8b6c" fo:font-family="monospace" fo:font-style="normal" fo:font-size="9.6pt" fo:border="0pt none"/>
    </style:style>
    <style:style style:name="PluginODTAutoStyle_span_127" style:family="text">
      <style:text-properties fo:color="#df1717" fo:font-family="monospace" fo:font-style="normal" fo:font-size="9.6pt" fo:border="0pt none"/>
    </style:style>
    <style:style style:name="PluginODTAutoStyle_span_128" style:family="text">
      <style:text-properties fo:color="#171793" fo:font-family="monospace" fo:font-style="normal" fo:font-size="9.6pt" fo:border="0pt none"/>
    </style:style>
    <style:style style:name="PluginODTAutoStyle_span_129" style:family="text">
      <style:text-properties fo:color="#2a8b6c" fo:font-family="monospace" fo:font-style="normal" fo:font-size="9.6pt" fo:border="0pt none"/>
    </style:style>
    <style:style style:name="PluginODTAutoStyle_span_130" style:family="text">
      <style:text-properties fo:color="#df1717" fo:font-family="monospace" fo:font-style="normal" fo:font-size="9.6pt" fo:border="0pt none"/>
    </style:style>
    <style:style style:name="PluginODTAutoStyle_span_131" style:family="text">
      <style:text-properties fo:color="#171793" fo:font-family="monospace" fo:font-style="normal" fo:font-size="9.6pt" fo:border="0pt none"/>
    </style:style>
    <style:style style:name="PluginODTAutoStyle_span_132" style:family="text">
      <style:text-properties fo:color="#171793" fo:font-family="monospace" fo:font-style="normal" fo:font-size="9.6pt" fo:border="0pt none"/>
    </style:style>
    <style:style style:name="PluginODTAutoStyle_span_133" style:family="text">
      <style:text-properties fo:color="#171793" fo:font-family="monospace" fo:font-style="normal" fo:font-size="9.6pt" fo:border="0pt none"/>
    </style:style>
    <style:style style:name="PluginODTAutoStyle_span_134" style:family="text">
      <style:text-properties fo:color="#2a8b6c" fo:font-family="monospace" fo:font-style="normal" fo:font-size="9.6pt" fo:border="0pt none"/>
    </style:style>
    <style:style style:name="PluginODTAutoStyle_span_135" style:family="text">
      <style:text-properties fo:color="#df1717" fo:font-family="monospace" fo:font-style="normal" fo:font-size="9.6pt" fo:border="0pt none"/>
    </style:style>
    <style:style style:name="PluginODTAutoStyle_span_136" style:family="text">
      <style:text-properties fo:color="#171793" fo:font-family="monospace" fo:font-style="normal" fo:font-size="9.6pt" fo:border="0pt none"/>
    </style:style>
    <style:style style:name="PluginODTAutoStyle_span_137" style:family="text">
      <style:text-properties fo:color="#2a8b6c" fo:font-family="monospace" fo:font-style="normal" fo:font-size="9.6pt" fo:border="0pt none"/>
    </style:style>
    <style:style style:name="PluginODTAutoStyle_span_138" style:family="text">
      <style:text-properties fo:color="#2a8b6c" fo:font-family="monospace" fo:font-style="normal" fo:font-size="9.6pt" fo:border="0pt none"/>
    </style:style>
    <style:style style:name="PluginODTAutoStyle_span_139" style:family="text">
      <style:text-properties fo:color="#df1717" fo:font-family="monospace" fo:font-style="normal" fo:font-size="9.6pt" fo:border="0pt none"/>
    </style:style>
    <style:style style:name="PluginODTAutoStyle_span_140" style:family="text">
      <style:text-properties fo:color="#171793" fo:font-family="monospace" fo:font-style="normal" fo:font-size="9.6pt" fo:border="0pt none"/>
    </style:style>
    <style:style style:name="PluginODTAutoStyle_span_141" style:family="text">
      <style:text-properties fo:color="#171793" fo:font-family="monospace" fo:font-style="normal" fo:font-size="9.6pt" fo:border="0pt none"/>
    </style:style>
    <style:style style:name="PluginODTAutoStyle_span_142" style:family="text">
      <style:text-properties fo:color="#171793" fo:font-family="monospace" fo:font-style="normal" fo:font-size="9.6pt" fo:border="0pt none"/>
    </style:style>
    <style:style style:name="PluginODTAutoStyle_span_143" style:family="text">
      <style:text-properties fo:color="#171793" fo:font-family="monospace" fo:font-style="normal" fo:font-size="9.6pt" fo:border="0pt none"/>
    </style:style>
    <style:style style:name="PluginODTAutoStyle_span_144" style:family="text">
      <style:text-properties fo:color="#171793" fo:font-family="monospace" fo:font-style="normal" fo:font-size="9.6pt" fo:border="0pt none"/>
    </style:style>
    <style:style style:name="PluginODTAutoStyle_span_145" style:family="text">
      <style:text-properties fo:color="#171793" fo:font-family="monospace" fo:font-style="normal" fo:font-size="9.6pt" fo:border="0pt none"/>
    </style:style>
    <style:style style:name="PluginODTAutoStyle_span_146" style:family="text">
      <style:text-properties fo:color="#2a8b6c" fo:font-family="monospace" fo:font-style="normal" fo:font-size="9.6pt" fo:border="0pt none"/>
    </style:style>
    <style:style style:name="PluginODTAutoStyle_span_147" style:family="text">
      <style:text-properties fo:color="#df1717" fo:font-family="monospace" fo:font-style="normal" fo:font-size="9.6pt" fo:border="0pt none"/>
    </style:style>
    <style:style style:name="PluginODTAutoStyle_span_148" style:family="text">
      <style:text-properties fo:color="#171793" fo:font-family="monospace" fo:font-style="normal" fo:font-size="9.6pt" fo:border="0pt none"/>
    </style:style>
    <style:style style:name="PluginODTAutoStyle_span_149" style:family="text">
      <style:text-properties fo:color="#171793" fo:font-family="monospace" fo:font-style="normal" fo:font-size="9.6pt" fo:border="0pt none"/>
    </style:style>
    <style:style style:name="PluginODTAutoStyle_span_150" style:family="text">
      <style:text-properties fo:color="#171793" fo:font-family="monospace" fo:font-style="normal" fo:font-size="9.6pt" fo:border="0pt none"/>
    </style:style>
    <style:style style:name="PluginODTAutoStyle_span_151" style:family="text">
      <style:text-properties fo:color="#2a8b6c" fo:font-family="monospace" fo:font-style="normal" fo:font-size="9.6pt" fo:border="0pt none"/>
    </style:style>
    <style:style style:name="PluginODTAutoStyle_span_152" style:family="text">
      <style:text-properties fo:color="#df1717" fo:font-family="monospace" fo:font-style="normal" fo:font-size="9.6pt" fo:border="0pt none"/>
    </style:style>
    <style:style style:name="PluginODTAutoStyle_span_153" style:family="text">
      <style:text-properties fo:color="#171793" fo:font-family="monospace" fo:font-style="normal" fo:font-size="9.6pt" fo:border="0pt none"/>
    </style:style>
    <style:style style:name="PluginODTAutoStyle_span_154" style:family="text">
      <style:text-properties fo:color="#2a8b6c" fo:font-family="monospace" fo:font-style="normal" fo:font-size="9.6pt" fo:border="0pt none"/>
    </style:style>
    <style:style style:name="PluginODTAutoStyle_span_155" style:family="text">
      <style:text-properties fo:color="#df1717" fo:font-family="monospace" fo:font-style="normal" fo:font-size="9.6pt" fo:border="0pt none"/>
    </style:style>
    <style:style style:name="PluginODTAutoStyle_span_156" style:family="text">
      <style:text-properties fo:color="#171793" fo:font-family="monospace" fo:font-style="normal" fo:font-size="9.6pt" fo:border="0pt none"/>
    </style:style>
    <style:style style:name="PluginODTAutoStyle_span_157" style:family="text">
      <style:text-properties fo:color="#171793" fo:font-family="monospace" fo:font-style="normal" fo:font-size="9.6pt" fo:border="0pt none"/>
    </style:style>
    <style:style style:name="PluginODTAutoStyle_span_158" style:family="text">
      <style:text-properties fo:color="#171793" fo:font-family="monospace" fo:font-style="normal" fo:font-size="9.6pt" fo:border="0pt none"/>
    </style:style>
    <style:style style:name="PluginODTAutoStyle_span_159" style:family="text">
      <style:text-properties fo:color="#2a8b6c" fo:font-family="monospace" fo:font-style="normal" fo:font-size="9.6pt" fo:border="0pt none"/>
    </style:style>
    <style:style style:name="PluginODTAutoStyle_span_160" style:family="text">
      <style:text-properties fo:color="#df1717" fo:font-family="monospace" fo:font-style="normal" fo:font-size="9.6pt" fo:border="0pt none"/>
    </style:style>
    <style:style style:name="PluginODTAutoStyle_span_161" style:family="text">
      <style:text-properties fo:color="#171793" fo:font-family="monospace" fo:font-style="normal" fo:font-size="9.6pt" fo:border="0pt none"/>
    </style:style>
    <style:style style:name="PluginODTAutoStyle_span_162" style:family="text">
      <style:text-properties fo:color="#2a8b6c" fo:font-family="monospace" fo:font-style="normal" fo:font-size="9.6pt" fo:border="0pt none"/>
    </style:style>
    <style:style style:name="PluginODTAutoStyle_Frame_16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65" style:family="table-cell">
      <style:table-cell-properties style:vertical-align="middle" fo:padding="0.3cm" fo:border="none"/>
    </style:style>
    <style:style style:name="PluginODTAutoStyle_Paragraph_166" style:family="paragraph">
      <style:paragraph-properties fo:padding="0.3cm"/>
    </style:style>
    <style:style style:name="PluginODTAutoStyle_span_167" style:family="text">
      <style:text-properties fo:color="#2a8b6c" fo:font-family="monospace" fo:font-style="normal" fo:font-size="9.6pt" fo:border="0pt none"/>
    </style:style>
    <style:style style:name="PluginODTAutoStyle_span_168" style:family="text">
      <style:text-properties fo:color="#df1717" fo:font-family="monospace" fo:font-style="normal" fo:font-size="9.6pt" fo:border="0pt none"/>
    </style:style>
    <style:style style:name="PluginODTAutoStyle_span_169" style:family="text">
      <style:text-properties fo:color="#2a8b6c" fo:font-family="monospace" fo:font-style="normal" fo:font-size="9.6pt" fo:border="0pt none"/>
    </style:style>
    <style:style style:name="PluginODTAutoStyle_span_170" style:family="text">
      <style:text-properties fo:color="#df1717" fo:font-family="monospace" fo:font-style="normal" fo:font-size="9.6pt" fo:border="0pt none"/>
    </style:style>
    <style:style style:name="PluginODTAutoStyle_span_171" style:family="text">
      <style:text-properties fo:color="#171793" fo:font-family="monospace" fo:font-style="normal" fo:font-size="9.6pt" fo:border="0pt none"/>
    </style:style>
    <style:style style:name="PluginODTAutoStyle_span_172" style:family="text">
      <style:text-properties fo:color="#171793" fo:font-family="monospace" fo:font-style="normal" fo:font-size="9.6pt" fo:border="0pt none"/>
    </style:style>
    <style:style style:name="PluginODTAutoStyle_span_173" style:family="text">
      <style:text-properties fo:color="#171793" fo:font-family="monospace" fo:font-style="normal" fo:font-size="9.6pt" fo:border="0pt none"/>
    </style:style>
    <style:style style:name="PluginODTAutoStyle_span_174" style:family="text">
      <style:text-properties fo:color="#171793" fo:font-family="monospace" fo:font-style="normal" fo:font-size="9.6pt" fo:border="0pt none"/>
    </style:style>
    <style:style style:name="PluginODTAutoStyle_span_175" style:family="text">
      <style:text-properties fo:color="#171793" fo:font-family="monospace" fo:font-style="normal" fo:font-size="9.6pt" fo:border="0pt none"/>
    </style:style>
    <style:style style:name="PluginODTAutoStyle_span_176" style:family="text">
      <style:text-properties fo:color="#171793" fo:font-family="monospace" fo:font-style="normal" fo:font-size="9.6pt" fo:border="0pt none"/>
    </style:style>
    <style:style style:name="PluginODTAutoStyle_span_177" style:family="text">
      <style:text-properties fo:color="#171793" fo:font-family="monospace" fo:font-style="normal" fo:font-size="9.6pt" fo:border="0pt none"/>
    </style:style>
    <style:style style:name="PluginODTAutoStyle_span_178" style:family="text">
      <style:text-properties fo:color="#171793" fo:font-family="monospace" fo:font-style="normal" fo:font-size="9.6pt" fo:border="0pt none"/>
    </style:style>
    <style:style style:name="PluginODTAutoStyle_span_179" style:family="text">
      <style:text-properties fo:color="#171793" fo:font-family="monospace" fo:font-style="normal" fo:font-size="9.6pt" fo:border="0pt none"/>
    </style:style>
    <style:style style:name="PluginODTAutoStyle_span_180" style:family="text">
      <style:text-properties fo:color="#171793" fo:font-family="monospace" fo:font-style="normal" fo:font-size="9.6pt" fo:border="0pt none"/>
    </style:style>
    <style:style style:name="PluginODTAutoStyle_span_181" style:family="text">
      <style:text-properties fo:color="#171793" fo:font-family="monospace" fo:font-style="normal" fo:font-size="9.6pt" fo:border="0pt none"/>
    </style:style>
    <style:style style:name="PluginODTAutoStyle_span_182" style:family="text">
      <style:text-properties fo:color="#171793" fo:font-family="monospace" fo:font-style="normal" fo:font-size="9.6pt" fo:border="0pt none"/>
    </style:style>
    <style:style style:name="PluginODTAutoStyle_span_183" style:family="text">
      <style:text-properties fo:color="#171793" fo:font-family="monospace" fo:font-style="normal" fo:font-size="9.6pt" fo:border="0pt none"/>
    </style:style>
    <style:style style:name="PluginODTAutoStyle_span_184" style:family="text">
      <style:text-properties fo:color="#171793" fo:font-family="monospace" fo:font-style="normal" fo:font-size="9.6pt" fo:border="0pt none"/>
    </style:style>
    <style:style style:name="PluginODTAutoStyle_span_185" style:family="text">
      <style:text-properties fo:color="#171793" fo:font-family="monospace" fo:font-style="normal" fo:font-size="9.6pt" fo:border="0pt none"/>
    </style:style>
    <style:style style:name="PluginODTAutoStyle_span_186" style:family="text">
      <style:text-properties fo:color="#171793" fo:font-family="monospace" fo:font-style="normal" fo:font-size="9.6pt" fo:border="0pt none"/>
    </style:style>
    <style:style style:name="PluginODTAutoStyle_span_187" style:family="text">
      <style:text-properties fo:color="#171793" fo:font-family="monospace" fo:font-style="normal" fo:font-size="9.6pt" fo:border="0pt none"/>
    </style:style>
    <style:style style:name="PluginODTAutoStyle_span_188" style:family="text">
      <style:text-properties fo:color="#171793" fo:font-family="monospace" fo:font-style="normal" fo:font-size="9.6pt" fo:border="0pt none"/>
    </style:style>
    <style:style style:name="PluginODTAutoStyle_span_189" style:family="text">
      <style:text-properties fo:color="#171793" fo:font-family="monospace" fo:font-style="normal" fo:font-size="9.6pt" fo:border="0pt none"/>
    </style:style>
    <style:style style:name="PluginODTAutoStyle_span_190" style:family="text">
      <style:text-properties fo:color="#171793" fo:font-family="monospace" fo:font-style="normal" fo:font-size="9.6pt" fo:border="0pt none"/>
    </style:style>
    <style:style style:name="PluginODTAutoStyle_span_191" style:family="text">
      <style:text-properties fo:color="#2a8b6c" fo:font-family="monospace" fo:font-style="normal" fo:font-size="9.6pt" fo:border="0pt none"/>
    </style:style>
    <style:style style:name="PluginODTAutoStyle_span_192" style:family="text">
      <style:text-properties fo:color="#df1717" fo:font-family="monospace" fo:font-style="normal" fo:font-size="9.6pt" fo:border="0pt none"/>
    </style:style>
    <style:style style:name="PluginODTAutoStyle_span_193" style:family="text">
      <style:text-properties fo:color="#2a8b6c" fo:font-family="monospace" fo:font-style="normal" fo:font-size="9.6pt" fo:border="0pt none"/>
    </style:style>
    <style:style style:name="PluginODTAutoStyle_span_19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49</meta:creation-date>
    <dc:creator>Generated</dc:creator>
    <dc:date>2026-08-24T06::10:49</dc:date>
    <dc:language>en-US</dc:language>
    <meta:editing-cycles>1</meta:editing-cycles>
    <meta:editing-duration>PT0S</meta:editing-duration>
    <dc:title>logiciel:internet:ftp:proftpd:start</dc:title>
  </office:meta>
</office:document-meta>
</file>