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14f4eda14b7b70ba0557da3a482b61c.png"/>
  <manifest:file-entry manifest:media-type="image/png" manifest:full-path="Pictures/e210827fcd03d7fd0e2091eb45949df2.png"/>
  <manifest:file-entry manifest:media-type="image/png" manifest:full-path="Pictures/4b6783918d72e94f69e5450732bfb2c8.png"/>
  <manifest:file-entry manifest:media-type="image/png" manifest:full-path="Pictures/e6545de8189dbc1413da04083645394f.png"/>
  <manifest:file-entry manifest:media-type="image/png" manifest:full-path="Pictures/32bb38a7bc2677fe0eae7470add126b6.png"/>
  <manifest:file-entry manifest:media-type="image/png" manifest:full-path="Pictures/a5db71d261ad6aeebd9e9e81003381f6.png"/>
  <manifest:file-entry manifest:media-type="image/png" manifest:full-path="Pictures/aa5292e54f769db71d24ffb14f363506.png"/>
  <manifest:file-entry manifest:media-type="image/png" manifest:full-path="Pictures/1995ac7df86cb6d977773691d68496a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rupal:start"/><text:bookmark-start text:name="__RefHeading___drupalcreer_un_site_internet_avec_drupal_un_cms_pas_comme_les_autres_1"/><text:bookmark-start text:name="drupalcreer_un_site_internet_avec_drupal_un_cms_pas_comme_les_autres"/>Drupal : Créer un site internet avec Drupal (un CMS pas comme les autres)<text:bookmark-end text:name="__RefHeading___drupalcreer_un_site_internet_avec_drupal_un_cms_pas_comme_les_autres_1"/><text:bookmark-end text:name="drupalcreer_un_site_internet_avec_drupal_un_cms_pas_comme_les_autres"/></text:h>
      <text:p text:style-name="Text_20_body">[DESCRIPTION DE L'APPLICATION]</text:p>
      <text:h text:style-name="Heading_20_2" text:outline-level="2"><text:bookmark-start text:name="__RefHeading___pre-requis_2"/><text:bookmark-start text:name="pre-requis"/>Pré-requis<text:bookmark-end text:name="__RefHeading___pre-requis_2"/><text:bookmark-end text:name="pre-requis"/></text:h>
      <text:p text:style-name="Text_20_body">Disposer des droits d'administration.Disposer d'une connexion à Internet configurée et activée.</text:p>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3" text:outline-level="3"><text:bookmark-start text:name="__RefHeading___installation_rapide_sous_linux_4"/><text:bookmark-start text:name="installation_rapide_sous_linux"/>Installation rapide sous Linux<text:bookmark-end text:name="__RefHeading___installation_rapide_sous_linux_4"/><text:bookmark-end text:name="installation_rapide_sous_linux"/></text:h>
      <text:p text:style-name="Text_20_body">L’installation d’une solution LAMP (Linux, Apache, MySQL, Php) sous Linux est toujours très bien docu-
mentée quelque soit la distribution utilisée. Dans ce livre, la distribution grand public Ubuntu a été choisie
car elle est la plus utilisée à ce jour.</text:p>
      <text:h text:style-name="Heading_20_4" text:outline-level="4"><text:bookmark-start text:name="__RefHeading___installation_d_une_solution_lamp_5"/><text:bookmark-start text:name="installation_d_une_solution_lamp"/>Installation d’une solution LAMP<text:bookmark-end text:name="__RefHeading___installation_d_une_solution_lamp_5"/><text:bookmark-end text:name="installation_d_une_solution_lamp"/></text:h>
      <text:p text:style-name="Text_20_body">voir la page <text:a xlink:type="simple" xlink:href="https://nfrappe.fr/doc/doku.php?id=logiciel:internet:lighty:start" text:style-name="Internet_20_link" text:visited-style-name="Visited_20_Internet_20_Link">Lighttpd "how to" - serveur Web rapide et sécurisé</text:a></text:p>
      <text:h text:style-name="Heading_20_4" text:outline-level="4"><text:bookmark-start text:name="__RefHeading___telechargement_6"/><text:bookmark-start text:name="telechargement"/>Téléchargement<text:bookmark-end text:name="__RefHeading___telechargement_6"/><text:bookmark-end text:name="telechargement"/></text:h>
      <text:p text:style-name="Text_20_body">Allez sur le site de Drupal <text:a xlink:type="simple" xlink:href="http://www.drupal.org" text:style-name="Internet_20_link" text:visited-style-name="Visited_20_Internet_20_Link">http://www.drupal.org</text:a> :</text:p>
      <text:p text:style-name="Text_20_body"><draw:frame draw:style-name="media" draw:name="0" text:anchor-type="as-char" draw:z-index="0" svg:width="25.770416666667cm" style:rel-width="100%" svg:height="5.3445833333333cm" style:rel-height="scale"><draw:image xlink:href="Pictures/914f4eda14b7b70ba0557da3a482b61c.png" xlink:type="simple" xlink:show="embed" xlink:actuate="onLoad"/></draw:frame></text:p>
      <text:p text:style-name="Text_20_body">Allez à la section <text:span text:style-name="Strong_20_Emphasis">Download &amp; Extend</text:span> (1) :</text:p>
      <text:p text:style-name="Text_20_body"><draw:frame draw:style-name="media" draw:name="1" text:anchor-type="as-char" draw:z-index="1" svg:width="25.823333333333cm" style:rel-width="100%" svg:height="12.805833333333cm" style:rel-height="scale"><draw:image xlink:href="Pictures/e210827fcd03d7fd0e2091eb45949df2.png" xlink:type="simple" xlink:show="embed" xlink:actuate="onLoad"/></draw:frame></text:p>
      <text:p text:style-name="Text_20_body">Cliquez sur le bouton <text:span text:style-name="Plugin_Keyboard___keyboard">Download' 'Drupal...</text:span> et :téléchargez la dernière version stable de Drupal.Décompressez l'archive dans la racine du serveurRenommez le répertoire résultant en <text:span text:style-name="Strong_20_Emphasis">drupal</text:span> -&gt; arborescence du type <text:span text:style-name="Strong_20_Emphasis">/var/www/drupal</text:span>.<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Vous pouvez aussi lui donner le nom que vous voulez.
Par exemple si vous voulez créer un sous-domaine xxx.monsite.tld -&gt; monsite.tld/xxx</text:p></table:table-cell></table:table-row></table:table></draw:text-box></draw:frame>Dans la paragraphe Translations, cliquez sur le lien <text:span text:style-name="Strong_20_Emphasis">French</text:span>Téléchargez la traduction qui correspond à votre version (ici, 7) :<text:line-break/><draw:frame draw:style-name="media" draw:name="2" text:anchor-type="as-char" draw:z-index="2" svg:width="17.78cm" style:rel-width="100%" svg:height="16.113125cm" style:rel-height="scale"><draw:image xlink:href="Pictures/4b6783918d72e94f69e5450732bfb2c8.png" xlink:type="simple" xlink:show="embed" xlink:actuate="onLoad"/></draw:frame>Enregistrez le fichier dans le répertoire <text:span text:style-name="Strong_20_Emphasis">.../drupal/profile/standard/translation</text:span>Renommez-le en <text:span text:style-name="Strong_20_Emphasis">fr.po</text:span> -&gt; <text:span text:style-name="Strong_20_Emphasis">.../drupal/profile/standard/translation/fr.po</text:span></text:p>
      <text:h text:style-name="Heading_20_4" text:outline-level="4"><text:bookmark-start text:name="__RefHeading___lancement_de_l_installateur_de_drupal_7"/><text:bookmark-start text:name="lancement_de_l_installateur_de_drupal"/>Lancement de l’installateur de Drupal<text:bookmark-end text:name="__RefHeading___lancement_de_l_installateur_de_drupal_7"/><text:bookmark-end text:name="lancement_de_l_installateur_de_drupal"/></text:h>
      <text:p text:style-name="Text_20_body">Ouvrez l’adresse locale <text:a xlink:type="simple" xlink:href="http://localhost/drupal" text:style-name="Internet_20_link" text:visited-style-name="Visited_20_Internet_20_Link">http://localhost/drupal</text:a> dans un navigateur internet. La page d’accueil de Drupal apparaît :</text:p>
      <text:p text:style-name="Text_20_body"><draw:frame draw:style-name="media" draw:name="3" text:anchor-type="as-char" draw:z-index="3" svg:width="14.9225cm" svg:height="10.398125cm"><draw:image xlink:href="Pictures/e6545de8189dbc1413da04083645394f.png" xlink:type="simple" xlink:show="embed" xlink:actuate="onLoad"/></draw:frame></text:p>
      <text:p text:style-name="Text_20_body">Cliquez sur le bouton <text:span text:style-name="Plugin_Keyboard___keyboard">Save' 'and' 'continue</text:span> pour passer à la deuxième étape : Choose language :</text:p>
      <text:p text:style-name="Text_20_body"><draw:frame draw:style-name="media" draw:name="4" text:anchor-type="as-char" draw:z-index="4" svg:width="11.350625cm" svg:height="10.451041666667cm"><draw:image xlink:href="Pictures/32bb38a7bc2677fe0eae7470add126b6.png" xlink:type="simple" xlink:show="embed" xlink:actuate="onLoad"/></draw:frame></text:p>
      <text:p text:style-name="Text_20_body">Choisissez French et cliquez sur <text:span text:style-name="Plugin_Keyboard___keyboard">Save' 'and' 'continue</text:span></text:p>
      <text:p text:style-name="Text_20_body">La suite se déroulera en Français.</text:p>
      <text:p text:style-name="Text_20_body">Un message “Pré-requis non satisfaits” apparaît :</text:p>
      <text:p text:style-name="Text_20_body"><draw:frame draw:style-name="media" draw:name="5" text:anchor-type="as-char" draw:z-index="5" svg:width="20.769791666667cm" style:rel-width="100%" svg:height="14.472708333333cm" style:rel-height="scale"><draw:image xlink:href="Pictures/a5db71d261ad6aeebd9e9e81003381f6.png" xlink:type="simple" xlink:show="embed" xlink:actuate="onLoad"/></draw:frame></text:p>
      <text:p text:style-name="Text_20_body">Pour créer le fichier settings.php, recopier <text:span text:style-name="Strong_20_Emphasis">default.settings.php</text:span> -&gt; <text:span text:style-name="Strong_20_Emphasis">settings.php</text:span> :</text:p>
      <text:p text:style-name="Preformatted_20_Text">cp /var/www/drupal/sites/default/default.settings.php /var/www/drupal/sites/default/settings.php</text:p>
      <text:p text:style-name="Text_20_body">Pendant l’installation, Drupal doit avoir accès au répertoire <text:span text:style-name="Strong_20_Emphasis">/sites/default</text:span>.<text:line-break/>Vous pourrez supprimer ce droit à la fin de l’installation.<text:line-break/>Pour donner les droits d’accès en écriture sur le répertoire <text:span text:style-name="Strong_20_Emphasis">/sites/default</text:span> :</text:p>
      <text:p text:style-name="Preformatted_20_Text">sudo chmod -R a+w /var/www/drupal/sites/default</text:p>
      <text:p text:style-name="Text_20_body">Cliquez sur le lien <text:span text:style-name="Strong_20_Emphasis">poursuivez' 'l'installation</text:span> pour faire disparaître le message.</text:p>
      <text:p text:style-name="Text_20_body"><draw:frame draw:style-name="media" draw:name="6" text:anchor-type="as-char" draw:z-index="6" svg:width="20.875625cm" style:rel-width="100%" svg:height="12.170833333333cm" style:rel-height="scale"><draw:image xlink:href="Pictures/aa5292e54f769db71d24ffb14f363506.png" xlink:type="simple" xlink:show="embed" xlink:actuate="onLoad"/></draw:frame></text:p>
      <text:p text:style-name="Text_20_body">Nous sommes sur un serveur LLSP (Lighty + SQLite + PHP) La seule base de données disponible est donc <text:span text:style-name="Strong_20_Emphasis">SQLite</text:span>.</text:p>
      <text:p text:style-name="Text_20_body">Cliquez sur le bouton <text:span text:style-name="Plugin_Keyboard___keyboard">Enregistrer' 'et' 'continuer</text:span></text:p>
      <text:p text:style-name="Text_20_body">Drupal s'installe. À la fin de l’installation un message s’affiche en haut de la page :</text:p>
      <text:p text:style-name="Text_20_body"><draw:frame draw:style-name="media" draw:name="7" text:anchor-type="as-char" draw:z-index="7" svg:width="15.001875cm" svg:height="2.8045833333333cm"><draw:image xlink:href="Pictures/1995ac7df86cb6d977773691d68496a6.png" xlink:type="simple" xlink:show="embed" xlink:actuate="onLoad"/></draw:frame></text:p>
      <text:p text:style-name="Text_20_body">Pour supprimer les droits d’accès en écriture sur le repertoire <text:span text:style-name="Strong_20_Emphasis">./sites/default/</text:span>, lancer la commande :</text:p>
      <text:p text:style-name="Preformatted_20_Text">sudo chmod -R a-w /var/www/drupal/sites/default/</text:p>
      <text:p text:style-name="Text_20_body">Pour restaurer les droits d’accès en écriture sur le repertoire <text:span text:style-name="Strong_20_Emphasis">./sites/default/files</text:span>, lancer la commande :</text:p>
      <text:p text:style-name="Preformatted_20_Text">sudo chmod -R a-w /var/www/drupal/sites/default/files</text:p>
      <text:p text:style-name="Text_20_body">Rechargez la page pour vérifier si le message a disparu.</text:p>
      <text:p text:style-name="Text_20_body">Dans le reste de la page, complétez les champs :</text:p>
      <text:p text:style-name="Text_20_body">Nom du siteAdresse de courriel du siteNom d’utilisateur : adminAdresse de courrielMot de passePays par défaut : FranceCliquez sur <text:span text:style-name="Plugin_Keyboard___keyboard">Enregistrer' 'et' 'continuer</text:span></text:p>
      <text:p text:style-name="Text_20_body">Cliquez sur le lien <text:span text:style-name="Strong_20_Emphasis">Visitez votre nouveau site</text:span></text:p>
      <text:h text:style-name="Heading_20_2" text:outline-level="2"><text:bookmark-start text:name="__RefHeading___configuration_8"/><text:bookmark-start text:name="configuration"/>Configuration<text:bookmark-end text:name="__RefHeading___configuration_8"/><text:bookmark-end text:name="configuration"/></text:h>
      <text:p text:style-name="Text_20_body">Tout d'abord, <text:a xlink:type="simple" xlink:href="https://nfrappe.fr/doc/doku.php?id=tutoriel:mini-tutoriels:comment_modifier_un_fichier" text:style-name="Internet_20_link" text:visited-style-name="Visited_20_Internet_20_Link">ouvrez le fichier</text:a> <text:span text:style-name="Strong_20_Emphasis">/truc/machin/bidule</text:span> en modification puis …</text:p>
      <text:h text:style-name="Heading_20_2" text:outline-level="2"><text:bookmark-start text:name="__RefHeading___utilisation_9"/><text:bookmark-start text:name="utilisation"/>Utilisation<text:bookmark-end text:name="__RefHeading___utilisation_9"/><text:bookmark-end text:name="utilisation"/></text:h>
      <text:p text:style-name="Text_20_body">Lancez l'application via le <text:a xlink:type="simple" xlink:href="https://nfrappe.fr/doc/doku.php?id=unity#tableau_de_bord_dash" text:style-name="Internet_20_link" text:visited-style-name="Visited_20_Internet_20_Link">dash</text:a> (Unity) ou via le <text:a xlink:type="simple" xlink:href="https://nfrappe.fr/doc/doku.php?id=terminal" text:style-name="Internet_20_link" text:visited-style-name="Visited_20_Internet_20_Link">terminal</text:a> (toutes versions d'Ubuntu) avec la <text:a xlink:type="simple" xlink:href="https://nfrappe.fr/doc/doku.php?id=commande_shell" text:style-name="Internet_20_link" text:visited-style-name="Visited_20_Internet_20_Link">commande</text:a> suivante :</text:p>
      <text:p text:style-name="Preformatted_20_Text">machin-chose</text:p>
      <text:h text:style-name="Heading_20_2" text:outline-level="2"><text:bookmark-start text:name="__RefHeading___desinstallation_10"/><text:bookmark-start text:name="desinstallation"/>Désinstallation<text:bookmark-end text:name="__RefHeading___desinstallation_10"/><text:bookmark-end text:name="desinstallation"/></text:h>
      <text:p text:style-name="Text_20_body">Pour supprimer cette application, il suffit de <text:a xlink:type="simple" xlink:href="https://nfrappe.fr/doc/doku.php?id=tutoriel:mini-tutoriels:start#suppression_de_paquets" text:style-name="Internet_20_link" text:visited-style-name="Visited_20_Internet_20_Link">Suppression de paquets</text:a>. Selon la méthode choisie, la configuration globale de l'application est conservée ou supprimée. Les journaux du système, et les fichiers de préférence des utilisateurs dans leurs dossiers personnels sont toujours conservés.</text:p>
      <text:h text:style-name="Heading_20_2" text:outline-level="2"><text:bookmark-start text:name="__RefHeading___voir_aussi_11"/><text:bookmark-start text:name="voir_aussi"/>Voir aussi<text:bookmark-end text:name="__RefHeading___voir_aussi_11"/><text:bookmark-end text:name="voir_aussi"/></text:h>
      <text:p text:style-name="Text_20_body"><text:span text:style-name="Strong_20_Emphasis">(en)</text:span> <text:a xlink:type="simple" xlink:href="https://nfrappe.fr/doc/doku.php?id=fr:logiciel:internet:site_officiel_du_logiciel" text:style-name="Internet_20_link" text:visited-style-name="Visited_20_Internet_20_Link">site_officiel_du_logiciel</text:a><text:span text:style-name="Strong_20_Emphasis">(fr)</text:span> <text:a xlink:type="simple" xlink:href="https://nfrappe.fr/doc/doku.php?id=fr:logiciel:internet:site_de_la_communaute_francophone_du_logiciel_bidule" text:style-name="Internet_20_link" text:visited-style-name="Visited_20_Internet_20_Link">site_de_la_communaute_francophone_du_logiciel_bidule</text:a><text:a xlink:type="simple" xlink:href="http://forum.ubuntu-fr.org/viewtopic.php?id=64840" text:style-name="Internet_20_link" text:visited-style-name="Visited_20_Internet_20_Link">Discussion « J'ai un soucis avec le logiciel Bidule »</text:a> sur le forum Ubuntu-fr</text:p>
      <text:p text:style-name="Horizontal_20_Line"/>
      <text:p text:style-name="Text_20_body"><text:span text:style-name="Emphasis">Contributeurs principaux : <text:a xlink:type="simple" xlink:href="https://nfrappe.fr/doc/doku.php?id=utilisateurs:votre_identifiant" text:style-name="Internet_20_link" text:visited-style-name="Visited_20_Internet_20_Link">votre nom ou pseudonyme</text:a>, <text:a xlink:type="simple" xlink:href="https://nfrappe.fr/doc/doku.php?id=utilisateurs:autre_identifiant" text:style-name="Internet_20_link" text:visited-style-name="Visited_20_Internet_20_Link">nom ou pseudo autre</text:a>.</text:span></text:p>
      <text:p text:style-name="Text_20_body"><text:span text:style-name="Emphasis">Basé sur <text:a xlink:type="simple" xlink:href="http://www.document_source.com" text:style-name="Internet_20_link" text:visited-style-name="Visited_20_Internet_20_Link">« Titre original de l'article »</text:a> par Auteur Origina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11::25:24</meta:creation-date>
    <dc:creator>Generated</dc:creator>
    <dc:date>2026-08-24T11::25:24</dc:date>
    <dc:language>en-US</dc:language>
    <meta:editing-cycles>1</meta:editing-cycles>
    <meta:editing-duration>PT0S</meta:editing-duration>
    <dc:title>logiciel:internet:drupal:start</dc:title>
  </office:meta>
</office:document-meta>
</file>