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487f59ca8aa2dc41dcbe4300e18f60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171793" fo:font-family="monospace" fo:font-style="normal" fo:font-size="9.6pt" fo:border="0pt none"/>
    </style:style>
    <style:style style:name="PluginODTAutoStyle_span_2" style:family="text">
      <style:text-properties fo:color="#171793"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d36339" fo:font-family="monospace" fo:font-style="normal" fo:font-size="9.6pt" fo:border="0pt none"/>
    </style:style>
    <style:style style:name="PluginODTAutoStyle_span_20" style:family="text">
      <style:text-properties fo:color="#2a8b6c" fo:font-family="monospace" fo:font-style="normal" fo:font-size="9.6pt" fo:border="0pt none"/>
    </style:style>
    <style:style style:name="PluginODTAutoStyle_span_21" style:family="text">
      <style:text-properties fo:color="#df1717" fo:font-family="monospace" fo:font-style="normal" fo:font-size="9.6pt" fo:border="0pt none"/>
    </style:style>
    <style:style style:name="PluginODTAutoStyle_span_22" style:family="text">
      <style:text-properties fo:color="#d36339"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2a8b6c"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2a8b6c"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wrap:start"/><text:bookmark-start text:name="__RefHeading___wrapconteneurs_1"/><text:bookmark-start text:name="wrapconteneurs"/>wrap : conteneurs<text:bookmark-end text:name="__RefHeading___wrapconteneurs_1"/><text:bookmark-end text:name="wrapconteneurs"/></text:h>
      <text:p text:style-name="Text_20_body">Ce plugin permet d'envelopper le texte wiki dans des conteneurs (divs ou spans) et de leur donner :</text:p>
      <text:p text:style-name="Text_20_body">une certaine classe (avec beaucoup de classes prédéfinies utiles)une largeurune langue avec sa direction de texte associéeIl remplace entièrement : class, clearfloat, div_span_shorthand, divalign2, divalign, emphasis, hide, important_paragraf, importanttext, lang, ltr, noprint, pagebreak, side_note, tip, wpre</text:p>
      <text:p text:style-name="Text_20_body">Il remplace en partie : box, button, color, columns, fontcolor, fontfamily, fontsize2, fontsize, highlight, layout, note, styler, tab, tablewidth, typography </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text:span text:style-name="Strong_20_Emphasis">wrap</text:span> à l'aide du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syntaxe_6"/><text:bookmark-start text:name="syntaxe"/>Syntaxe<text:bookmark-end text:name="__RefHeading___syntaxe_6"/><text:bookmark-end text:name="syntaxe"/></text:h>
      <text:h text:style-name="Heading_20_4" text:outline-level="4"><text:bookmark-start text:name="__RefHeading___syntaxe_de_base_7"/><text:bookmark-start text:name="syntaxe_de_base"/>Syntaxe de base<text:bookmark-end text:name="__RefHeading___syntaxe_de_base_7"/><text:bookmark-end text:name="syntaxe_de_base"/></text:h>
      <text:p text:style-name="Command Line Interface"><text:span text:style-name="PluginODTAutoStyle_span_1">&lt;WRAP classes #id width :language&gt;</text:span><text:line-break/><text:span text:style-name="PluginODTAutoStyle_span_2">"big" content</text:span><text:line-break/><text:span text:style-name="PluginODTAutoStyle_span_3">&lt;/WRAP&gt;</text:span><text:line-break/><text:span text:style-name="PluginODTAutoStyle_span_4"/><text:line-break/><text:span text:style-name="PluginODTAutoStyle_span_5">**ou**</text:span><text:line-break/><text:span text:style-name="PluginODTAutoStyle_span_6">&lt;block classes #id width :language&gt;</text:span><text:line-break/><text:span text:style-name="PluginODTAutoStyle_span_7">"big" content</text:span><text:line-break/><text:span text:style-name="PluginODTAutoStyle_span_8">&lt;/block&gt;</text:span><text:line-break/><text:span text:style-name="PluginODTAutoStyle_span_9"/><text:line-break/><text:span text:style-name="PluginODTAutoStyle_span_10">**ou**</text:span><text:line-break/><text:span text:style-name="PluginODTAutoStyle_span_11">&lt;div classes #id width :language&gt;</text:span><text:line-break/><text:span text:style-name="PluginODTAutoStyle_span_12">"big" content</text:span><text:line-break/><text:span text:style-name="PluginODTAutoStyle_span_13">&lt;/div&gt;</text:span></text:p>
      <text:p text:style-name="Text_20_body">Un &lt;WRAP&gt; majuscule (ou &lt;block&gt; ou &lt;div&gt;) crée un div et doit être utilisé pour les «grands» conteneurs, les paragraphes, listes, tableaux, etc. environnants.</text:p>
      <text:p text:style-name="Command Line Interface"><text:span text:style-name="PluginODTAutoStyle_span_14">&lt;wrap classes #id width :language&gt;"small" content&lt;/wrap&gt;</text:span></text:p>
      <text:p text:style-name="Text_20_body">
ou
</text:p>
      <text:p text:style-name="Command Line Interface"><text:span text:style-name="PluginODTAutoStyle_span_15">&lt;inline classes #id width :language&gt;"small" content&lt;/inline&gt;</text:span></text:p>
      <text:p text:style-name="Text_20_body">
ou
</text:p>
      <text:p text:style-name="Command Line Interface"><text:span text:style-name="PluginODTAutoStyle_span_16">&lt;span classes #id width :language&gt;"small" content&lt;/span&gt;</text:span></text:p>
      <text:p text:style-name="Text_20_body">Un &lt;wrap&gt; en minuscule (ou &lt;inline&gt; ou &lt;span&gt;) crée un span et doit être utilisé pour les «petits» conteneurs, les paragraphes intérieurs, les listes, les tableaux, etc.</text:p>
      <text:p text:style-name="Text_20_body">Il existe également une syntaxe abrégée (pour les wraps sans contenu) :</text:p>
      <text:p text:style-name="Command Line Interface"><text:span text:style-name="PluginODTAutoStyle_span_17">&lt;WRAP classes #id /&gt; </text:span><text:span text:style-name="PluginODTAutoStyle_span_18">or &lt;block classes</text:span><text:span text:style-name="PluginODTAutoStyle_span_19"> #id /&gt; or &lt;div classes #id /&gt;</text:span></text:p>
      <text:p text:style-name="Text_20_body">
et
</text:p>
      <text:p text:style-name="Command Line Interface"><text:span text:style-name="PluginODTAutoStyle_span_20">&lt;wrap classes #id /&gt; </text:span><text:span text:style-name="PluginODTAutoStyle_span_21">or &lt;inline classes</text:span><text:span text:style-name="PluginODTAutoStyle_span_22"> #id /&gt; or &lt;span classes #id /&gt;</text:span></text:p>
      <text:h text:style-name="Heading_20_4" text:outline-level="4"><text:bookmark-start text:name="__RefHeading___exemples_8"/><text:bookmark-start text:name="exemples"/>Exemples<text:bookmark-end text:name="__RefHeading___exemples_8"/><text:bookmark-end text:name="exemples"/></text:h>
      <text:p text:style-name="Text_20_body">Le plugin est livré avec une page d'exemple.</text:p>
      <text:h text:style-name="Heading_20_5" text:outline-level="5"><text:bookmark-start text:name="__RefHeading___colonnes_9"/><text:bookmark-start text:name="colonnes"/>Colonnes<text:bookmark-end text:name="__RefHeading___colonnes_9"/><text:bookmark-end text:name="colonnes"/></text:h>
      <text:p text:style-name="Text_20_body">Semblable à columns, side_note, styler, tip</text:p>
      <text:p text:style-name="Text_20_body">columnidentique à gauche dans les langues LTR et identique à droite dans les langues RTLleftidentique à la colonne, vous permettra de faire flotter votre conteneur sur la gaucherightlaissera le conteneur flotter à droitecenterpositionnera le conteneur au centre horizontal de la pagecol2..col5affichera le texte dans plusieurs colonnes déterminées par leur montant (2, 3, 4 ou 5)colsmall, colmedium, collargeaffichera également le texte dans plusieurs colonnes mais déterminé par leur largeur (petite, moyenne ou grande)</text:p>
      <text:h text:style-name="Heading_20_5" text:outline-level="5"><text:bookmark-start text:name="__RefHeading___largeurs_10"/><text:bookmark-start text:name="largeurs"/>Largeurs<text:bookmark-end text:name="__RefHeading___largeurs_10"/><text:bookmark-end text:name="largeurs"/></text:h>
      <text:p text:style-name="Text_20_body">halfajuste deux colonnes en une ligne, doit être utilisé par pairesthirdajuste trois ou deux colonnes en une ligne, doit être utilisé en triplets ou avec deux tierstwothirdsajuste deux colonnes d'affilée lorsqu'il est utilisé avec le troisième, un 1/3 de large et un autre 2/3 de largequarterajuste quatre colonnes d'affilée, doit être utilisé en quads</text:p>
      <text:h text:style-name="Heading_20_5" text:outline-level="5"><text:bookmark-start text:name="__RefHeading___alignements_11"/><text:bookmark-start text:name="alignements"/>Alignements<text:bookmark-end text:name="__RefHeading___alignements_11"/><text:bookmark-end text:name="alignements"/></text:h>
      <text:p text:style-name="Text_20_body">Semblable à divalign, columns, styler</text:p>
      <text:p text:style-name="Text_20_body">leftalignaligne le texte à gaucherightalignaligne le texte à droitecenteraligncentre le textejustifyjustifie le texte</text:p>
      <text:h text:style-name="Heading_20_5" text:outline-level="5"><text:bookmark-start text:name="__RefHeading___boites_et_notes_12"/><text:bookmark-start text:name="boites_et_notes"/>Boîtes et notes<text:bookmark-end text:name="__RefHeading___boites_et_notes_12"/><text:bookmark-end text:name="boites_et_notes"/></text:h>
      <text:p text:style-name="Text_20_body">Semblable à box, note, tip</text:p>
      <text:p text:style-name="Text_20_body">boxcrée une boîte autour du conteneur (utilise les couleurs de style.ini)infocrée une boîte bleue avec une icône d'informationimportantcrée une boîte orange avec une icône importantalertcrée une boîte rouge avec une icône d'alertetipcrée une boîte jaune avec une icône astucehelpcrée une boîte violette avec une icône d'aidetodocrée une boîte cyan avec une icône “à faire”downloadcrée une boîte verte avec une icône de téléchargementroundajoute des coins arrondis à n'importe quel conteneur ayant une couleur d'arrière-plan ou une borduredangercrée une note de sécurité danger rougewarningcrée une note de sécurité d'avertissement orangecautioncrée une note de sécurité d'avertissement jaunenoticecrée une note de sécurité bleuesafetycrée une note de sécurité verte</text:p>
      <text:h text:style-name="Heading_20_5" text:outline-level="5"><text:bookmark-start text:name="__RefHeading___marques_13"/><text:bookmark-start text:name="marques"/>Marques<text:bookmark-end text:name="__RefHeading___marques_13"/><text:bookmark-end text:name="marques"/></text:h>
      <text:p text:style-name="Text_20_body">Semblable à emphasis, important_paragraf, importanttext</text:p>
      <text:p text:style-name="Text_20_body">himarque le texte en surbrillancelomarque le texte comme moins significatifemmarque le texte comme particulièrement souligné</text:p>
      <text:h text:style-name="Heading_20_5" text:outline-level="5"><text:bookmark-start text:name="__RefHeading___divers_14"/><text:bookmark-start text:name="divers"/>Divers<text:bookmark-end text:name="__RefHeading___divers_14"/><text:bookmark-end text:name="divers"/></text:h>
      <text:p text:style-name="Text_20_body">clearsimilaire à clearfloat, doit de préférence être utilisé avec des divs, c'est-à-dire &lt;WRAP&gt; majusculestabssi enroulé autour d'une liste de liens, les affichera sous forme d'ongletshidemasque le texte par CSSnoprintaffiche du texte à l'écran, mais pas en version imprimée, semblable à noprintonlyprintaffiche le texte uniquement sur papier, mais pas à l'écranpagebreakforce une nouvelle page dans les impressions (non visibles à l'écran), semblable à pagebreaknopagebreakessaie d'éviter un saut de page dans les impressions (non visible à l'écran)spoilermontre du texte blanc sur fond blanc, qui ne doit être révélé qu'en le surlignant; similaire à hidebuttonlorsqu'il entoure un lien, lui donne le style d'un boutontablewidthdéfinit la largeur des tables à l'intérieur selon la largeur obtenue par l'habillage, remplace en partie tablewidthindentindente le texte, peut être utilisé à la place de taboutdent«outdente» le texte, pourrait en partie être utilisé à la place de outdentprewrapencapsule le texte dans des blocs de code pré-formatés, semblable à wpre</text:p>
      <text:h text:style-name="Heading_20_4" text:outline-level="4"><text:bookmark-start text:name="__RefHeading___largeurs_15"/><text:bookmark-start text:name="largeurs1"/>Largeurs<text:bookmark-end text:name="__RefHeading___largeurs_15"/><text:bookmark-end text:name="largeurs1"/></text:h>
      <text:p text:style-name="Text_20_body">Vous pouvez définir n'importe quelle largeur valide sur n'importe quel conteneur &lt;WRAP&gt; majuscule: %, px, em, rem, ex, ch, vw, vh, pt, pc, cm, mm, in. Réglez simplement la largeur avant, après ou avec les classes, par ex.</text:p>
      <text:p text:style-name="Command Line Interface"><text:span text:style-name="PluginODTAutoStyle_span_23">&lt;WRAP someclass 50% </text:span><text:span text:style-name="PluginODTAutoStyle_span_24">anotherclass&gt;...</text:span></text:p>
      <text:p text:style-name="Text_20_body">Tous sauf les pourcentages seront réduits pour avoir la largeur maximale disponible sur les petits écrans.</text:p>
      <text:p text:style-name="Text_20_body">Vous pouvez également utiliser les mots clés de largeur half, third, twothirds and quarter. Pour fonctionner correctement, ils ont besoin d'un autre wrap autour d'eux. Par exemple.
</text:p>
      <text:p text:style-name="Command Line Interface"><text:span text:style-name="PluginODTAutoStyle_span_25">&lt;WRAP group&gt;</text:span><text:line-break/><text:span text:style-name="PluginODTAutoStyle_span_26"><text:s text:c="2"/>&lt;WRAP half column&gt;...&lt;/WRAP&gt;</text:span><text:line-break/><text:span text:style-name="PluginODTAutoStyle_span_27"><text:s text:c="2"/>&lt;WRAP half column&gt;...&lt;/WRAP&gt;</text:span><text:line-break/><text:span text:style-name="PluginODTAutoStyle_span_28">&lt;/WRAP&gt;</text:span></text:p>
      <text:p text:style-name="Text_20_body">
se traduira par deux colonnes côte à côte, qui s'enrouleront les unes sur les autres sur des écrans et des appareils mobiles plus petits.</text:p>
      <text:h text:style-name="Heading_20_4" text:outline-level="4"><text:bookmark-start text:name="__RefHeading___selecteur_de_barre_d_outils_16"/><text:bookmark-start text:name="selecteur_de_barre_d_outils"/>Sélecteur de barre d'outils<text:bookmark-end text:name="__RefHeading___selecteur_de_barre_d_outils_16"/><text:bookmark-end text:name="selecteur_de_barre_d_outils"/></text:h>
      <text:p text:style-name="Text_20_body">Le sélecteur de la barre d'outils d'édition ajoute les syntaxes les plus courantes.
<draw:frame draw:style-name="mediacenter" draw:name="0" text:anchor-type="paragraph" draw:z-index="0" svg:width="10.583333333333cm" svg:height="2.8637254901961cm"><draw:image xlink:href="Pictures/1487f59ca8aa2dc41dcbe4300e18f603.png" xlink:type="simple" xlink:show="embed" xlink:actuate="onLoad"/></draw:frame></text:p>
      <text:p text:style-name="Text_20_body">columnscreates a set of half columnssimple centered boxcreates a standard box (60% wide, centered)info, tip, important, alert, help, download, todo boxcreates specifically themed boxes (also 60% wide, centered)clear floatscreates a &lt;WRAP clear/&gt;especially emphasised, highlighted, less significantcreates the respective marks</text:p>
      <text:h text:style-name="Heading_20_2" text:outline-level="2"><text:bookmark-start text:name="__RefHeading___desinstallation_17"/><text:bookmark-start text:name="desinstallation"/>Désinstallation<text:bookmark-end text:name="__RefHeading___desinstallation_17"/><text:bookmark-end text:name="desinstallation"/></text:h>
      <text:h text:style-name="Heading_20_2" text:outline-level="2"><text:bookmark-start text:name="__RefHeading___voir_aussi_18"/><text:bookmark-start text:name="voir_aussi"/>Voir aussi<text:bookmark-end text:name="__RefHeading___voir_aussi_18"/><text:bookmark-end text:name="voir_aussi"/></text:h>
      <text:p text:style-name="Text_20_body"><text:span text:style-name="Strong_20_Emphasis">(en)</text:span> <text:a xlink:type="simple" xlink:href="https://www.dokuwiki.org/plugin:wrap" text:style-name="Internet_20_link" text:visited-style-name="Visited_20_Internet_20_Link">https://www.dokuwiki.org/plugin:wrap</text:a></text:p>
      <text:p text:style-name="Horizontal_20_Line"/>
      <text:p text:style-name="Text_20_body"><text:span text:style-name="Emphasis">Basé sur &lt;&lt; <text:a xlink:type="simple" xlink:href="https://www.dokuwiki.org/plugin:wrap" text:style-name="Internet_20_link" text:visited-style-name="Visited_20_Internet_20_Link">Wrap Plugin</text:a> &gt;&gt; par Anika Henk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171793" fo:font-family="monospace" fo:font-style="normal" fo:font-size="9.6pt" fo:border="0pt none"/>
    </style:style>
    <style:style style:name="PluginODTAutoStyle_span_2" style:family="text">
      <style:text-properties fo:color="#171793"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d36339" fo:font-family="monospace" fo:font-style="normal" fo:font-size="9.6pt" fo:border="0pt none"/>
    </style:style>
    <style:style style:name="PluginODTAutoStyle_span_20" style:family="text">
      <style:text-properties fo:color="#2a8b6c" fo:font-family="monospace" fo:font-style="normal" fo:font-size="9.6pt" fo:border="0pt none"/>
    </style:style>
    <style:style style:name="PluginODTAutoStyle_span_21" style:family="text">
      <style:text-properties fo:color="#df1717" fo:font-family="monospace" fo:font-style="normal" fo:font-size="9.6pt" fo:border="0pt none"/>
    </style:style>
    <style:style style:name="PluginODTAutoStyle_span_22" style:family="text">
      <style:text-properties fo:color="#d36339"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2a8b6c"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2a8b6c"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2:16</meta:creation-date>
    <dc:creator>Generated</dc:creator>
    <dc:date>2026-08-24T05::22:16</dc:date>
    <dc:language>en-US</dc:language>
    <meta:editing-cycles>1</meta:editing-cycles>
    <meta:editing-duration>PT0S</meta:editing-duration>
    <dc:title>logiciel:internet:dokuwiki:plugins:wrap:start</dc:title>
  </office:meta>
</office:document-meta>
</file>