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66a581089364c28b93799ac50c8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keyboard:start"/><text:bookmark-start text:name="__RefHeading___keyboardmarque_le_texte_de_dokuwiki_comme_des_touches_du_clavier_1"/><text:bookmark-start text:name="keyboardmarque_le_texte_de_dokuwiki_comme_des_touches_du_clavier"/>keyboard : Marque le texte de Dokuwiki comme des touches du clavier<text:bookmark-end text:name="__RefHeading___keyboardmarque_le_texte_de_dokuwiki_comme_des_touches_du_clavier_1"/><text:bookmark-end text:name="keyboardmarque_le_texte_de_dokuwiki_comme_des_touches_du_clav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s options de configuration suivantes existent :</text:p>
      <text:p text:style-name="Text_20_body">disable_translationsi cette option est activée, toutes les traductions et raccourcis sont désactivés. Les clés données seront affichées «telles quelles».css_classla classe CSS à utiliser si aucune classe n'est indiquée dans la balise de syntaxe. Il existe deux classes intégrées :Pour l'aspect standard, entrez :</text:p>
      <text:p text:style-name="Preformatted_20_Text">__keyboard</text:p>
      <text:p text:style-name="Text_20_body">Pour un aspect similaire aux touches de MediaWiki, entrez :</text:p>
      <text:p text:style-name="Preformatted_20_Text">__keyboard_keypres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ez la balise &lt;key&gt; pour marquer du texte comme touches du clavier. Par exemple :</text:p>
      <text:p text:style-name="Preformatted_20_Text">This display the keys &lt;key&gt;ALT&lt;/key&gt; + &lt;key&gt;H&lt;/key&gt;.</text:p>
      <text:p text:style-name="Text_20_body">crée la sortie suivante :<draw:frame draw:style-name="mediacenter" draw:name="0" text:anchor-type="paragraph" draw:z-index="0" svg:width="10.583333333333cm" svg:height="3.1917989417989cm"><draw:image xlink:href="Pictures/53a66a581089364c28b93799ac50c8dd.png" xlink:type="simple" xlink:show="embed" xlink:actuate="onLoad"/></draw:frame></text:p>
      <text:h text:style-name="Heading_20_3" text:outline-level="3"><text:bookmark-start text:name="__RefHeading___forme_courte_6"/><text:bookmark-start text:name="forme_courte"/>Forme courte<text:bookmark-end text:name="__RefHeading___forme_courte_6"/><text:bookmark-end text:name="forme_courte"/></text:h>
      <text:p text:style-name="Text_20_body">La forme la plus courte pour écrire la combinaison de touches ALT + H est :</text:p>
      <text:p text:style-name="Preformatted_20_Text">This displays the keys &lt;kbd&gt;ALT+H&lt;/kbd&gt;.</text:p>
      <text:p text:style-name="Text_20_body">Les signes de séparation pour la forme courte peuvent être <text:span text:style-name="Strong_20_Emphasis">+</text:span> ou <text:span text:style-name="Strong_20_Emphasis">-</text:span>. Dans les deux cas, le signe rendu entre les touches sera un +. Donc, en général, cela ne fait aucune différence si + ou - est utilisé.</text:p>
      <text:p text:style-name="Text_20_body">Mais cela fait une différence si vous souhaitez inclure un + ou - comme clé et non comme séparateur.</text:p>
      <text:p text:style-name="Text_20_body">Pour rendre la combinaison de touches <text:span text:style-name="Plugin_Keyboard___keyboard">ALT</text:span>+<text:span text:style-name="Plugin_Keyboard___keyboard">+</text:span>, écrivez :</text:p>
      <text:p text:style-name="Preformatted_20_Text">&lt;kbd&gt;ALT-+&lt;/kbd&gt;</text:p>
      <text:p text:style-name="Text_20_body">Pour rendre la combinaison de touches <text:span text:style-name="Plugin_Keyboard___keyboard">ALT</text:span>+<text:span text:style-name="Plugin_Keyboard___keyboard">-</text:span>, écrivez :</text:p>
      <text:p text:style-name="Preformatted_20_Text">&lt;kbd&gt;ALT+-&lt;/kbd&gt;</text:p>
      <text:h text:style-name="Heading_20_3" text:outline-level="3"><text:bookmark-start text:name="__RefHeading___mecanisme_d_echappement_7"/><text:bookmark-start text:name="mecanisme_d_echappement"/>Mécanisme d'échappement<text:bookmark-end text:name="__RefHeading___mecanisme_d_echappement_7"/><text:bookmark-end text:name="mecanisme_d_echappement"/></text:h>
      <text:p text:style-name="Text_20_body">En entourant les touches avec '...', toutes les touches entre guillemets simples '...' seront affichées telles quelles sans interpréter + ou - comme séparateurs.</text:p>
      <text:p text:style-name="Text_20_body">Voici un exemple:</text:p>
      <text:p text:style-name="Preformatted_20_Text">&lt;kbd&gt;'ALT+H'&lt;/kbd&gt;</text:p>
      <text:p text:style-name="Text_20_body">Cet exemple afficherait <text:span text:style-name="Plugin_Keyboard___keyboard">ALT+H</text:span> comme une seule clé au lieu de deux clés: <text:span text:style-name="Plugin_Keyboard___keyboard">ALT</text:span>+<text:span text:style-name="Plugin_Keyboard___keyboard">H</text:span>.</text:p>
      <text:h text:style-name="Heading_20_3" text:outline-level="3"><text:bookmark-start text:name="__RefHeading___specifier_la_classe_css_8"/><text:bookmark-start text:name="specifier_la_classe_css"/>Spécifier la classe CSS<text:bookmark-end text:name="__RefHeading___specifier_la_classe_css_8"/><text:bookmark-end text:name="specifier_la_classe_css"/></text:h>
      <text:p text:style-name="Text_20_body">Pour varier l'apparence avec chaque séquence de touches donnée, vous pouvez également spécifier une classe CSS comme ceci :</text:p>
      <text:p text:style-name="Preformatted_20_Text">&lt;key class="myclass"&gt;ALT+H&lt;/key&gt;</text:p>
      <text:h text:style-name="Heading_20_3" text:outline-level="3"><text:bookmark-start text:name="__RefHeading___raccourcis_9"/><text:bookmark-start text:name="raccourcis"/>Raccourcis<text:bookmark-end text:name="__RefHeading___raccourcis_9"/><text:bookmark-end text:name="raccourcis"/></text:h>
      <text:p text:style-name="Text_20_body">Certaines touches comme la lettre C sont des raccourcis qui seront étendus.</text:p>
      <text:p text:style-name="Text_20_body">Par exemple, <text:span text:style-name="Plugin_Keyboard___keyboard">ALT</text:span>+<text:span text:style-name="Plugin_Keyboard___keyboard">Ctrl</text:span> affichera le même résultat que si vous avez entré <text:span text:style-name="Plugin_Keyboard___keyboard">ALT</text:span>+<text:span text:style-name="Plugin_Keyboard___keyboard">Ctrl</text:span>.</text:p>
      <text:p text:style-name="Text_20_body">Pour supprimer ce comportement, insérez la lettre entre deux '.</text:p>
      <text:p text:style-name="Text_20_body">Par exemple. si vous voulez vraiment afficher la lettre C au lieu de Ctrl, alors écrivez <text:span text:style-name="Plugin_Keyboard___keyboard">ALT</text:span>+<text:span text:style-name="Plugin_Keyboard___keyboard">C</text:span>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dokuwiki.org/plugin:keyboard" text:style-name="Internet_20_link" text:visited-style-name="Visited_20_Internet_20_Link">https://www.dokuwiki.org/plugin:keyboard</text:a></text:p>
      <text:p text:style-name="Horizontal_20_Line"/>
      <text:p text:style-name="Text_20_body"><text:span text:style-name="Emphasis">Basé sur &lt;&lt; <text:a xlink:type="simple" xlink:href="https://www.dokuwiki.org/plugin:keyboard" text:style-name="Internet_20_link" text:visited-style-name="Visited_20_Internet_20_Link">keyboard Plugin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33</meta:creation-date>
    <dc:creator>Generated</dc:creator>
    <dc:date>2026-08-24T07::09:33</dc:date>
    <dc:language>en-US</dc:language>
    <meta:editing-cycles>1</meta:editing-cycles>
    <meta:editing-duration>PT0S</meta:editing-duration>
    <dc:title>logiciel:internet:dokuwiki:plugins:keyboard:start</dc:title>
  </office:meta>
</office:document-meta>
</file>