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6997bc3a910e4baa5f175bf8908cac.png"/>
  <manifest:file-entry manifest:media-type="image/png" manifest:full-path="Pictures/31adeea94df8621d2c40c8b9f23a9401.png"/>
  <manifest:file-entry manifest:media-type="image/png" manifest:full-path="Pictures/33f36e86774df6f77a21e3d3d7802a42.png"/>
  <manifest:file-entry manifest:media-type="image/png" manifest:full-path="Pictures/b2db4fb8b2d8cd0619eb45d3c18465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addnewpage:start"/><text:bookmark-start text:name="__RefHeading___addnewpageajouter_une_nouvelle_page_1"/><text:bookmark-start text:name="addnewpageajouter_une_nouvelle_page"/>addnewpage : Ajouter une nouvelle page<text:bookmark-end text:name="__RefHeading___addnewpageajouter_une_nouvelle_page_1"/><text:bookmark-end text:name="addnewpageajouter_une_nouvelle_page"/></text:h>
      <text:p text:style-name="Text_20_body">Ce plugin permet d'ajouter des formulaires de nouvelle page dans les pages du wiki pour que les utilisateurs puissent entrer le titre d'une nouvelle page et aller directement l'éditer.</text:p>
      <text:p text:style-name="Text_20_body">L'espace de noms pour la nouvelle page peut :</text:p>
      <text:p text:style-name="Text_20_body">être sélectionné dans une liste déroulante du formulaire de nouvelle pageou spécifié dans la syntaxe du formulaire.Seuls les espaces de noms dans lesquels l'utilisateur est autorisé à écrire sont affichés.</text:p>
      <text:p text:style-name="Text_20_body">Le bouton d'envoi du formulaire est désactivé si le champ titre est vid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addnewpage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Vous pouvez configurer le plugin dans le gestionnaire de configuration de DokuWiki. Il existe quatre paramètres :</text:p>
      <text:p text:style-name="Text_20_body">Excluded namespacesUne liste d'espaces de noms, séparés par des points-virgules, à exclure de la liste de sélection des espaces de noms.Par défaut : wiki;playground.Show root namespaceIndique s'il faut afficher l'espace de noms racine du wiki dans la liste de sélection des espaces de noms.Par défaut : true.Hide namespace selectionMasquer la liste de sélection d'espace de noms. Ne s'applique que si un espace de noms est donné (voir ci-dessus).Par défaut : true.Hide “access denied” messageNe pas afficher le message «Vous n'êtes pas autorisé à ajouter des pages» lorsque l'utilisateur n'est pas autorisé à créer des pages.Par défaut : false (c'est à dire montre le message).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Placez </text:p>
      <text:p text:style-name="Preformatted_20_Text">{{NEWPAGE}}</text:p>
      <text:p text:style-name="Text_20_body"> n'importe où dans une page wiki pour obtenir une zone de saisie de titre de nouvelle page et un menu déroulant de sélection d'espace de noms.</text:p>
      <text:h text:style-name="Heading_20_3" text:outline-level="3"><text:bookmark-start text:name="__RefHeading___captures_d_ecran_6"/><text:bookmark-start text:name="captures_d_ecran"/>Captures d'écran<text:bookmark-end text:name="__RefHeading___captures_d_ecran_6"/><text:bookmark-end text:name="captures_d_ecra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11.932708333333cm" svg:height="1.6404166666667cm"><draw:image xlink:href="Pictures/376997bc3a910e4baa5f175bf8908cac.png" xlink:type="simple" xlink:show="embed" xlink:actuate="onLoad"/></draw:frame>   </text:p>
          </table:table-cell>
          <table:table-cell office:value-type="string" table:style-name="tablecell">
            <text:p text:style-name="tablealignleft"> Formulaire par défaut : une liste déroulante avec tous les espaces de noms du wiki et un champ pour le nom de page.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6.8527083333333cm" style:rel-width="100%" svg:height="1.031875cm" style:rel-height="scale"><draw:image xlink:href="Pictures/31adeea94df8621d2c40c8b9f23a9401.png" xlink:type="simple" xlink:show="embed" xlink:actuate="onLoad"/></draw:frame>   </text:p>
          </table:table-cell>
          <table:table-cell office:value-type="string" table:style-name="tablecell">
            <text:p text:style-name="tablealignleft"> {{NEWPAGE&gt; test}} avec l'option de configuration «Masquer la sélection de l'espace de noms» activée.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10.080625cm" svg:height="2.8045833333333cm"><draw:image xlink:href="Pictures/33f36e86774df6f77a21e3d3d7802a42.png" xlink:type="simple" xlink:show="embed" xlink:actuate="onLoad"/></draw:frame>  </text:p>
          </table:table-cell>
          <table:table-cell office:value-type="string" table:style-name="tablecell">
            <text:p text:style-name="tablealignleft"> {{NEWPAGE&gt;test}} avec l'option de configuration «Masquer la sélection de l'espace de noms» désactivée.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9.68375cm" style:rel-width="100%" svg:height="2.38125cm" style:rel-height="scale"><draw:image xlink:href="Pictures/b2db4fb8b2d8cd0619eb45d3c184654c.png" xlink:type="simple" xlink:show="embed" xlink:actuate="onLoad"/></draw:frame>  </text:p>
          </table:table-cell>
          <table:table-cell office:value-type="string" table:style-name="tablecell">
            <text:p text:style-name="tablealignleft"> Les espaces de noms parents sont grisés là où l'utilisateur n'a pas accès pour ajouter des pages.                    </text:p>
          </table:table-cell>
        </table:table-row>
      </table:table>
      <text:h text:style-name="Heading_20_3" text:outline-level="3"><text:bookmark-start text:name="__RefHeading___syntaxe_7"/><text:bookmark-start text:name="syntaxe"/>Syntaxe<text:bookmark-end text:name="__RefHeading___syntaxe_7"/><text:bookmark-end text:name="syntaxe"/></text:h>
      <text:h text:style-name="Heading_20_4" text:outline-level="4"><text:bookmark-start text:name="__RefHeading___basique_8"/><text:bookmark-start text:name="basique"/>Basique<text:bookmark-end text:name="__RefHeading___basique_8"/><text:bookmark-end text:name="basique"/></text:h>
      <text:p text:style-name="Text_20_body">La syntaxe de base est :</text:p>
      <text:p text:style-name="Preformatted_20_Text">{{NEWPAGE}}</text:p>
      <text:p text:style-name="Text_20_body">Ou, pour spécifier un espace de noms :</text:p>
      <text:p text:style-name="Preformatted_20_Text">{{NEWPAGE&gt;namespace}}</text:p>
      <text:p text:style-name="Text_20_body">Où namespace est l'espace de noms cible pour la nouvelle page.</text:p>
      <text:p text:style-name="Text_20_body">Quand c'est spécifié, la zone de sélection d'espace de noms peut être :</text:p>
      <text:p text:style-name="Text_20_body">soit masquée (par défaut),soit définie pour afficher uniquement les sous-espaces de noms de celui donné.Ceci est configuré dans le gestionnaire de configuration principal du wiki. Si @PAGE@ (ou @NS@) est donné, l'ID de page actuel (ou son espace de noms) sera utilisé (par exemple pour une utilisation dans les modèles d'espace de noms ; voir ci-dessous).</text:p>
      <text:h text:style-name="Heading_20_4" text:outline-level="4"><text:bookmark-start text:name="__RefHeading___new-page_templates_9"/><text:bookmark-start text:name="new-page_templates"/>New-page templates<text:bookmark-end text:name="__RefHeading___new-page_templates_9"/><text:bookmark-end text:name="new-page_templates"/></text:h>
      <text:p text:style-name="Text_20_body">Ce plugin est également compatible avec le plugin Nouveau modèle de page (notez qu'il s'agit d'une fonctionnalité distincte des modèles d'espace de noms décrits ci-dessous).</text:p>
      <text:p text:style-name="Text_20_body">Pour spécifier un modèle à utiliser avec la nouvelle page, utilisez l'une des syntaxes suivantes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{{NEWPAGE#newtpl}}                               </text:p>
          </table:table-cell>
          <table:table-cell office:value-type="string" table:style-name="tablecell">
            <text:p text:style-name="tablealignleft"> Utilisez le modèle newtpl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{{NEWPAGE#newtpl1,newtpl2}}                      </text:p>
          </table:table-cell>
          <table:table-cell office:value-type="string" table:style-name="tablecell">
            <text:p text:style-name="tablealignleft"> Présente une liste déroulante de newtpl1 et newtpl2, permettant à l'utilisateur d'en choisir une  </text:p>
          </table:table-cell>
        </table:table-row>
        <table:table-row>
          <table:table-cell office:value-type="string" table:style-name="tablecell">
            <text:p text:style-name="tablealignleft"> {{NEWPAGE#newtpl1|Title One,newtpl2|Title Two}}  </text:p>
          </table:table-cell>
          <table:table-cell office:value-type="string" table:style-name="tablecell">
            <text:p text:style-name="tablealignleft"> Comme ci-dessus, mais avec de plus beaux titres                                                   </text:p>
          </table:table-cell>
        </table:table-row>
      </table:table>
      <text:p text:style-name="Text_20_body">Dans tous ces cas, la syntaxe de l'espace de noms de base &gt; peut être incluse avant le caractère dièse #.</text:p>
      <text:h text:style-name="Heading_20_4" text:outline-level="4"><text:bookmark-start text:name="__RefHeading___occurrences_multiples_10"/><text:bookmark-start text:name="occurrences_multiples"/>Occurrences multiples<text:bookmark-end text:name="__RefHeading___occurrences_multiples_10"/><text:bookmark-end text:name="occurrences_multiples"/></text:h>
      <text:p text:style-name="Text_20_body">La syntaxe {{NEWPAGE}} peut être ajoutée plusieurs fois sur la même page.</text:p>
      <text:h text:style-name="Heading_20_4" text:outline-level="4"><text:bookmark-start text:name="__RefHeading___modeles_de_site_11"/><text:bookmark-start text:name="modeles_de_site"/>Modèles de site<text:bookmark-end text:name="__RefHeading___modeles_de_site_11"/><text:bookmark-end text:name="modeles_de_site"/></text:h>
      <text:p text:style-name="Text_20_body">Pour inclure un formulaire d'ajout de nouvelle page dans un modèle de site, utilisez la ligne suivante :</text:p>
      <text:p text:style-name="Preformatted_20_Text">&lt;?php echo p_render('xhtml',p_get_instructions('{{NEWPAGE}}'),$info) ?&gt;</text:p>
      <text:h text:style-name="Heading_20_5" text:outline-level="5"><text:bookmark-start text:name="__RefHeading___modeles_d_espace_de_noms_12"/><text:bookmark-start text:name="modeles_d_espace_de_noms"/>Modèles d'espace de noms<text:bookmark-end text:name="__RefHeading___modeles_d_espace_de_noms_12"/><text:bookmark-end text:name="modeles_d_espace_de_noms"/></text:h>
      <text:p text:style-name="Text_20_body">Des formulaires d'ajout de nouvelle page peuvent également être ajoutés aux modèles d'espace de noms.</text:p>
      <text:p text:style-name="Text_20_body">Les modèles de remplacement @ID@ et @NS@ peuvent être utilisés dans le paramètre d'espace de noms du plugin.</text:p>
      <text:h text:style-name="Heading_20_2" text:outline-level="2"><text:bookmark-start text:name="__RefHeading___desinstallation_13"/><text:bookmark-start text:name="desinstallation"/>Désinstallation<text:bookmark-end text:name="__RefHeading___desinstallation_13"/><text:bookmark-end text:name="desinstallation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p text:style-name="Text_20_body"><text:span text:style-name="Strong_20_Emphasis">(en)</text:span> <text:a xlink:type="simple" xlink:href="https://www.dokuwiki.org/plugin:addnewpage" text:style-name="Internet_20_link" text:visited-style-name="Visited_20_Internet_20_Link">https://www.dokuwiki.org/plugin:addnewpage</text:a></text:p>
      <text:p text:style-name="Horizontal_20_Line"/>
      <text:p text:style-name="Text_20_body"><text:span text:style-name="Emphasis">Basé sur &lt;&lt; <text:a xlink:type="simple" xlink:href="https://www.dokuwiki.org/plugin:addnewpage" text:style-name="Internet_20_link" text:visited-style-name="Visited_20_Internet_20_Link">Add New Page Plugin</text:a> &gt;&gt; par Benjamin Santalucia, Sam Wilson, Michael Braun, Gerrit Uitslag, Albert Cher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8::18:56</meta:creation-date>
    <dc:creator>Generated</dc:creator>
    <dc:date>2026-08-24T18::18:56</dc:date>
    <dc:language>en-US</dc:language>
    <meta:editing-cycles>1</meta:editing-cycles>
    <meta:editing-duration>PT0S</meta:editing-duration>
    <dc:title>logiciel:internet:dokuwiki:plugins:addnewpage:start</dc:title>
  </office:meta>
</office:document-meta>
</file>