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0e0f258de762faaebcc999d2e721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stripe:start"/><text:bookmark-start text:name="__RefHeading___dolibarrmodule_stripe_1"/><text:bookmark-start text:name="dolibarrmodule_stripe"/>Dolibarr : module Stripe<text:bookmark-end text:name="__RefHeading___dolibarrmodule_stripe_1"/><text:bookmark-end text:name="dolibarrmodule_stripe"/></text:h>
      <text:p text:style-name="Text_20_body">Ce module permet</text:p>
      <text:p text:style-name="Text_20_body">de lier vos tiers Dolibarr à des clients Stripe.d'afficher la liste des moyens de paiement stockés dans Stripe dans Dolibarr.d'afficher la listes des paiements et payouts Stripe dans Dolibarr.de payer, en utilisant l'Authentification Forte SCA (Strong Costomer Authantication <text:a xlink:type="simple" xlink:href="https://stripe.com/docs/strong-customer-authentication" text:style-name="Internet_20_link" text:visited-style-name="Visited_20_Internet_20_Link">https://stripe.com/docs/strong-customer-authentication</text:a>), des commandes, factures ou lignes de Contrat/Abonnements en ligne, via Stripe. Voir les notes en bas de page pour savoir comment activer l'authentification for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vré en standard avec la distribution de Dolibarr, ce module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Activez ce module</text:span> :connectez-vous avec un compte administrateurallez sur la page <text:span text:style-name="Strong_20_Emphasis"><text:span text:style-name="Plugin_Keyboard___keyboard">Accueil</text:span> -&gt; Configuration -&gt; Modules/Applications</text:span>Dans l'onglet <text:span text:style-name="Strong_20_Emphasis">Modules/applications installés</text:span>, paragraphe <text:span text:style-name="Strong_20_Emphasis">Interfaces avec des systèmes externes</text:span>, Activez le module <text:span text:style-name="Strong_20_Emphasis">Stripe</text:span> (coulisseau)Paramétrez le module en cliquant sur l'engrenage ou le pictogramme :<text:line-break/><text:span text:style-name="underline">Les valeurs des clés privéEs et secrètes pour le mode test et le mode live, fournies par Stripe (à obtenir sur <text:a xlink:type="simple" xlink:href="https://www.stripe.com" text:style-name="Internet_20_link" text:visited-style-name="Visited_20_Internet_20_Link">https://www.stripe.com</text:a>) sont obligatoires.</text:span><text:span text:style-name="Strong_20_Emphasis">Mode live activé (sinon mode test/bac a sable)</text:span><text:span text:style-name="Strong_20_Emphasis"><text:span text:style-name="underline">Clé publique de test</text:span></text:span><text:span text:style-name="Strong_20_Emphasis"><text:span text:style-name="underline">Clé secrète de test</text:span></text:span><text:span text:style-name="Strong_20_Emphasis">Clé test des Webhooks</text:span><text:span text:style-name="Strong_20_Emphasis"><text:span text:style-name="underline">Clé publique live</text:span></text:span><text:span text:style-name="Strong_20_Emphasis"><text:span text:style-name="underline">Clé secrète live</text:span></text:span><text:span text:style-name="Strong_20_Emphasis">Clé live des Webhooks</text:span><text:span text:style-name="Strong_20_Emphasis">Nom publique du vendeur</text:span><text:span text:style-name="Strong_20_Emphasis">Compte d'utilisateur à utiliser pour certains e-mails de notification d'événements Stripe (Stripe payouts)</text:span><text:span text:style-name="Strong_20_Emphasis">Compte bancaire</text:span><text:span text:style-name="Strong_20_Emphasis">URL feuille style css pour le formulaire de paiement</text:span><text:span text:style-name="Strong_20_Emphasis">Message sur l'écran de paiement en ligne</text:span><text:span text:style-name="Strong_20_Emphasis">Message sur la page de retour d'un paiement validé</text:span><text:span text:style-name="Strong_20_Emphasis">Message sur la page de retour d'un paiement annulé</text:span><text:span text:style-name="Strong_20_Emphasis">Email à prévenir en cas de paiement (succès ou non)</text:span><text:span text:style-name="Strong_20_Emphasis">Clé de sécurisation des URLs</text:span><text:span text:style-name="Strong_20_Emphasis">Utiliser un paramètre securekey unique pour chaque URL ?</text:span></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Une fois les identifiants obligatoireS saisis, Dolibarr fournit des liens URL pour réaliser les paiements en ligne.</text:p>
      <text:p text:style-name="Text_20_body">Ces liens sont rappelés de manière générique sur la page de configuration du module Stripe.</text:p>
      <text:p text:style-name="Text_20_body">Mais vous les trouverez de manière complète sur la page de chaque facture, chaque commande, chaque contrat, ou chaque adhérent pour le paiement des adhésions.</text:p>
      <text:p text:style-name="Text_20_body">Voici un exemple de la page de paiement en ligne qui peut être diffusé aux clients pour leur permettre de vous payer via votre compte Stripe :<draw:a xlink:type="simple" xlink:href="https://wiki.dolibarr.org/images/3/39/Public_interface_for_payment_with_Stripe.png"><draw:frame draw:style-name="mediacenter" draw:name="0" text:anchor-type="paragraph" draw:z-index="0" svg:width="19.949583333333cm" style:rel-width="100%" svg:height="15.769166666667cm" style:rel-height="scale"><draw:image xlink:href="Pictures/440e0f258de762faaebcc999d2e721d2.png" xlink:type="simple" xlink:show="embed" xlink:actuate="onLoad"/></draw:frame></draw:a></text:p>
      <text:h text:style-name="Heading_20_3" text:outline-level="3"><text:bookmark-start text:name="__RefHeading___variantes_6"/><text:bookmark-start text:name="variantes"/>Variantes<text:bookmark-end text:name="__RefHeading___variantes_6"/><text:bookmark-end text:name="variantes"/></text:h>
      <text:p text:style-name="Text_20_body">Stripe propose plusieurs mode de fonctionnement :</text:p>
      <text:p text:style-name="Text_20_body">Le mode actuel par défaut est l'utilisation des API “charge” de Stripe.A partir de septembre 2019, ces API sont dépréciés afin de mettre en oeuvre le SCA sur les paiements en ligne et le 3D Secure v2 (<text:a xlink:type="simple" xlink:href="https://stripe.com/docs/strong-customer-authentication" text:style-name="Internet_20_link" text:visited-style-name="Visited_20_Internet_20_Link">https://stripe.com/docs/strong-customer-authentication</text:a>). La v10 est prête pour ce changement.Dolibarr v10 propose 2 autres modes de fonctionnements :</text:p>
      <text:p text:style-name="Text_20_body">En allant dans <text:span text:style-name="Plugin_Keyboard___keyboard">Accueil</text:span> -&gt; <text:span text:style-name="Strong_20_Emphasis">configuration -&gt; divers</text:span> et en ajoutant la constante STRIPE_USE_INTENT_WITH_AUTOMATIC_CONFIRMATION à 1, Dolibarr utilisera les API Stripe PaymentIntent selon le workflow “Automatic Confirmation” (<text:a xlink:type="simple" xlink:href="https://stripe.com/docs/payments/payment-intents/quickstart" text:style-name="Internet_20_link" text:visited-style-name="Visited_20_Internet_20_Link">https://stripe.com/docs/payments/payment-intents/quickstart</text:a>), lequel est prêt pour le SCA.En allant dans <text:span text:style-name="Plugin_Keyboard___keyboard">Accueil</text:span> -&gt; <text:span text:style-name="Strong_20_Emphasis">configuration -&gt; divers</text:span> et en ajoutant la constante STRIPE_USE_NEW_CHECKOUT à 1, Dolibarr utilisera les API Stripe de CheckOut selon le workflow “Server Integration” (<text:a xlink:type="simple" xlink:href="https://stripe.com/docs/payments/checkout" text:style-name="Internet_20_link" text:visited-style-name="Visited_20_Internet_20_Link">https://stripe.com/docs/payments/checkout</text:a>), lequel est également prêt pour le SCA.Si vous utilisez Dolibarr v11 ou supérieur, le mode par défaut est STRIPE_USE_INTENT_WITH_AUTOMATIC_CONFIRMATION = 1 sans besoin de changer ou éditer aucune variable de configuration. aussi, si vous voulez utiliser un autre mode dans ces versions, vous devez forcer cette constante à 0. </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stripe.com/fr" text:style-name="Internet_20_link" text:visited-style-name="Visited_20_Internet_20_Link">https://stripe.com/fr</text:a></text:p>
      <text:p text:style-name="Horizontal_20_Line"/>
      <text:p text:style-name="Text_20_body"><text:span text:style-name="Emphasis">Basé sur &lt;&lt; <text:a xlink:type="simple" xlink:href="https://wiki.dolibarr.org/index.php?title=Module_Stripe_FR" text:style-name="Internet_20_link" text:visited-style-name="Visited_20_Internet_20_Link">Module Stripe FR</text:a> &gt;&gt; par Doc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3::37:03</meta:creation-date>
    <dc:creator>Generated</dc:creator>
    <dc:date>2026-08-24T03::37:03</dc:date>
    <dc:language>en-US</dc:language>
    <meta:editing-cycles>1</meta:editing-cycles>
    <meta:editing-duration>PT0S</meta:editing-duration>
    <dc:title>logiciel:erp-crm:dolibarr:modules:stripe:start</dc:title>
  </office:meta>
</office:document-meta>
</file>