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79d7a9d197469f6009d088a1c5e4d9c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erp-crm:dolibarr:modules:produits:start"/><text:bookmark-start text:name="__RefHeading___dolibarrmodule_produits_1"/><text:bookmark-start text:name="dolibarrmodule_produits"/>Dolibarr : module Produits<text:bookmark-end text:name="__RefHeading___dolibarrmodule_produits_1"/><text:bookmark-end text:name="dolibarrmodule_produits"/></text:h>
      <text:p text:style-name="Text_20_body">Ce module permet de gérer un catalogue de produits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Cliquez sur le menu <text:span text:style-name="Strong_20_Emphasis"><text:span text:style-name="Plugin_Keyboard___keyboard">Produits/Services</text:span></text:span> (en haut)À gauche, cliquez sur <text:span text:style-name="Strong_20_Emphasis">Nouveau produit</text:span>Renseignez :<text:span text:style-name="Strong_20_Emphasis">Réf.</text:span><text:span text:style-name="Strong_20_Emphasis">Libellé</text:span><text:span text:style-name="Strong_20_Emphasis">État (Vente)</text:span><text:span text:style-name="Strong_20_Emphasis">État (Achat)</text:span><text:span text:style-name="Strong_20_Emphasis">Prix de vente</text:span><text:span text:style-name="Strong_20_Emphasis">Prix de vente min.</text:span><text:span text:style-name="Strong_20_Emphasis">Taux TVA</text:span>Cliquez sur le bouton <text:span text:style-name="Plugin_Keyboard___keyboard">Créer</text:span> (en bas de la page) -&gt; la fiche du produit créé s'affiche.On peut modifier, cloner, supprimer, changer ou ajouter un prix clients, un prix fournisseurs, etc. en cliquant par exemple  :sur l'onglet <text:span text:style-name="Strong_20_Emphasis">Prix de vente</text:span>sur l'onglet <text:span text:style-name="Strong_20_Emphasis">Prix d'achat</text:span> puis sur le bouton <text:span text:style-name="Plugin_Keyboard___keyboard">Ajouter prix fournisseur</text:span> et renseignez par exemple :<text:span text:style-name="Strong_20_Emphasis">fournisseur</text:span><text:span text:style-name="Strong_20_Emphasis">ref produit</text:span><text:span text:style-name="Strong_20_Emphasis">prix quantité minimum (sans remise)</text:span><draw:frame draw:style-name="mediacenter" draw:name="0" text:anchor-type="paragraph" draw:z-index="0" svg:width="10.583333333333cm" svg:height="7.865990990991cm"><draw:image xlink:href="Pictures/079d7a9d197469f6009d088a1c5e4d9c.jpeg" xlink:type="simple" xlink:show="embed" xlink:actuate="onLoad"/></draw:frame>Autres onglets : photos, statistiques, consommation, fichiers joints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iki.dolibarr.org/index.php/Documentation_utilisateur" text:style-name="Internet_20_link" text:visited-style-name="Visited_20_Internet_20_Link">https://wiki.dolibarr.org/index.php/Documentation_utilisateur</text:a></text:p>
      <text:p text:style-name="Horizontal_20_Line"/>
      <text:p text:style-name="Text_20_body"><text:span text:style-name="Emphasis">Basé sur &lt;&lt; <text:a xlink:type="simple" xlink:href="https://wiki.dolibarr.org/index.php/Documentation_utilisateur" text:style-name="Internet_20_link" text:visited-style-name="Visited_20_Internet_20_Link">Documentation utilisateur</text:a> &gt;&gt; par Dolibar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5T08::42:48</meta:creation-date>
    <dc:creator>Generated</dc:creator>
    <dc:date>2026-08-25T08::42:48</dc:date>
    <dc:language>en-US</dc:language>
    <meta:editing-cycles>1</meta:editing-cycles>
    <meta:editing-duration>PT0S</meta:editing-duration>
    <dc:title>logiciel:erp-crm:dolibarr:modules:produits:start</dc:title>
  </office:meta>
</office:document-meta>
</file>