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4130e4363c54478e2ec000b4fedbb5b.gif"/>
  <manifest:file-entry manifest:media-type="image/gif" manifest:full-path="Pictures/4fb9d092ba24c0611c94dc6a2e8cd1d2.gif"/>
  <manifest:file-entry manifest:media-type="image/gif" manifest:full-path="Pictures/08886fda609c841eba2550f8366619d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nero:start"/><text:bookmark-start text:name="__RefHeading___comment_ajouter_le_secteur_de_demarrage_dans_un_projet_nero_5_1"/><text:bookmark-start text:name="comment_ajouter_le_secteur_de_demarrage_dans_un_projet_nero_5"/>Comment ajouter le secteur de démarrage dans un projet Nero 5 ?<text:bookmark-end text:name="__RefHeading___comment_ajouter_le_secteur_de_demarrage_dans_un_projet_nero_5_1"/><text:bookmark-end text:name="comment_ajouter_le_secteur_de_demarrage_dans_un_projet_nero_5"/></text:h>
      <text:p text:style-name="Text_20_body">Comment ajouter:</text:p>
      <text:p text:style-name="Text_20_body">le secteur de démarrage de <text:a xlink:type="simple" xlink:href="http://bootcd.narod.ru/bcdw_e.htm" text:style-name="Internet_20_link" text:visited-style-name="Visited_20_Internet_20_Link">Bootable CD Wizard</text:a> (BCDWBOOT.BIN)le 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le 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Démarrez Nero 5 ;Cliquez sur le bouton “Close Wizard”<draw:frame draw:style-name="mediacenter" draw:name="0" text:anchor-type="paragraph" draw:z-index="0" svg:width="10.583333333333cm" svg:height="9.0206935123043cm"><draw:image xlink:href="Pictures/a4130e4363c54478e2ec000b4fedbb5b.gif" xlink:type="simple" xlink:show="embed" xlink:actuate="onLoad"/></draw:frame>Choisissez le type de projet CD amorçable - “CD-ROM (Boot)”Accédez à l'onglet “Boot”Sélectionnez dans la section “Source of image boot data” “Image file”Accédez à votre fichier de démarrage en utilisant le bouton <text:span text:style-name="Plugin_Keyboard___keyboard">Parcourir?</text:span>Sélectionnez “Activer les paramètres experts”Dans la liste déroulante “Type d'émulation”, sélectionnez “Aucune émulation”Remplacez le “Nombre de secteurs chargés” par “4”<draw:frame draw:style-name="mediacenter" draw:name="1" text:anchor-type="paragraph" draw:z-index="1" svg:width="10.583333333333cm" svg:height="6.4120521172638cm"><draw:image xlink:href="Pictures/4fb9d092ba24c0611c94dc6a2e8cd1d2.gif" xlink:type="simple" xlink:show="embed" xlink:actuate="onLoad"/></draw:frame>ATTENTION ! Si vous utilisez le secteur de démarrage d'origine de Microsoft Windows XP/2000/NT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allez sur l'onglet “ISO”. Dans la section “Diminuez les restrictions ISO”, vous devez ABSOLUMENT activer “Ne pas ajouter l'extension de version de fichier ISO ';1'”.In section “Relax ISO Restrictions” you ABSOLUTELY have to enable “Do not add the ';1' ISO file version extension”. Si vous ne le faites pas, vous obtiendrez l'erreur 'CDBOOT: Couldn't find NTLDR' au démarrage. Si votre version de Nero ne dispose pas de cette option, utilisez les secteurs de démarrage modifiés <text:a xlink:type="simple" xlink:href="http://bootcd.narod.ru/nt5bootm.bin" text:style-name="Internet_20_link" text:visited-style-name="Visited_20_Internet_20_Link">NT5BOOTM.BIN</text:a> ou <text:a xlink:type="simple" xlink:href="http://bootcd.narod.ru/nt4bootm.bin" text:style-name="Internet_20_link" text:visited-style-name="Visited_20_Internet_20_Link">NT4BOOTM.BIN</text:a>.<draw:frame draw:style-name="mediacenter" draw:name="2" text:anchor-type="paragraph" draw:z-index="2" svg:width="10.583333333333cm" svg:height="6.4120521172638cm"><draw:image xlink:href="Pictures/08886fda609c841eba2550f8366619d3.gif" xlink:type="simple" xlink:show="embed" xlink:actuate="onLoad"/></draw:frame>----
<text:span text:style-name="Emphasis">Basé sur &lt;&lt; <text:a xlink:type="simple" xlink:href="http://bootcd.narod.ru/nenero_e.htm" text:style-name="Internet_20_link" text:visited-style-name="Visited_20_Internet_20_Link">F.A.Q. - How to add the bootsector in a Nero 5 project?</text:a> &gt;&gt; par narod.r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12:37</meta:creation-date>
    <dc:creator>Generated</dc:creator>
    <dc:date>2026-08-24T07::12:37</dc:date>
    <dc:language>en-US</dc:language>
    <meta:editing-cycles>1</meta:editing-cycles>
    <meta:editing-duration>PT0S</meta:editing-duration>
    <dc:title>logiciel:disques:dvd:bcdw:nenero:start</dc:title>
  </office:meta>
</office:document-meta>
</file>