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312367384d37aa6a00dd3422269d320.gif"/>
  <manifest:file-entry manifest:media-type="image/gif" manifest:full-path="Pictures/b32b428466f3c45e9550c20741147c4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cdrwin:start"/><text:bookmark-start text:name="__RefHeading___how_to_add_the_bootsector_to_a_cdrwin_project_1"/><text:bookmark-start text:name="how_to_add_the_bootsector_to_a_cdrwin_project"/>How to add the bootsector to a CDRWIN project<text:bookmark-end text:name="__RefHeading___how_to_add_the_bootsector_to_a_cdrwin_project_1"/><text:bookmark-end text:name="how_to_add_the_bootsector_to_a_cdrwin_project"/></text:h>
      <text:p text:style-name="Text_20_body">Comment ajouter :</text:p>
      <text:p text:style-name="Text_20_body">Secteur de démarrage de <text:a xlink:type="simple" xlink:href="https://nfrappe.fr/doc/doku.php?id=logiciel:disques:dvd:bcdw:start" text:style-name="Internet_20_link" text:visited-style-name="Visited_20_Internet_20_Link">Bootable CD Wizard</text:a> (BCDWBOOT.BIN)Secteur de démarrage de Microsoft Windows XP/2000 (<text:a xlink:type="simple" xlink:href="http://bootcd.narod.ru/nt5boot.bin" text:style-name="Internet_20_link" text:visited-style-name="Visited_20_Internet_20_Link">NT5BOOT.BIN</text:a> ou <text:a xlink:type="simple" xlink:href="http://bootcd.narod.ru/nt5bootm.bin" text:style-name="Internet_20_link" text:visited-style-name="Visited_20_Internet_20_Link">NT5BOOTM.BIN</text:a>)Secteur de démarrage de Microsoft Windows NT (<text:a xlink:type="simple" xlink:href="http://bootcd.narod.ru/nt4boot.bin" text:style-name="Internet_20_link" text:visited-style-name="Visited_20_Internet_20_Link">NT4BOOT.BIN</text:a> ou <text:a xlink:type="simple" xlink:href="http://bootcd.narod.ru/nt4bootm.bin" text:style-name="Internet_20_link" text:visited-style-name="Visited_20_Internet_20_Link">NT4BOOTM.BIN</text:a>)Avec CDRWin 3.8a, procédez comme suit :</text:p>
      <text:p text:style-name="Text_20_body">Démarrez CDRWin 3.8aCliquez sur le bouton “File Backup and Tools”ATTENTION! Si vous utilisez le secteur de démarrage Microsoft Windows XP/2000/NT d'origine (<text:a xlink:type="simple" xlink:href="http://bootcd.narod.ru/nt5boot.bin" text:style-name="Internet_20_link" text:visited-style-name="Visited_20_Internet_20_Link">NT5BOOT.BIN</text:a> ou <text:a xlink:type="simple" xlink:href="http://bootcd.narod.ru/nt4boot.bin" text:style-name="Internet_20_link" text:visited-style-name="Visited_20_Internet_20_Link">NT4BOOT.BIN</text:a>), vous devez ABSOLUMENT sélectionner “Désactiver les numéros de version”. Si vous ne le faites pas, vous obtiendrez l'erreur «CDBOOT: Couldn't find NTLDR» au démarrage.Cliquez sur le bouton “Advanced Options?”<draw:frame draw:style-name="mediacenter" draw:name="0" text:anchor-type="paragraph" draw:z-index="0" svg:width="10.583333333333cm" svg:height="9.1894308943089cm"><draw:image xlink:href="Pictures/5312367384d37aa6a00dd3422269d320.gif" xlink:type="simple" xlink:show="embed" xlink:actuate="onLoad"/></draw:frame>Accédez à l'onglet “Bootable Disk”Sélectionnez “Créer un disque amorçable”Dans le menu déroulant “Type d'émulation de média”, sélectionnez “Personnalisé”Dans le champ “Image File Name”, accédez à votre fichier bootsector en utilisant le bouton “?”Dans le champ “Load Sectors Count” entrez “4”<draw:frame draw:style-name="mediacenter" draw:name="1" text:anchor-type="paragraph" draw:z-index="1" svg:width="10.583333333333cm" svg:height="10.395780590717cm"><draw:image xlink:href="Pictures/b32b428466f3c45e9550c20741147c44.gif" xlink:type="simple" xlink:show="embed" xlink:actuate="onLoad"/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55</meta:creation-date>
    <dc:creator>Generated</dc:creator>
    <dc:date>2026-08-24T05::25:55</dc:date>
    <dc:language>en-US</dc:language>
    <meta:editing-cycles>1</meta:editing-cycles>
    <meta:editing-duration>PT0S</meta:editing-duration>
    <dc:title>logiciel:disques:dvd:bcdw:necdrwin:start</dc:title>
  </office:meta>
</office:document-meta>
</file>