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ca1fc08a5d3ba0e9c9dda56aef659b.png"/>
  <manifest:file-entry manifest:media-type="image/png" manifest:full-path="Pictures/5f1da363a579a468e6b3911f23881aa4.png"/>
  <manifest:file-entry manifest:media-type="image/png" manifest:full-path="Pictures/ce6be15c9ac03bece68dd9b80c21b5b7.png"/>
  <manifest:file-entry manifest:media-type="image/png" manifest:full-path="Pictures/ba046f93fdc03927b63bdb33bdaa4c4f.png"/>
  <manifest:file-entry manifest:media-type="image/png" manifest:full-path="Pictures/1f8288aadf3e462f2be263ac68c5dc53.png"/>
  <manifest:file-entry manifest:media-type="image/png" manifest:full-path="Pictures/887ee8986b567553e87a90c1e4c4124e.png"/>
  <manifest:file-entry manifest:media-type="image/png" manifest:full-path="Pictures/3e632e51d495f05feaf508bdcd5fe490.png"/>
  <manifest:file-entry manifest:media-type="image/png" manifest:full-path="Pictures/a41c67f0e841867566c832393d7e74e3.png"/>
  <manifest:file-entry manifest:media-type="image/png" manifest:full-path="Pictures/915250e898aaaa245c8e6c7101c10f5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homebank:start"/><text:bookmark-start text:name="__RefHeading___homebankun_logiciel_de_gestion_des_finances_personnelles_1"/><text:bookmark-start text:name="homebankun_logiciel_de_gestion_des_finances_personnelles"/>Homebank : un logiciel de gestion des finances personnelles<text:bookmark-end text:name="__RefHeading___homebankun_logiciel_de_gestion_des_finances_personnelles_1"/><text:bookmark-end text:name="homebankun_logiciel_de_gestion_des_finances_personnelles"/></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Lexique : <text:a xlink:type="simple" xlink:href="https://nfrappe.fr/doc/doku.php?id=logiciel:bureautique:homebank:lexique" text:style-name="Internet_20_link" text:visited-style-name="Visited_20_Internet_20_Link">Homebank : lexique</text:a></text:p>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h text:style-name="Heading_20_2" text:outline-level="2"><text:bookmark-start text:name="__RefHeading___configuration_5"/><text:bookmark-start text:name="configuration"/>Configuration<text:bookmark-end text:name="__RefHeading___configuration_5"/><text:bookmark-end text:name="configuration"/></text:h>
      <text:h text:style-name="Heading_20_2" text:outline-level="2"><text:bookmark-start text:name="__RefHeading___utilisation_6"/><text:bookmark-start text:name="utilisation"/>Utilisation<text:bookmark-end text:name="__RefHeading___utilisation_6"/><text:bookmark-end text:name="utilisation"/></text:h>
      <text:h text:style-name="Heading_20_3" text:outline-level="3"><text:bookmark-start text:name="__RefHeading___importer_des_fichiers_7"/><text:bookmark-start text:name="importer_des_fichiers"/>Importer des fichiers<text:bookmark-end text:name="__RefHeading___importer_des_fichiers_7"/><text:bookmark-end text:name="importer_des_fichiers"/></text:h>
      <text:p text:style-name="Text_20_body">HomeBank peut importer des fichiers téléchargés sur le site de votre banque, ainsi que des fichiers provenant de divers logiciels de comptabilité personnelle, comme Money, Quicken, GnuCash, dans le format de fichier pris en charge.</text:p>
      <text:h text:style-name="Heading_20_4" text:outline-level="4"><text:bookmark-start text:name="__RefHeading___etape_1ouvrez_la_boite_de_dialogue_de_l_assistant_d_importation_8"/><text:bookmark-start text:name="etape_1ouvrez_la_boite_de_dialogue_de_l_assistant_d_importation"/>Étape 1 : ouvrez la boîte de dialogue de l'assistant d'importation<text:bookmark-end text:name="__RefHeading___etape_1ouvrez_la_boite_de_dialogue_de_l_assistant_d_importation_8"/><text:bookmark-end text:name="etape_1ouvrez_la_boite_de_dialogue_de_l_assistant_d_importation"/></text:h>
      <text:p text:style-name="Text_20_body">Depuis la fenêtre principale :</text:p>
      <text:p text:style-name="Text_20_body">Sélectionnez le menu Fichier-&gt;Importer ...L'assistant d'importation s'ouvre et vous guide à travers les différentes étapes d'importation d'un fichier</text:p>
      <text:h text:style-name="Heading_20_4" text:outline-level="4"><text:bookmark-start text:name="__RefHeading___etape_2selectionnez_un_fichier_a_importer_9"/><text:bookmark-start text:name="etape_2selectionnez_un_fichier_a_importer"/>Étape 2 : Sélectionnez un fichier à importer<text:bookmark-end text:name="__RefHeading___etape_2selectionnez_un_fichier_a_importer_9"/><text:bookmark-end text:name="etape_2selectionnez_un_fichier_a_importer"/></text:h>
      <text:p text:style-name="Text_20_body">Ici vous sélectionnez un seul fichier à importer. HomeBank positionne le filtre au format choisi dans le menu.</text:p>
      <text:p text:style-name="Text_20_body">Si vous n'avez pas sélectionné de fichier ou que le fichier n'est pas pris en charge :</text:p>
      <text:p text:style-name="Text_20_body"><draw:frame draw:style-name="mediacenter" draw:name="0" text:anchor-type="paragraph" draw:z-index="0" svg:width="10.583333333333cm" svg:height="2.794352044352cm"><draw:image xlink:href="Pictures/e9ca1fc08a5d3ba0e9c9dda56aef659b.png" xlink:type="simple" xlink:show="embed" xlink:actuate="onLoad"/></draw:frame></text:p>
      <text:p text:style-name="Text_20_body">Si le fichier est pris en charge :</text:p>
      <text:p text:style-name="Text_20_body"><draw:frame draw:style-name="mediacenter" draw:name="1" text:anchor-type="paragraph" draw:z-index="1" svg:width="10.583333333333cm" svg:height="4.1524884259259cm"><draw:image xlink:href="Pictures/5f1da363a579a468e6b3911f23881aa4.png" xlink:type="simple" xlink:show="embed" xlink:actuate="onLoad"/></draw:frame></text:p>
      <text:h text:style-name="Heading_20_4" text:outline-level="4"><text:bookmark-start text:name="__RefHeading___etape_3ajuster_les_elements_a_importer_10"/><text:bookmark-start text:name="etape_3ajuster_les_elements_a_importer"/>Étape 3 : Ajuster les éléments à importer<text:bookmark-end text:name="__RefHeading___etape_3ajuster_les_elements_a_importer_10"/><text:bookmark-end text:name="etape_3ajuster_les_elements_a_importer"/></text:h>
      <text:p text:style-name="Text_20_body">Les étapes suivantes ne s'afficheront que si vous devez valider ou confirmer une action ou une configuration.</text:p>
      <text:h text:style-name="Heading_20_5" text:outline-level="5"><text:bookmark-start text:name="__RefHeading___proprietes_du_fichier_11"/><text:bookmark-start text:name="proprietes_du_fichier"/>Propriétés du fichier<text:bookmark-end text:name="__RefHeading___proprietes_du_fichier_11"/><text:bookmark-end text:name="proprietes_du_fichier"/></text:h>
      <text:p text:style-name="Text_20_body">Cette étape n'est jamais montrée, jusqu'à ce que vous utilisiez le bouton de retour, car HomeBank va directement à l'étape pour changer ou vérifier les choses.</text:p>
      <text:p text:style-name="Text_20_body"><draw:frame draw:style-name="medialeft" draw:name="2" text:anchor-type="paragraph" draw:z-index="2" svg:width="10.583333333333cm" svg:height="5.6948412698413cm"><draw:image xlink:href="Pictures/ce6be15c9ac03bece68dd9b80c21b5b7.png" xlink:type="simple" xlink:show="embed" xlink:actuate="onLoad"/></draw:frame>Un résumé du fichier encours d'importation s'affiche avec le nombre de comptes, d'opérations, de tiers et de catégories.</text:p>
      <text:p text:style-name="Text_20_body">Lorsque vous importez un fichier QIF/CSV, HomeBank essaiera d'importer la date au format configuré dans les préférences, ou sinon de le détecter.</text:p>
      <text:p text:style-name="Text_20_body">Si quelque chose ne va pas avec la date, ajustez les préférences au format de date que vous importez habituellement.</text:p>
      <text:h text:style-name="Heading_20_5" text:outline-level="5"><text:bookmark-start text:name="__RefHeading___compte_a_importer_12"/><text:bookmark-start text:name="compte_a_importer"/>Compte à importer<text:bookmark-end text:name="__RefHeading___compte_a_importer_12"/><text:bookmark-end text:name="compte_a_importer"/></text:h>
      <text:p text:style-name="Text_20_body">Ici vous contrôlez les comptes et comment les importer.</text:p>
      <text:p text:style-name="Text_20_body"><draw:frame draw:style-name="medialeft" draw:name="3" text:anchor-type="paragraph" draw:z-index="3" svg:width="10.583333333333cm" svg:height="5.6948412698413cm"><draw:image xlink:href="Pictures/ba046f93fdc03927b63bdb33bdaa4c4f.png" xlink:type="simple" xlink:show="embed" xlink:actuate="onLoad"/></draw:frame>Selon le format de fichier, HomeBank essaiera de faire correspondre le compte par son numéro ou son nom.</text:p>
      <text:p text:style-name="Text_20_body">Pour QIF : correspondance par le nom du comptePour OFX : par numéro de compte : HomeBank essaie de trouver le numéro OFX comme sous-chaîne d'un numéro de compte.Pour CSV : créationn d'un compte par défaut.Toutefois, pour certains fichiers QIF ou pour tous les fichiers CSV, aucune information ne permet d'identifier le compte à importer. Vous devrez donc le gérer manuellement.</text:p>
      <text:h text:style-name="Heading_20_5" text:outline-level="5"><text:bookmark-start text:name="__RefHeading___transactions_a_importer_13"/><text:bookmark-start text:name="transactions_a_importer"/>Transactions à importer<text:bookmark-end text:name="__RefHeading___transactions_a_importer_13"/><text:bookmark-end text:name="transactions_a_importer"/></text:h>
      <text:p text:style-name="Text_20_body">Ici vous contrôlez les transactions à importer.</text:p>
      <text:p text:style-name="Text_20_body"><draw:frame draw:style-name="medialeft" draw:name="4" text:anchor-type="paragraph" draw:z-index="4" svg:width="10.583333333333cm" svg:height="5.6948412698413cm"><draw:image xlink:href="Pictures/1f8288aadf3e462f2be263ac68c5dc53.png" xlink:type="simple" xlink:show="embed" xlink:actuate="onLoad"/></draw:frame>HomeBank détecte si une transaction du fichier d'importation en cours existe déjà dans le compte cible ; dans l'affirmative, il désactive l'importation et affiche une icône d'avertissement.</text:p>
      <text:p text:style-name="Text_20_body">Le détail de la transaction existante montre la transaction soupçonnée d'exister déjà et vous laisse choisir ce qu'il faut faire.</text:p>
      <text:p text:style-name="Text_20_body">Vous pouvez également modifier les paramètres de détection et actualiser cette liste.</text:p>
      <text:p text:style-name="Text_20_body">La détection d'existence d'une transaction se fait dans l'ordre suivant, selon la tolérance de date (valeur par défaut 0 jour) :</text:p>
      <text:p text:style-name="Text_20_body">même comptemême montantmême date (avec la tolérance configurée)</text:p>
      <text:h text:style-name="Heading_20_4" text:outline-level="4"><text:bookmark-start text:name="__RefHeading___etape_4confirmation_14"/><text:bookmark-start text:name="etape_4confirmation"/>Etape 4: Confirmation<text:bookmark-end text:name="__RefHeading___etape_4confirmation_14"/><text:bookmark-end text:name="etape_4confirmation"/></text:h>
      <text:p text:style-name="Text_20_body">La synthèse de ce qui doit être importé s'affiche et demande une dernière confirmation.</text:p>
      <text:p text:style-name="Text_20_body"><draw:frame draw:style-name="medialeft" draw:name="5" text:anchor-type="paragraph" draw:z-index="5" svg:width="10.583333333333cm" svg:height="5.6948412698413cm"><draw:image xlink:href="Pictures/887ee8986b567553e87a90c1e4c4124e.png" xlink:type="simple" xlink:show="embed" xlink:actuate="onLoad"/></draw:frame>nombre de comptes à mettre à jour/créer.</text:p>
      <text:p text:style-name="Text_20_body">nombre de transactions à importer, à rejeter et nombre de deux pour lesquels l'affectation automatique a été effectuée pour le bénéficiaire et/ou la catégorie.</text:p>
      <text:h text:style-name="Heading_20_4" text:outline-level="4"><text:bookmark-start text:name="__RefHeading___formats_de_fichiers_pris_en_charge_15"/><text:bookmark-start text:name="formats_de_fichiers_pris_en_charge"/>Formats de fichiers pris en charge<text:bookmark-end text:name="__RefHeading___formats_de_fichiers_pris_en_charge_15"/><text:bookmark-end text:name="formats_de_fichiers_pris_en_charge"/></text:h>
      <text:p text:style-name="Text_20_body">QIF - Quicken Interchange FormatQFX - Quicken Financial ExchangeOFX - Open Financial ExchangeCSV - Comma-Separated Value</text:p>
      <text:h text:style-name="Heading_20_3" text:outline-level="3"><text:bookmark-start text:name="__RefHeading___utilisation_de_la_fonctionnalite_budget_16"/><text:bookmark-start text:name="utilisation_de_la_fonctionnalite_budget"/>Utilisation de la fonctionnalité Budget<text:bookmark-end text:name="__RefHeading___utilisation_de_la_fonctionnalite_budget_16"/><text:bookmark-end text:name="utilisation_de_la_fonctionnalite_budget"/></text:h>
      <text:p text:style-name="Text_20_body">La fonction Budget permet de surveiller les dépenses par catégorie et sous-catégorie par rapport à un budget prédéfini.</text:p>
      <text:h text:style-name="Heading_20_4" text:outline-level="4"><text:bookmark-start text:name="__RefHeading___etape_1selectionnez_les_comptes_a_exclure_du_budget_17"/><text:bookmark-start text:name="etape_1selectionnez_les_comptes_a_exclure_du_budget"/>Étape 1: Sélectionnez les comptes à exclure du budget<text:bookmark-end text:name="__RefHeading___etape_1selectionnez_les_comptes_a_exclure_du_budget_17"/><text:bookmark-end text:name="etape_1selectionnez_les_comptes_a_exclure_du_budget"/></text:h>
      <text:p text:style-name="Text_20_body">Par défaut, tous les comptes sont inclus dans le budget.</text:p>
      <text:p text:style-name="Text_20_body">Ouvrez la boîte de dialogue Gérer les comptes à partir du menu principal de la fenêtre : Gérer/Comptes ou de l'icône Gérer les comptes dans la barre d'outils.</text:p>
      <text:p text:style-name="Text_20_body">Pour exclure un compte du budget, cochez l'option &lt;&lt;exclure du budget&gt;&gt; pour chaque compte que vous ne souhaitez pas inclure dans le budget.</text:p>
      <text:p text:style-name="Text_20_body">Voir <text:a xlink:type="simple" xlink:href="https://nfrappe.fr/doc/doku.php?id=fr:logiciel:bureautique:start" text:style-name="Internet_20_link" text:visited-style-name="Visited_20_Internet_20_Link">Gérer les comptes</text:a> pour plus de détails.</text:p>
      <text:p text:style-name="Text_20_body"><draw:frame draw:style-name="mediacenter" draw:name="6" text:anchor-type="paragraph" draw:z-index="6" svg:width="10.583333333333cm" svg:height="11.810121107266cm"><draw:image xlink:href="Pictures/3e632e51d495f05feaf508bdcd5fe490.png" xlink:type="simple" xlink:show="embed" xlink:actuate="onLoad"/></draw:frame></text:p>
      <text:h text:style-name="Heading_20_4" text:outline-level="4"><text:bookmark-start text:name="__RefHeading___etape_2definir_un_montant_budgetaire_pour_chaque_categorie_18"/><text:bookmark-start text:name="etape_2definir_un_montant_budgetaire_pour_chaque_categorie"/>Étape 2 :  Définir un montant budgétaire pour chaque catégorie<text:bookmark-end text:name="__RefHeading___etape_2definir_un_montant_budgetaire_pour_chaque_categorie_18"/><text:bookmark-end text:name="etape_2definir_un_montant_budgetaire_pour_chaque_categorie"/></text:h>
      <text:p text:style-name="Text_20_body">Ouvrez la <text:a xlink:type="simple" xlink:href="https://nfrappe.fr/doc/doku.php?id=fr:logiciel:bureautique:start" text:style-name="Internet_20_link" text:visited-style-name="Visited_20_Internet_20_Link">boîte de dialogue de budget</text:a> à partir du menu <text:span text:style-name="Strong_20_Emphasis">Gérer-&gt;Budget</text:span> ou de l'icône Budget de la barre d'outils.</text:p>
      <text:p text:style-name="Text_20_body">Entrez un montant pour une catégorie à inclure dans le budget.</text:p>
      <text:p text:style-name="Text_20_body">Si le montant d'une catégorie est 0,00, il n'apparaîtra pas dans le budget tant que vous n'a pas coché la case <text:span text:style-name="Emphasis">Forcer le suivi de cette catégorie</text:span> en bas de la boîte de dialogue du budget.</text:p>
      <text:p text:style-name="Text_20_body">Par exemple, sélectionnez la catégorie &lt;&lt;Retrait d'espèces&gt;&gt; et entrez -50.00 dans la zone de texte &lt;&lt;Budget pour chaque mois&gt;&gt; pour permettre de dépenser jusqu'à 50,00 dans la catégorie &lt;&lt;Retrait d'argent&gt;&gt; chaque mois.</text:p>
      <text:p text:style-name="Text_20_body"><draw:frame draw:style-name="mediacenter" draw:name="7" text:anchor-type="paragraph" draw:z-index="7" svg:width="10.583333333333cm" svg:height="9.525cm"><draw:image xlink:href="Pictures/a41c67f0e841867566c832393d7e74e3.png" xlink:type="simple" xlink:show="embed" xlink:actuate="onLoad"/></draw:frame></text:p>
      <text:p text:style-name="Text_20_body">Voir <text:a xlink:type="simple" xlink:href="https://nfrappe.fr/doc/doku.php?id=fr:logiciel:bureautique:start" text:style-name="Internet_20_link" text:visited-style-name="Visited_20_Internet_20_Link">boîte de dialogue de budget</text:a> pour plus de détails.</text:p>
      <text:h text:style-name="Heading_20_4" text:outline-level="4"><text:bookmark-start text:name="__RefHeading___etape_3voir_le_rapport_budgetaire_19"/><text:bookmark-start text:name="etape_3voir_le_rapport_budgetaire"/>Étape 3 : Voir le rapport budgétaire<text:bookmark-end text:name="__RefHeading___etape_3voir_le_rapport_budgetaire_19"/><text:bookmark-end text:name="etape_3voir_le_rapport_budgetaire"/></text:h>
      <text:p text:style-name="Text_20_body">Ouvrez la fenêtre du rapport budgétaire à partir du menu principal <text:span text:style-name="Strong_20_Emphasis">Rapports / Budget</text:span> ou de l'icône du rapport budgétaire dans la barre d'outils (info-bulle “Ouvrir le rapport de budget”).</text:p>
      <text:p text:style-name="Text_20_body">La colonne Résultat indique la différence entre le montant dépensé et le montant budgété.</text:p>
      <text:p text:style-name="Text_20_body">See the budget report for more details.</text:p>
      <text:p text:style-name="Text_20_body"><draw:frame draw:style-name="mediacenter" draw:name="8" text:anchor-type="paragraph" draw:z-index="8" svg:width="10.583333333333cm" svg:height="6.2519305019305cm"><draw:image xlink:href="Pictures/915250e898aaaa245c8e6c7101c10f58.png" xlink:type="simple" xlink:show="embed" xlink:actuate="onLoad"/></draw:frame></text:p>
      <text:h text:style-name="Heading_20_2" text:outline-level="2"><text:bookmark-start text:name="__RefHeading___desinstallation_20"/><text:bookmark-start text:name="desinstallation"/>Désinstallation<text:bookmark-end text:name="__RefHeading___desinstallation_20"/><text:bookmark-end text:name="desinstallation"/></text:h>
      <text:h text:style-name="Heading_20_2" text:outline-level="2"><text:bookmark-start text:name="__RefHeading___voir_aussi_21"/><text:bookmark-start text:name="voir_aussi"/>Voir aussi<text:bookmark-end text:name="__RefHeading___voir_aussi_21"/><text:bookmark-end text:name="voir_aussi"/></text:h>
      <text:p text:style-name="Text_20_body"><text:span text:style-name="Strong_20_Emphasis">(fr)</text:span> <text:a xlink:type="simple" xlink:href="https://nfrappe.fr/doc/doku.php?id=logiciel:bureautique:homebank:aide" text:style-name="Internet_20_link" text:visited-style-name="Visited_20_Internet_20_Link">HomeBank : Aide</text:a><text:span text:style-name="Strong_20_Emphasis">(en)</text:span> <text:a xlink:type="simple" xlink:href="https://fedoramagazine.org/organising-finances-homebank/" text:style-name="Internet_20_link" text:visited-style-name="Visited_20_Internet_20_Link">Organising your finances with HomeBank</text:a><text:span text:style-name="Strong_20_Emphasis">(en)</text:span> <text:a xlink:type="simple" xlink:href="https://www.unixmen.com/homebank-a-personal-money-and-finance-account-manager/" text:style-name="Internet_20_link" text:visited-style-name="Visited_20_Internet_20_Link">HomeBank: A Personal Money And Finance Account Manager</text:a><text:span text:style-name="Strong_20_Emphasis">(en)</text:span> <text:a xlink:type="simple" xlink:href="https://www.ghacks.net/2010/02/07/manage-your-money-in-linux-with-homebank/" text:style-name="Internet_20_link" text:visited-style-name="Visited_20_Internet_20_Link">Manage your money in Linux with HomeBank</text:a><text:span text:style-name="Strong_20_Emphasis">(en)</text:span> <text:a xlink:type="simple" xlink:href="https://www.linux.com/news/keep-tabs-your-finances-homebank" text:style-name="Internet_20_link" text:visited-style-name="Visited_20_Internet_20_Link">Keep tabs on your finances with HomeBank</text:a></text:p>
      <text:p text:style-name="Horizontal_20_Line"/>
      <text:p text:style-name="Text_20_body"><text:span text:style-name="Emphasis">Basé sur &lt;&lt; <text:a xlink:type="simple" xlink:href="http://www.document_source.com" text:style-name="Internet_20_link" text:visited-style-name="Visited_20_Internet_20_Link">TitreOriginalDeLArticle</text:a> &gt;&gt; par AuteurOrigin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16:52</meta:creation-date>
    <dc:creator>Generated</dc:creator>
    <dc:date>2026-08-24T07::16:52</dc:date>
    <dc:language>en-US</dc:language>
    <meta:editing-cycles>1</meta:editing-cycles>
    <meta:editing-duration>PT0S</meta:editing-duration>
    <dc:title>logiciel:bureautique:homebank:start</dc:title>
  </office:meta>
</office:document-meta>
</file>