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service"/><text:bookmark-start text:name="__RefHeading___demarrer_un_programme_en_tant_que_service_daemon_1"/><text:bookmark-start text:name="demarrer_un_programme_en_tant_que_service_daemon"/>Démarrer un programme en tant que service (DAEMON)<text:bookmark-end text:name="__RefHeading___demarrer_un_programme_en_tant_que_service_daemon_1"/><text:bookmark-end text:name="demarrer_un_programme_en_tant_que_service_daemon"/></text:h>
      <text:p text:style-name="Text_20_body">Ce tutoriel décrit la démarche à suivre pour qu'un programme démarre en tant que service.</text:p>
      <text:p text:style-name="Text_20_body">Il faut pour cela créer un lanceur dans <text:span text:style-name="Strong_20_Emphasis">/etc/init.d</text:span>.</text:p>
      <text:p text:style-name="Text_20_body">Pour un démarrage automatique, il faut l’ajouter comme service au démarrage de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reer_le_lanceur_3"/><text:bookmark-start text:name="premiere_etapecreer_le_lanceur"/>Première étape : créer le lanceur<text:bookmark-end text:name="__RefHeading___premiere_etapecreer_le_lanceur_3"/><text:bookmark-end text:name="premiere_etapecreer_le_lanceur"/></text:h>
      <text:p text:style-name="Text_20_body">&lt;term monprogramme&gt;nom du service à créer&lt;/term&gt;</text:p>
      <text:p text:style-name="Text_20_body">Pour créer un lanceur dans <text:span text:style-name="Strong_20_Emphasis">/etc/init.d</text:span>, le plus simple est de partir du modèle fourni <text:span text:style-name="Strong_20_Emphasis">/etc/init.d/skeleton</text:span>.</text:p>
      <text:p text:style-name="Text_20_body">Copiez le fichier <text:span text:style-name="Strong_20_Emphasis">/etc/init.d/skeleton</text:span> fourni comme modèle :</text:p>
      <text:p text:style-name="Preformatted_20_Text">sudo cp /etc/init.d/skeleton /etc/init.d/monprogramme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init.d/monprogramme</text:span> et repérez les lignes suivantes:</text:p>
      <text:p text:style-name="Preformatted_20_Text">PATH=/sbin:/usr/sbin:/bin:/usr/bin<text:line-break/>DESC="Description of the service"<text:line-break/>NAME=daemonexecutablename<text:line-break/>DAEMON=/usr/sbin/$NAME<text:line-break/>DAEMON_ARGS="--options args"<text:line-break/>PIDFILE=/var/run/$NAME.pid<text:line-break/>SCRIPTNAME=/etc/init.d/$NAME</text:p>
      <text:p text:style-name="Text_20_body">Renseignez ce qui concerne <text:span text:style-name="Strong_20_Emphasis">monprogramme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ariable</text:p>
          </table:table-cell>
          <table:table-cell office:value-type="string" table:style-name="tableheader">
            <text:p text:style-name="Table_20_Heading">Valeur</text:p>
          </table:table-cell>
          <table:table-cell office:value-type="string" table:style-name="tableheader">
            <text:p text:style-name="Table_20_Heading">Commentaire</text:p>
          </table:table-cell>
        </table:table-row>
        <table:table-row>
          <table:table-cell office:value-type="string" table:style-name="tableheader">
            <text:p text:style-name="Table_20_Heading">DESC</text:p>
          </table:table-cell>
          <table:table-cell office:value-type="string" table:style-name="tablecell">
            <text:p text:style-name="tablealignleft"><text:span text:style-name="Strong_20_Emphasis">mon programme</text:span></text:p>
          </table:table-cell>
          <table:table-cell office:value-type="string" table:style-name="tablecell">
            <text:p text:style-name="tablealignleft">description</text:p>
          </table:table-cell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<text:span text:style-name="Strong_20_Emphasis">monprogramme</text:span></text:p>
          </table:table-cell>
          <table:table-cell office:value-type="string" table:style-name="tablecell">
            <text:p text:style-name="tablealignleft">nom du service dans <text:span text:style-name="Strong_20_Emphasis">/usr/bin</text:span></text:p>
          </table:table-cell>
        </table:table-row>
        <table:table-row>
          <table:table-cell office:value-type="string" table:style-name="tableheader">
            <text:p text:style-name="Table_20_Heading">DAEMON</text:p>
          </table:table-cell>
          <table:table-cell office:value-type="string" table:style-name="tablecell">
            <text:p text:style-name="tablealignleft"><text:span text:style-name="Strong_20_Emphasis">/usr/bin/$NAME</text:span></text:p>
          </table:table-cell>
          <table:table-cell office:value-type="string" table:style-name="tablecell">
            <text:p text:style-name="tablealignleft">monprogramme se trouve dans <text:span text:style-name="Strong_20_Emphasis">/usr/bin</text:span> et non dans <text:span text:style-name="Strong_20_Emphasis">/usr/sbin</text:span></text:p>
          </table:table-cell>
        </table:table-row>
        <table:table-row>
          <table:table-cell office:value-type="string" table:style-name="tableheader">
            <text:p text:style-name="Table_20_Heading">DAEMON_ARGS</text:p>
          </table:table-cell>
          <table:table-cell office:value-type="string" table:style-name="tablecell">
            <text:p text:style-name="tablealignleft"><text:span text:style-name="Strong_20_Emphasis">“”</text:span></text:p>
          </table:table-cell>
          <table:table-cell office:value-type="string" table:style-name="tablecell">
            <text:p text:style-name="tablealignleft">arguments pour lancer monprogramme</text:p>
          </table:table-cell>
        </table:table-row>
      </table:table>
      <text:p text:style-name="Text_20_body">Ce qui donne:</text:p>
      <text:p text:style-name="Preformatted_20_Text">PATH=/usr/sbin:/usr/bin:/sbin:/bin<text:line-break/>DESC="Programme de ..."<text:line-break/>NAME=monprogramme<text:line-break/>DAEMON=/usr/bin/$NAME<text:line-break/>DAEMON_ARGS=""<text:line-break/>PIDFILE=/var/run/$NAME.pid<text:line-break/>SCRIPTNAME=/etc/init.d/$NAME</text:p>
      <text:p text:style-name="Text_20_body">Pour que le programme crée un fichier <text:span text:style-name="Strong_20_Emphasis">.pid</text:span> <text:note text:id="ftn0" text:note-class="footnote"><text:note-citation text:label="1)">1)</text:note-citation><text:note-body><text:p text:style-name="Text_20_body">nécessaire pour pouvoir l'arrêter</text:p></text:note-body></text:note>, ajoutez l'option <text:span text:style-name="Strong_20_Emphasis">–make-pidfile</text:span> (ou <text:span text:style-name="Strong_20_Emphasis">-m</text:span>) dans les deux lignes commençant par <text:span text:style-name="Strong_20_Emphasis">start-stop-daemon –start…</text:span> de la procédure <text:span text:style-name="Strong_20_Emphasis">do_start()</text:span></text:p>
      <text:p text:style-name="Text_20_body">Ce qui donne dans <text:span text:style-name="Strong_20_Emphasis">/etc/init.d/monprogramme</text:span> : </text:p>
      <text:p text:style-name="Preformatted_20_Text">#<text:line-break/># Function that starts the daemon/service<text:line-break/>#<text:line-break/>do_start()<text:line-break/>{<text:line-break/><text:tab/>start-stop-daemon --start --quiet --m --pidfile $PIDFILE --exec $DAEMON --test &gt; /dev/null \<text:line-break/><text:tab/><text:tab/>|| return 1<text:line-break/><text:tab/>start-stop-daemon --start --quiet --m --pidfile $PIDFILE --exec $DAEMON -- \<text:line-break/><text:tab/><text:tab/>$DAEMON_ARGS \<text:line-break/><text:tab/><text:tab/>|| return 2<text:line-break/>[...]<text:line-break/>}</text:p>
      <text:p text:style-name="Text_20_body">Pour plus de détails, voir la page <text:a xlink:type="simple" xlink:href="https://nfrappe.fr/doc-0/doku.php?id=logiciel:os:linux:commandes_linux:start-stop-daemon" text:style-name="Internet_20_link" text:visited-style-name="Visited_20_Internet_20_Link">Résumé de la page de man de start-stop-daemon</text:a></text:p>
      <text:p text:style-name="Text_20_body">Rendez le script exécutable :</text:p>
      <text:p text:style-name="Preformatted_20_Text">sudo chmod +x /etc/init.d/vncserver</text:p>
      <text:p text:style-name="Text_20_body">et activez-le :</text:p>
      <text:p text:style-name="Preformatted_20_Text">sudo update-rc.d vncserver defaults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a xlink:type="simple" xlink:href="http://" text:style-name="Internet_20_link" text:visited-style-name="Visited_20_Internet_20_Link">http://</text:a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7:40</meta:creation-date>
    <dc:creator>Generated</dc:creator>
    <dc:date>2026-08-24T04::07:40</dc:date>
    <dc:language>en-US</dc:language>
    <meta:editing-cycles>1</meta:editing-cycles>
    <meta:editing-duration>PT0S</meta:editing-duration>
    <dc:title>tutoriel:systeme:service</dc:title>
  </office:meta>
</office:document-meta>
</file>