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7a2e183280e20f0579a1a9cf1429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"/><text:bookmark-start text:name="__RefHeading___creer_une_partition_avec_grub2_contenant_les_cd_d_installation_et_des_isos_1"/><text:bookmark-start text:name="creer_une_partition_avec_grub2_contenant_les_cd_d_installation_et_des_isos"/>Créer une partition avec GRUB2 contenant les cd d'installation et des isos<text:bookmark-end text:name="__RefHeading___creer_une_partition_avec_grub2_contenant_les_cd_d_installation_et_des_isos_1"/><text:bookmark-end text:name="creer_une_partition_avec_grub2_contenant_les_cd_d_installation_et_des_is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fichier ISO avec le monteur d'archives : dans Nautilus, un clic droit sur le fichier ISO, sélectionnez Ouvrir avec le gestionnaire d'archives<draw:frame draw:style-name="mediacenter" draw:name="0" text:anchor-type="paragraph" draw:z-index="0" svg:width="15.875cm" svg:height="3.0495960502693cm"><draw:image xlink:href="Pictures/6f7a2e183280e20f0579a1a9cf1429de.png" xlink:type="simple" xlink:show="embed" xlink:actuate="onLoad"/></draw:frame>Dans le <text:span text:style-name="Strong_20_Emphasis">contenu du fichier ISO</text:span> (pour ubuntu, dans le répertoire casper), repérez dans le fichier iso et notez l'emplacement et le nom de :fichier du <text:span text:style-name="Strong_20_Emphasis">noyau</text:span> (<text:span text:style-name="Strong_20_Emphasis">vmlinuz</text:span> ou <text:span text:style-name="Strong_20_Emphasis">vmlinuz.</text:span>*)image <text:span text:style-name="Strong_20_Emphasis">initrd</text:span> (<text:span text:style-name="Strong_20_Emphasis">initrd</text:span> ou <text:span text:style-name="Strong_20_Emphasis">initrd.</text:span>*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 creation_d_un_sous-menu_5"/><text:bookmark-start text:name=" creation_d_un_sous-menu"/> Création d'un sous-menu<text:bookmark-end text:name="__RefHeading___ creation_d_un_sous-menu_5"/><text:bookmark-end text:name=" creation_d_un_sous-menu"/></text:h>
      <text:p text:style-name="Text_20_body">Éditez avec les droits d'administration le fichier <text:span text:style-name="Strong_20_Emphasis">/etc/grub.d/40_custom</text:span> pour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fichier de configuration sera au même endroit que les fichiers <text:span text:style-name="Strong_20_Emphasis">iso</text:span>, ce qui permet de le modifier sans droits super utilisateur.</text:p></table:table-cell></table:table-row></table:table></draw:text-box></draw:frame></text:p>
      <text:p text:style-name="Text_20_body">Pour activer ce changement, lancez la commande :</text:p>
      <text:p text:style-name="Command Line Interface"><text:span text:style-name="PluginODTAutoStyle_span_5">...@...:~$ </text:span><text:span text:style-name="PluginODTAutoStyle_span_6">sudo update-grub</text:span><text:line-break/><text:span text:style-name="PluginODTAutoStyle_span_7">Sourcing file `/etc/default/grub'</text:span><text:line-break/><text:span text:style-name="PluginODTAutoStyle_span_8">Création du fichier de configuration GRUB…</text:span><text:line-break/><text:span text:style-name="PluginODTAutoStyle_span_9">Image Linux trouvée : /boot/vmlinuz-4.15.0-112-generic</text:span><text:line-break/><text:span text:style-name="PluginODTAutoStyle_span_10">Image mémoire initiale trouvée : /boot/initrd.img-4.15.0-112-generic</text:span><text:line-break/><text:span text:style-name="PluginODTAutoStyle_span_11">Image Linux trouvée : /boot/vmlinuz-4.15.0-111-generic</text:span><text:line-break/><text:span text:style-name="PluginODTAutoStyle_span_12">Image mémoire initiale trouvée : /boot/initrd.img-4.15.0-111-generic</text:span><text:line-break/><text:span text:style-name="PluginODTAutoStyle_span_13">Found memtest86+ image: /boot/memtest86+.elf</text:span><text:line-break/><text:span text:style-name="PluginODTAutoStyle_span_14">Found memtest86+ image: /boot/memtest86+.bin</text:span><text:line-break/><text:span text:style-name="PluginODTAutoStyle_span_15">Windows 10 trouvé sur /dev/sdb1</text:span><text:line-break/><text:span text:style-name="PluginODTAutoStyle_span_16">fait</text:span></text:p>
      <text:p text:style-name="Text_20_body">Cela ajoute une ligne au menu grub pour se rendre sur une page dédiée aux lancements de fichiers <text:span text:style-name="Strong_20_Emphasis">iso</text:span>.</text:p>
      <text:h text:style-name="Heading_20_3" text:outline-level="3"><text:bookmark-start text:name="__RefHeading___edition_du_sous-menu_6"/><text:bookmark-start text:name="edition_du_sous-menu"/>Édition du sous-menu<text:bookmark-end text:name="__RefHeading___edition_du_sous-menu_6"/><text:bookmark-end text:name="edition_du_sous-menu"/></text:h>
      <text:p text:style-name="Text_20_body">Allez dans le répertoire isos (par exemple via le lien <text:span text:style-name="Strong_20_Emphasis">~/Téléchargements/isos</text:span>) et créez le fichier <text:span text:style-name="Strong_20_Emphasis">00_isoboot.cfg</text:span> :</text:p>
      <text:p text:style-name="Preformatted_20_Text"># partition et répertoire contenant les isos : /dev/sdb5<text:line-break/>set root=(hd1,5)<text:line-break/>set fra="locale=fr_FR bootkbd=fr console-setup/layoutcode=fr"<text:line-break/>set isoroot="/isos"<text:line-break/><text:line-break/>menuentry "Ubuntu 16.04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Clonezilla" {<text:line-break/><text:tab/>set isoname="clonezilla-live-2.5.2-31-i686.iso"<text:line-break/><text:tab/>set isofile="${isoroot}/${isoname}"<text:line-break/><text:tab/>loopback loop $isofile<text:line-break/>}</text:p>
      <text:p text:style-name="Text_20_body"><draw:frame draw:style-name="PluginODTAutoStyle_Frame_1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sonamenom du fichier isoAdaptez les noms vmlinuz et initrd selon ce que vous avez noté dans la première étape, 2)</text:p><text:p text:style-name="Text_20_body">Voici quelques modèles :</text:p><text:p text:style-name="Text_20_body">Ubuntu 16.04 :</text:p><text:p text:style-name="Preformatted_20_Text">menuentry "Ubuntu 16.04.3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Ubuntu 19.04 :</text:p><text:p text:style-name="Preformatted_20_Text">menuentry "Ubuntu 19.04 64 bits live" {<text:line-break/><text:tab/>set isoname="ubuntu-19.04-desktop-amd64.iso"<text:line-break/><text:tab/>set isofile="${isoroot}/${isoname}"<text:line-break/><text:tab/>loopback loop $isofile<text:line-break/><text:tab/>linux (loop)/casper/vmlinuz $fra iso-scan/filename=$isofile boot=casper file=/cdrom/preseed/ubuntu.seed noprompt quiet splash --<text:line-break/><text:tab/>initrd (loop)/casper/initrd<text:line-break/>}</text:p><text:p text:style-name="Text_20_body">Boot-repair :</text:p><text:p text:style-name="Preformatted_20_Text"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Clonezilla :</text:p><text:p text:style-name="Preformatted_20_Text">menuentry "Clonezilla" {<text:line-break/><text:tab/>set isoname="clonezilla-live-2.5.2-31-i686.iso"<text:line-break/><text:tab/>set isofile="${isoroot}/${isoname}"<text:line-break/><text:tab/>loopback loop $isofile<text:line-break/>}</text:p><text:p text:style-name="Text_20_body">PING avec des ajouts :</text:p><text:p text:style-name="Preformatted_20_Text">menuentry "PING with addons" {<text:line-break/><text:tab/>set isoname="PING-4.00-WithAddons.iso"<text:line-break/><text:tab/>set isofile="${isoroot}/${isoname}"<text:line-break/><text:tab/>loopback loop $isofile<text:line-break/>}</text:p><text:p text:style-name="Text_20_body">Medicat :</text:p><text:p text:style-name="Preformatted_20_Text">menuentry "Medicat" {<text:line-break/><text:tab/>insmod ntfs<text:line-break/><text:tab/>search --no-floppy -s root -l MEDICAT<text:line-break/><text:tab/>chainloader +1<text:line-break/>}</text:p></table:table-cell></table:table-row></table:table></draw:text-box></draw:frame></text:p>
      <text:h text:style-name="Heading_20_3" text:outline-level="3"><text:bookmark-start text:name="__RefHeading___cas_de_windows_7"/><text:bookmark-start text:name="cas_de_windows"/>Cas de Windows<text:bookmark-end text:name="__RefHeading___cas_de_windows_7"/><text:bookmark-end text:name="cas_de_windows"/></text:h>
      <text:p text:style-name="Text_20_body">Supposons que les images soient dans le répertoire /isos-images et qu'il contienne :</text:p>
      <text:p text:style-name="Text_20_body">ubuntu-16.04.3-desktop-amd64.isoboot-repair-disk-64bit.isoWindows10-32-64.isomedicat.17.10.02.stable-004.isoAller dans ce répertoire des fichiers isos :</text:p>
      <text:p text:style-name="Command Line Interface"><text:span text:style-name="PluginODTAutoStyle_span_21">$ </text:span><text:span text:style-name="PluginODTAutoStyle_span_22">cd /isos-images</text:span></text:p>
      <text:p text:style-name="Text_20_body">Monter l'iso windows en loop :</text:p>
      <text:p text:style-name="Command Line Interface"><text:span text:style-name="PluginODTAutoStyle_span_23">$ </text:span><text:span text:style-name="PluginODTAutoStyle_span_24">sudo mount -o loop -t udf /isos-images/Windows10-32-64.iso /media/winsource/</text:span><text:line-break/><text:span text:style-name="PluginODTAutoStyle_span_25">mount: /dev/loop0 is write-protected, mounting read-only</text:span><text:line-break/><text:span text:style-name="PluginODTAutoStyle_span_26">nicolas@chateau:~$</text:span></text:p>
      <text:p text:style-name="Text_20_body">Copier les isos et le contenu de l'iso windows sur ISOS :</text:p>
      <text:p text:style-name="Text_20_body">cd d'installation de Windows 10 :</text:p>
      <text:p text:style-name="Preformatted_20_Text">menuentry "Installation de Windows 10" {<text:line-break/><text:tab/>insmod ntfs<text:line-break/><text:tab/>search --no-floppy -s root -l WIN10<text:line-break/><text:tab/>chainloader +1<text:line-break/>}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/text:p>
      <text:p text:style-name="Horizontal_20_Line"/>
      <text:p text:style-name="Text_20_body"><text:span text:style-name="Emphasis">Basé sur « <text:a xlink:type="simple" xlink:href="https://doc.ubuntu-fr.org/tutoriel/grub2_lancer_des_images_iso" text:style-name="Internet_20_link" text:visited-style-name="Visited_20_Internet_20_Link">Lancer des images iso directement depuis GRUB 2</text:a> »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08::32:12</meta:creation-date>
    <dc:creator>Generated</dc:creator>
    <dc:date>2026-08-23T08::32:12</dc:date>
    <dc:language>en-US</dc:language>
    <meta:editing-cycles>1</meta:editing-cycles>
    <meta:editing-duration>PT0S</meta:editing-duration>
    <dc:title>tutoriel:systeme:grub:iso:start</dc:title>
  </office:meta>
</office:document-meta>
</file>