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autoboot"/><text:bookmark-start text:name="__RefHeading___lancement_automatique_de_programmes_au_demarrage_1"/><text:bookmark-start text:name="lancement_automatique_de_programmes_au_demarrage"/>Lancement automatique de programmes au démarrage<text:bookmark-end text:name="__RefHeading___lancement_automatique_de_programmes_au_demarrage_1"/><text:bookmark-end text:name="lancement_automatique_de_programmes_au_demarrage"/></text:h>
      <text:p text:style-name="Text_20_body">Ce tutoriel décrit les logiciels à installer et la démarche à suivre pour faire …</text:p>
      <text:h text:style-name="Heading_20_2" text:outline-level="2"><text:bookmark-start text:name="__RefHeading___premiere_methodesystemd_2"/><text:bookmark-start text:name="premiere_methodesystemd"/>Première méthode : systemd<text:bookmark-end text:name="__RefHeading___premiere_methodesystemd_2"/><text:bookmark-end text:name="premiere_methodesystemd"/></text:h>
      <text:p text:style-name="Text_20_body">Sous Debian 8, le mécanisme init.d est remplacé par le mécanisme <text:span text:style-name="Strong_20_Emphasis">systemd</text:span> que nous présentons ici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prenons l'exemple de vncserver sur une &lt;abbr&gt;Raspberry pi(RPI)&lt;/abbr&gt;.</text:p></table:table-cell></table:table-row></table:table></draw:text-box></draw:frame></text:p>
      <text:h text:style-name="Heading_20_3" text:outline-level="3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avec les droits d'administration le fichier <text:span text:style-name="Strong_20_Emphasis">/etc/systemd/system/monprogramme.service</text:span> pour y écrire ceci :</text:p>
      <text:p text:style-name="Preformatted_20_Text">[Unit]<text:line-break/>Description=Programme monprogramme<text:line-break/><text:line-break/>[Service]<text:line-break/>ExecStart=/bin/monprogramme<text:line-break/><text:line-break/>[Install]<text:line-break/>WantedBy=multi-user.target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underline"><text:span text:style-name="Strong_20_Emphasis">Section [Unit]</text:span></text:span></text:p><text:p text:style-name="Text_20_body">? Description=Programme monprogramme :: Commentaire descriptif !!

<text:span text:style-name="underline"><text:span text:style-name="Strong_20_Emphasis">Section [Service]</text:span></text:span>? ExecStart=/bin/monprogramme :: commande qui démarre le service. !!

<text:span text:style-name="underline"><text:span text:style-name="Strong_20_Emphasis">Section [Install]</text:span></text:span>? WantedBy=multi-user.target :: s'exécutera au redémarrage si on l'active par une commande enable !!

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Dans certains cas, le programme doit être lancé sous un USER particulier, comme pour vncserver sous l'utilisateur <text:span text:style-name="Strong_20_Emphasis">pi</text:span> :</text:p><text:p text:style-name="Preformatted_20_Text">[Unit]<text:line-break/>Description=Programme monprogramme<text:line-break/><text:line-break/>[Service]<text:line-break/>RemainAfterExit=yes<text:line-break/>Environment=VNCUSER='pi'<text:line-break/>ExecStart=/bin/su $VNCUSER -c 'vncserver :1'<text:line-break/>ExecStop=/bin/su $VNCUSER -c 'vncserver -kill :1'<text:line-break/><text:line-break/>[Install]<text:line-break/>WantedBy=multi-user.target</text:p><text:p text:style-name="Text_20_body"><text:span text:style-name="underline"><text:span text:style-name="Strong_20_Emphasis">Section [Unit]</text:span></text:span></text:p><text:p text:style-name="Text_20_body">? Description=Serveur vncserver :: Commentaire descriptif !!

<text:span text:style-name="underline"><text:span text:style-name="Strong_20_Emphasis">Section [Service]</text:span></text:span>? RemainAfterExit=yes :: Nécesaire pour pouvoir démarrer ou arrêter le service. !!? ExecStart=/bin/su - pi -c '/usr/bin/vncserver :1' :: commande qui démarre le service. (exécutée sous l'utilisateur pi) !!? ExecSop=/bin/su - pi -c '/usr/bin/vncserver -kill :1' :: commande qui démarre le service. (exécutée sous l'utilisateur pi) !!

<text:span text:style-name="underline"><text:span text:style-name="Strong_20_Emphasis">Section [Install]</text:span></text:span>? WantedBy=multi-user.target :: s'exécutera au redémarrage si une commande enable est lancée. !!

Pour le format du fichier <text:span text:style-name="Strong_20_Emphasis">.service</text:span>, voir les pages de man :<text:span text:style-name="Strong_20_Emphasis">systemd.service</text:span> <text:a xlink:type="simple" xlink:href="http://www.freedesktop.org/software/systemd/man/systemd.service.html" text:style-name="Internet_20_link" text:visited-style-name="Visited_20_Internet_20_Link">http://www.freedesktop.org/software/systemd/man/systemd.service.html</text:a>sections [unit] et [install] : <text:span text:style-name="Strong_20_Emphasis">systemd.unit</text:span> <text:a xlink:type="simple" xlink:href="http://www.freedesktop.org/software/systemd/man/systemd.unit.html" text:style-name="Internet_20_link" text:visited-style-name="Visited_20_Internet_20_Link">http://www.freedesktop.org/software/systemd/man/systemd.unit.html</text:a>ou la page <text:a xlink:type="simple" xlink:href="https://nfrappe.fr/doc-0/doku.php?id=logiciel:systeme:systemd:start" text:style-name="Internet_20_link" text:visited-style-name="Visited_20_Internet_20_Link">Systemd</text:a></text:p></table:table-cell></table:table-row></table:table></draw:text-box></draw:frame></text:p>
      <text:h text:style-name="Heading_20_3" text:outline-level="3"><text:bookmark-start text:name="__RefHeading___etape_suivanteactivation_4"/><text:bookmark-start text:name="etape_suivanteactivation"/>Etape suivante : activation<text:bookmark-end text:name="__RefHeading___etape_suivanteactivation_4"/><text:bookmark-end text:name="etape_suivanteactivation"/></text:h>
      <text:p text:style-name="Text_20_body">L'activer en lançant :</text:p>
      <text:p text:style-name="Preformatted_20_Text">systemctl daemon-reload<text:line-break/>systemctl enable vncserver<text:line-break/>systemctl start vncserver</text:p>
      <text:h text:style-name="Heading_20_2" text:outline-level="2"><text:bookmark-start text:name="__RefHeading___deuxieme_methodeavec_un_fichier_vncserver.desktop_5"/><text:bookmark-start text:name="deuxieme_methodeavec_un_fichier_vncserver.desktop"/>Deuxième méthode : avec un fichier vncserver.desktop<text:bookmark-end text:name="__RefHeading___deuxieme_methodeavec_un_fichier_vncserver.desktop_5"/><text:bookmark-end text:name="deuxieme_methodeavec_un_fichier_vncserver.desktop"/></text:h>
      <text:p text:style-name="Text_20_body">Créez le fichier <text:span text:style-name="Strong_20_Emphasis">/home/pi/.config/monprogramme.desktop</text:span> pour y écrire ceci :</text:p>
      <text:p text:style-name="Preformatted_20_Text">[Desktop Entry]<text:line-break/>Type=Application<text:line-break/>Name=monprogramme<text:line-break/>Exec=monprogramme &lt;args...&gt;<text:line-break/>StartupNotify=false</text:p>
      <text:p text:style-name="Text_20_body">Au prochain redémarage, monprogramme sera démarré.</text:p>
      <text:p text:style-name="Text_20_body">Pour l'arrêter, il faut faire :</text:p>
      <text:p text:style-name="Preformatted_20_Text">killall monprogramme</text:p>
      <text:p text:style-name="Text_20_body">et pour le démarrer :</text:p>
      <text:p text:style-name="Preformatted_20_Text">monprogramme &lt;args...&gt;</text:p>
      <text:h text:style-name="Heading_20_2" text:outline-level="2"><text:bookmark-start text:name="__RefHeading___troisieme_methodeavec_init.d_6"/><text:bookmark-start text:name="troisieme_methodeavec_init.d"/>Troisième méthode : avec init.d<text:bookmark-end text:name="__RefHeading___troisieme_methodeavec_init.d_6"/><text:bookmark-end text:name="troisieme_methodeavec_init.d"/></text:h>
      <text:p text:style-name="Text_20_body">&lt;term monprogramme&gt;nom du service à créer&lt;/term&gt;</text:p>
      <text:p text:style-name="Text_20_body">Ce tutoriel décrit la démarche à suivre pour qu'un programme démarre en tant que service.</text:p>
      <text:p text:style-name="Text_20_body">Il faut pour cela créer un lanceur dans <text:span text:style-name="Strong_20_Emphasis">/etc/init.d</text:span>.</text:p>
      <text:p text:style-name="Text_20_body">Pour un démarrage automatique, il faut l’ajouter comme service au démarrage de Linux.</text:p>
      <text:h text:style-name="Heading_20_3" text:outline-level="3"><text:bookmark-start text:name="__RefHeading___premiere_etapecreer_le_lanceur_7"/><text:bookmark-start text:name="premiere_etapecreer_le_lanceur"/>Première étape : créer le lanceur<text:bookmark-end text:name="__RefHeading___premiere_etapecreer_le_lanceur_7"/><text:bookmark-end text:name="premiere_etapecreer_le_lanceur"/></text:h>
      <text:p text:style-name="Text_20_body">Pour créer un lanceur dans <text:span text:style-name="Strong_20_Emphasis">/etc/init.d</text:span>, le plus simple est de partir du modèle fourni <text:span text:style-name="Strong_20_Emphasis">/etc/init.d/skeleton</text:span>.</text:p>
      <text:p text:style-name="Text_20_body">Copiez le fichier <text:span text:style-name="Strong_20_Emphasis">/etc/init.d/skeleton</text:span> fourni comme modèle :</text:p>
      <text:p text:style-name="Preformatted_20_Text">sudo cp /etc/init.d/skeleton /etc/init.d/monprogramme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Voici le contenu du ficher skeleton :</text:p><text:p text:style-name="Preformatted_20_Text">#! /bin/sh<text:line-break/>### BEGIN INIT INFO<text:line-break/># Provides:<text:s text:c="10"/>skeleton<text:line-break/># Required-Start:<text:s text:c="4"/>$remote_fs<text:line-break/># Required-Stop:<text:s text:c="5"/>$remote_fs<text:line-break/># Default-Start:<text:s text:c="5"/>2 3 4 5<text:line-break/># Default-Stop:<text:s text:c="6"/>0 1 6<text:line-break/># Short-Description: Example initscript<text:line-break/># Description:<text:s text:c="7"/>This file should be used to construct scripts to be<text:line-break/>#<text:s text:c="20"/>placed in /etc/init.d.<text:line-break/>### END INIT INFO<text:line-break/><text:line-break/># Author: Foo Bar &lt;foobar@baz.org&gt;<text:line-break/>#<text:line-break/># Please remove the "Author" lines above and replace them<text:line-break/># with your own name if you copy and modify this script.<text:line-break/><text:line-break/># Do NOT "set -e"<text:line-break/><text:line-break/># PATH should only include /usr/* if it runs after the mountnfs.sh script<text:line-break/>PATH=/sbin:/usr/sbin:/bin:/usr/bin<text:line-break/>DESC="Description of the service"<text:line-break/>NAME=daemonexecutablename<text:line-break/>DAEMON=/usr/sbin/$NAME<text:line-break/>DAEMON_ARGS="--options args"<text:line-break/>PIDFILE=/var/run/$NAME.pid<text:line-break/>SCRIPTNAME=/etc/init.d/$NAME<text:line-break/><text:line-break/># Exit if the package is not installed<text:line-break/>[ -x "$DAEMON" ] || exit 0<text:line-break/><text:line-break/># Read configuration variable file if it is present<text:line-break/>[ -r /etc/default/$NAME ] &amp;&amp; . /etc/default/$NAME<text:line-break/><text:line-break/># Load the VERBOSE setting and other rcS variables<text:line-break/>. /lib/init/vars.sh<text:line-break/><text:line-break/># Define LSB log_* functions.<text:line-break/># Depend on lsb-base (&gt;= 3.0-6) to ensure that this file is present.<text:line-break/>. /lib/lsb/init-functions<text:line-break/><text:line-break/>#<text:line-break/># Function that starts the daemon/service<text:line-break/>#<text:line-break/>do_start()<text:line-break/>{<text:line-break/><text:tab/># Return<text:line-break/><text:tab/>#<text:s text:c="3"/>0 if daemon has been started<text:line-break/><text:tab/>#<text:s text:c="3"/>1 if daemon was already running<text:line-break/><text:tab/>#<text:s text:c="3"/>2 if daemon could not be started<text:line-break/><text:tab/>start-stop-daemon --start --quiet --pidfile $PIDFILE --exec $DAEMON --test &gt; /dev/null \<text:line-break/><text:tab/><text:tab/>|| return 1<text:line-break/><text:tab/>start-stop-daemon --start --quiet --pidfile $PIDFILE --exec $DAEMON -- \<text:line-break/><text:tab/><text:tab/>$DAEMON_ARGS \<text:line-break/><text:tab/><text:tab/>|| return 2<text:line-break/><text:tab/># Add code here, if necessary, that waits for the process to be ready<text:line-break/><text:tab/># to handle requests from services started subsequently which depend<text:line-break/><text:tab/># on this one.<text:s text:c="2"/>As a last resort, sleep for some time.<text:line-break/>}<text:line-break/><text:line-break/>#<text:line-break/># Function that stops the daemon/service<text:line-break/>#<text:line-break/>do_stop()<text:line-break/>{<text:line-break/><text:tab/># Return<text:line-break/><text:tab/>#<text:s text:c="3"/>0 if daemon has been stopped<text:line-break/><text:tab/>#<text:s text:c="3"/>1 if daemon was already stopped<text:line-break/><text:tab/>#<text:s text:c="3"/>2 if daemon could not be stopped<text:line-break/><text:tab/>#<text:s text:c="3"/>other if a failure occurred<text:line-break/><text:tab/>start-stop-daemon --stop --quiet --retry=TERM/30/KILL/5 --pidfile $PIDFILE --name $NAME<text:line-break/><text:tab/>RETVAL="$?"<text:line-break/><text:tab/>[ "$RETVAL" = 2 ] &amp;&amp; return 2<text:line-break/><text:tab/># Wait for children to finish too if this is a daemon that forks<text:line-break/><text:tab/># and if the daemon is only ever run from this initscript.<text:line-break/><text:tab/># If the above conditions are not satisfied then add some other code<text:line-break/><text:tab/># that waits for the process to drop all resources that could be<text:line-break/><text:tab/># needed by services started subsequently.<text:s text:c="2"/>A last resort is to<text:line-break/><text:tab/># sleep for some time.<text:line-break/><text:tab/>start-stop-daemon --stop --quiet --oknodo --retry=0/30/KILL/5 --exec $DAEMON<text:line-break/><text:tab/>[ "$?" = 2 ] &amp;&amp; return 2<text:line-break/><text:tab/># Many daemons don't delete their pidfiles when they exit.<text:line-break/><text:tab/>rm -f $PIDFILE<text:line-break/><text:tab/>return "$RETVAL"<text:line-break/>}<text:line-break/><text:line-break/>#<text:line-break/># Function that sends a SIGHUP to the daemon/service<text:line-break/>#<text:line-break/>do_reload() {<text:line-break/><text:tab/>#<text:line-break/><text:tab/># If the daemon can reload its configuration without<text:line-break/><text:tab/># restarting (for example, when it is sent a SIGHUP),<text:line-break/><text:tab/># then implement that here.<text:line-break/><text:tab/>#<text:line-break/><text:tab/>start-stop-daemon --stop --signal 1 --quiet --pidfile $PIDFILE --name $NAME<text:line-break/><text:tab/>return 0<text:line-break/>}<text:line-break/><text:line-break/>case "$1" in<text:line-break/><text:s text:c="2"/>start)<text:line-break/><text:tab/>[ "$VERBOSE" != no ] &amp;&amp; log_daemon_msg "Starting $DESC" "$NAME"<text:line-break/><text:tab/>do_start<text:line-break/><text:tab/>case "$?" in<text:line-break/><text:tab/><text:tab/>0|1) [ "$VERBOSE" != no ] &amp;&amp; log_end_msg 0 ;;<text:line-break/><text:tab/><text:tab/>2) [ "$VERBOSE" != no ] &amp;&amp; log_end_msg 1 ;;<text:line-break/><text:tab/>esac<text:line-break/><text:tab/>;;<text:line-break/><text:s text:c="2"/>stop)<text:line-break/><text:tab/>[ "$VERBOSE" != no ] &amp;&amp; log_daemon_msg "Stopping $DESC" "$NAME"<text:line-break/><text:tab/>do_stop<text:line-break/><text:tab/>case "$?" in<text:line-break/><text:tab/><text:tab/>0|1) [ "$VERBOSE" != no ] &amp;&amp; log_end_msg 0 ;;<text:line-break/><text:tab/><text:tab/>2) [ "$VERBOSE" != no ] &amp;&amp; log_end_msg 1 ;;<text:line-break/><text:tab/>esac<text:line-break/><text:tab/>;;<text:line-break/><text:s text:c="2"/>#reload|force-reload)<text:line-break/><text:tab/>#<text:line-break/><text:tab/># If do_reload() is not implemented then leave this commented out<text:line-break/><text:tab/># and leave 'force-reload' as an alias for 'restart'.<text:line-break/><text:tab/>#<text:line-break/><text:tab/>#log_daemon_msg "Reloading $DESC" "$NAME"<text:line-break/><text:tab/>#do_reload<text:line-break/><text:tab/>#log_end_msg $?<text:line-break/><text:tab/>#;;<text:line-break/><text:s text:c="2"/>restart|force-reload)<text:line-break/><text:tab/>#<text:line-break/><text:tab/># If the "reload" option is implemented then remove the<text:line-break/><text:tab/># 'force-reload' alias<text:line-break/><text:tab/>#<text:line-break/><text:tab/>log_daemon_msg "Restarting $DESC" "$NAME"<text:line-break/><text:tab/>do_stop<text:line-break/><text:tab/>case "$?" in<text:line-break/><text:tab/><text:s text:c="2"/>0|1)<text:line-break/><text:tab/><text:tab/>do_start<text:line-break/><text:tab/><text:tab/>case "$?" in<text:line-break/><text:tab/><text:tab/><text:tab/>0) log_end_msg 0 ;;<text:line-break/><text:tab/><text:tab/><text:tab/>1) log_end_msg 1 ;; # Old process is still running<text:line-break/><text:tab/><text:tab/><text:tab/>*) log_end_msg 1 ;; # Failed to start<text:line-break/><text:tab/><text:tab/>esac<text:line-break/><text:tab/><text:tab/>;;<text:line-break/><text:tab/><text:s text:c="2"/>*)<text:line-break/><text:tab/><text:s text:c="2"/><text:tab/># Failed to stop<text:line-break/><text:tab/><text:tab/>log_end_msg 1<text:line-break/><text:tab/><text:tab/>;;<text:line-break/><text:tab/>esac<text:line-break/><text:tab/>;;<text:line-break/><text:s text:c="2"/>*)<text:line-break/><text:tab/>#echo "Usage: $SCRIPTNAME {start|stop|restart|reload|force-reload}" &gt;&amp;2<text:line-break/><text:tab/>echo "Usage: $SCRIPTNAME {start|stop|restart|force-reload}" &gt;&amp;2<text:line-break/><text:tab/>exit 3<text:line-break/><text:tab/>;;<text:line-break/>esac<text:line-break/>:</text:p></table:table-cell></table:table-row></table:table></draw:text-box></draw:frame></text:p>
      <text:h text:style-name="Heading_20_3" text:outline-level="3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4" text:outline-level="4"><text:bookmark-start text:name="__RefHeading___edition_du_lanceur_9"/><text:bookmark-start text:name="edition_du_lanceur"/>Édition du lanceur<text:bookmark-end text:name="__RefHeading___edition_du_lanceur_9"/><text:bookmark-end text:name="edition_du_lanceur"/></text:h>
      <text:p text:style-name="Text_20_body">Ouvrez avec les droits d'administration le fichier <text:span text:style-name="Strong_20_Emphasis">/etc/init.d/monprogramme</text:span> et repérez les lignes suivantes:</text:p>
      <text:p text:style-name="Preformatted_20_Text">PATH=/sbin:/usr/sbin:/bin:/usr/bin<text:line-break/>DESC="Description of the service"<text:line-break/>NAME=daemonexecutablename<text:line-break/>DAEMON=/usr/sbin/$NAME<text:line-break/>DAEMON_ARGS="--options args"<text:line-break/>PIDFILE=/var/run/$NAME.pid<text:line-break/>SCRIPTNAME=/etc/init.d/$NAME</text:p>
      <text:p text:style-name="Text_20_body">Renseignez ce qui concerne <text:span text:style-name="Strong_20_Emphasis">monprogramme</text:span>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Variable</text:p>
          </table:table-cell>
          <table:table-cell office:value-type="string" table:style-name="tableheader">
            <text:p text:style-name="Table_20_Heading">Valeur</text:p>
          </table:table-cell>
          <table:table-cell office:value-type="string" table:style-name="tableheader">
            <text:p text:style-name="Table_20_Heading">Commentaire</text:p>
          </table:table-cell>
        </table:table-row>
        <table:table-row>
          <table:table-cell office:value-type="string" table:style-name="tableheader">
            <text:p text:style-name="Table_20_Heading">DESC</text:p>
          </table:table-cell>
          <table:table-cell office:value-type="string" table:style-name="tablecell">
            <text:p text:style-name="tablealignleft"><text:span text:style-name="Strong_20_Emphasis">mon programme</text:span></text:p>
          </table:table-cell>
          <table:table-cell office:value-type="string" table:style-name="tablecell">
            <text:p text:style-name="tablealignleft">description</text:p>
          </table:table-cell>
        </table:table-row>
        <table:table-row>
          <table:table-cell office:value-type="string" table:style-name="tableheader">
            <text:p text:style-name="Table_20_Heading">NAME</text:p>
          </table:table-cell>
          <table:table-cell office:value-type="string" table:style-name="tablecell">
            <text:p text:style-name="tablealignleft"><text:span text:style-name="Strong_20_Emphasis">monprogramme</text:span></text:p>
          </table:table-cell>
          <table:table-cell office:value-type="string" table:style-name="tablecell">
            <text:p text:style-name="tablealignleft">nom du service dans <text:span text:style-name="Strong_20_Emphasis">/usr/bin</text:span></text:p>
          </table:table-cell>
        </table:table-row>
        <table:table-row>
          <table:table-cell office:value-type="string" table:style-name="tableheader">
            <text:p text:style-name="Table_20_Heading">DAEMON</text:p>
          </table:table-cell>
          <table:table-cell office:value-type="string" table:style-name="tablecell">
            <text:p text:style-name="tablealignleft"><text:span text:style-name="Strong_20_Emphasis">/usr/bin/$NAME</text:span></text:p>
          </table:table-cell>
          <table:table-cell office:value-type="string" table:style-name="tablecell">
            <text:p text:style-name="tablealignleft">monprogramme se trouve dans <text:span text:style-name="Strong_20_Emphasis">/usr/bin</text:span> et non dans <text:span text:style-name="Strong_20_Emphasis">/usr/sbin</text:span></text:p>
          </table:table-cell>
        </table:table-row>
        <table:table-row>
          <table:table-cell office:value-type="string" table:style-name="tableheader">
            <text:p text:style-name="Table_20_Heading">DAEMON_ARGS</text:p>
          </table:table-cell>
          <table:table-cell office:value-type="string" table:style-name="tablecell">
            <text:p text:style-name="tablealignleft"><text:span text:style-name="Strong_20_Emphasis">“”</text:span></text:p>
          </table:table-cell>
          <table:table-cell office:value-type="string" table:style-name="tablecell">
            <text:p text:style-name="tablealignleft">arguments pour lancer monprogramme</text:p>
          </table:table-cell>
        </table:table-row>
      </table:table>
      <text:p text:style-name="Text_20_body">Ce qui donne:</text:p>
      <text:p text:style-name="Preformatted_20_Text">PATH=/usr/sbin:/usr/bin:/sbin:/bin<text:line-break/>DESC="Programme de ..."<text:line-break/>NAME=monprogramme<text:line-break/>DAEMON=/usr/bin/$NAME<text:line-break/>DAEMON_ARGS=""<text:line-break/>PIDFILE=/var/run/$NAME.pid<text:line-break/>SCRIPTNAME=/etc/init.d/$NAME</text:p>
      <text:p text:style-name="Text_20_body">Editez l'en-tête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 le code  </text:p>
          </table:table-cell>
          <table:table-cell office:value-type="string" table:style-name="tableheader">
            <text:p text:style-name="Table_20_Heading">  devient  </text:p>
          </table:table-cell>
        </table:table-row>
        <table:table-row>
          <table:table-cell office:value-type="string" table:style-name="tablecell">
            <text:p text:style-name="Preformatted_20_Text">### BEGIN INIT INFO<text:line-break/># Provides:<text:s text:c="10"/>skeleton<text:line-break/># Required-Start:<text:s text:c="4"/>$remote_fs<text:line-break/># Required-Stop:<text:s text:c="5"/>$remote_fs<text:line-break/># Default-Start:<text:s text:c="5"/>2 3 4 5<text:line-break/># Default-Stop:<text:s text:c="6"/>0 1 6<text:line-break/># Short-Description: Example initscript<text:line-break/># Description:<text:s text:c="7"/>This file should be used to construct scripts to be<text:line-break/>#<text:s text:c="20"/>placed in /etc/init.d.<text:line-break/>### END INIT INFO</text:p>
          </table:table-cell>
          <table:table-cell office:value-type="string" table:style-name="tablecell">
            <text:p text:style-name="Preformatted_20_Text">### BEGIN INIT INFO<text:line-break/># Provides:<text:s text:c="10"/>monprogramme<text:line-break/># Required-Start:<text:s text:c="4"/>$remote_fs<text:line-break/># Required-Stop:<text:s text:c="5"/>$remote_fs<text:line-break/># Default-Start:<text:s text:c="5"/>2 3 4 5<text:line-break/># Default-Stop:<text:s text:c="6"/>0 1 6<text:line-break/># Short-Description: Programme monprogramme<text:line-break/># Description:<text:s text:c="7"/>Ce fichier lance le service monprogramme<text:line-break/>### END INIT INFO</text:p>
          </table:table-cell>
        </table:table-row>
      </table:table>
      <text:p text:style-name="Text_20_body">Pour que le programme crée un fichier <text:span text:style-name="Strong_20_Emphasis">.pid</text:span> <text:note text:id="ftn0" text:note-class="footnote"><text:note-citation text:label="1)">1)</text:note-citation><text:note-body><text:p text:style-name="Text_20_body">nécessaire pour pouvoir l'arrêter</text:p></text:note-body></text:note>, ajoutez l'option <text:span text:style-name="Strong_20_Emphasis">–make-pidfile</text:span> (ou <text:span text:style-name="Strong_20_Emphasis">-m</text:span>) dans les deux lignes commençant par <text:span text:style-name="Strong_20_Emphasis">start-stop-daemon –start…</text:span> de la procédure <text:span text:style-name="Strong_20_Emphasis">do_start()</text:span></text:p>
      <text:p text:style-name="Text_20_body">Ce qui donne dans <text:span text:style-name="Strong_20_Emphasis">/etc/init.d/monprogramme</text:span> : </text:p>
      <text:p text:style-name="Preformatted_20_Text">#<text:line-break/># Function that starts the daemon/service<text:line-break/>#<text:line-break/>do_start()<text:line-break/>{<text:line-break/><text:tab/>start-stop-daemon --start --quiet --m --pidfile $PIDFILE --exec $DAEMON --test &gt; /dev/null \<text:line-break/><text:tab/><text:tab/>|| return 1<text:line-break/><text:tab/>start-stop-daemon --start --quiet --m --pidfile $PIDFILE --exec $DAEMON -- \<text:line-break/><text:tab/><text:tab/>$DAEMON_ARGS \<text:line-break/><text:tab/><text:tab/>|| return 2<text:line-break/>[...]<text:line-break/>}</text:p>
      <text:p text:style-name="Text_20_body">Pour plus de détails, voir la page <text:a xlink:type="simple" xlink:href="https://nfrappe.fr/doc-0/doku.php?id=logiciel:os:linux:commandes_linux:start-stop-daemon" text:style-name="Internet_20_link" text:visited-style-name="Visited_20_Internet_20_Link">Résumé de la page de man de start-stop-daemon</text:a></text:p>
      <text:h text:style-name="Heading_20_4" text:outline-level="4"><text:bookmark-start text:name="__RefHeading___activation_10"/><text:bookmark-start text:name="activation"/>Activation<text:bookmark-end text:name="__RefHeading___activation_10"/><text:bookmark-end text:name="activation"/></text:h>
      <text:p text:style-name="Text_20_body">Rendez le script exécutable :</text:p>
      <text:p text:style-name="Preformatted_20_Text">sudo chmod +x /etc/init.d/monprogramme</text:p>
      <text:p text:style-name="Text_20_body">et activez-le :</text:p>
      <text:p text:style-name="Preformatted_20_Text">sudo update-rc.d monprogramme defaults</text:p>
      <text:h text:style-name="Heading_20_2" text:outline-level="2"><text:bookmark-start text:name="__RefHeading___autres_etapes_11"/><text:bookmark-start text:name="autres_etapes1"/>Autres étapes<text:bookmark-end text:name="__RefHeading___autres_etapes_11"/><text:bookmark-end text:name="autres_etapes1"/></text:h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p text:style-name="Text_20_body">(en) <text:a xlink:type="simple" xlink:href="https://learn.adafruit.com/downloads/pdf/running-programs-automatically-on-your-tiny-computer.pdf" text:style-name="Internet_20_link" text:visited-style-name="Visited_20_Internet_20_Link">https://learn.adafruit.com/downloads/pdf/running-programs-automatically-on-your-tiny-computer.pdf</text:a> 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’article »</text:a> par [Auteur Original]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44</meta:creation-date>
    <dc:creator>Generated</dc:creator>
    <dc:date>2026-08-24T03::03:44</dc:date>
    <dc:language>en-US</dc:language>
    <meta:editing-cycles>1</meta:editing-cycles>
    <meta:editing-duration>PT0S</meta:editing-duration>
    <dc:title>tutoriel:systeme:autoboot</dc:title>
  </office:meta>
</office:document-meta>
</file>