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35ce82ac574c5278b3dc838f5f302af.png"/>
  <manifest:file-entry manifest:media-type="image/png" manifest:full-path="Pictures/babf63c15f955ea17fdd5ec2a27274e1.png"/>
  <manifest:file-entry manifest:media-type="image/png" manifest:full-path="Pictures/95b062c34a803d1200886294e952ddd7.png"/>
  <manifest:file-entry manifest:media-type="image/png" manifest:full-path="Pictures/17cfeb3f798fa63c0e7aae0383465f3c.png"/>
  <manifest:file-entry manifest:media-type="image/png" manifest:full-path="Pictures/4052e69cb6b40eab59416495138f031a.png"/>
  <manifest:file-entry manifest:media-type="image/png" manifest:full-path="Pictures/ecf10c918759f9f00d846cddaf3c69d5.png"/>
  <manifest:file-entry manifest:media-type="image/png" manifest:full-path="Pictures/f73624b0c4e547dffa4159d2cfb92d0f.png"/>
  <manifest:file-entry manifest:media-type="image/png" manifest:full-path="Pictures/7c4376e985425a73d317ff2003074ecd.png"/>
  <manifest:file-entry manifest:media-type="image/png" manifest:full-path="Pictures/17583da6a4946351cbadc286089b2a39.png"/>
  <manifest:file-entry manifest:media-type="image/png" manifest:full-path="Pictures/163b3999eaf08fe8ac92e88c4a063f7e.png"/>
  <manifest:file-entry manifest:media-type="image/png" manifest:full-path="Pictures/64d22fbfb334d9b77e0eb2ccb8f04644.png"/>
  <manifest:file-entry manifest:media-type="image/png" manifest:full-path="Pictures/2c8752c6081f8b9ab0065b90d0bad8fc.png"/>
  <manifest:file-entry manifest:media-type="image/png" manifest:full-path="Pictures/3f0777f856beee8926a4012e226ecf9a.png"/>
  <manifest:file-entry manifest:media-type="image/png" manifest:full-path="Pictures/d8eee0a1e07b6f9a6fb3c3dc159ae8e5.png"/>
  <manifest:file-entry manifest:media-type="image/png" manifest:full-path="Pictures/f4010a86f92f89107cbdff8b296a2549.png"/>
  <manifest:file-entry manifest:media-type="image/png" manifest:full-path="Pictures/504d3a5d18de8dc860b57308a0758e03.png"/>
  <manifest:file-entry manifest:media-type="image/png" manifest:full-path="Pictures/95891d4fee05b2d3d26f29405216d510.png"/>
  <manifest:file-entry manifest:media-type="image/png" manifest:full-path="Pictures/53618557ce4a6554d7b3a6777a148192.png"/>
  <manifest:file-entry manifest:media-type="image/png" manifest:full-path="Pictures/1a52f7515d6c0dcfee2fa7fb84c0f53e.png"/>
  <manifest:file-entry manifest:media-type="image/png" manifest:full-path="Pictures/e34d3da89389122682d98302b7a946a6.png"/>
  <manifest:file-entry manifest:media-type="image/png" manifest:full-path="Pictures/c3ccc94ed935e98c7a1e290ec3cdb8d3.png"/>
  <manifest:file-entry manifest:media-type="image/png" manifest:full-path="Pictures/255314a12cd47ca3977889a825796a4c.png"/>
  <manifest:file-entry manifest:media-type="image/png" manifest:full-path="Pictures/98a3d2bdf65ea618920a09b64a553c36.png"/>
  <manifest:file-entry manifest:media-type="image/png" manifest:full-path="Pictures/8acbea51a8ec2ad65f038a5733ea8f3a.png"/>
  <manifest:file-entry manifest:media-type="image/png" manifest:full-path="Pictures/857fe4f6169f55dd5f2501efe108b4fd.png"/>
  <manifest:file-entry manifest:media-type="image/png" manifest:full-path="Pictures/b8102754c74a8c5c48e162a63af730c7.png"/>
  <manifest:file-entry manifest:media-type="image/png" manifest:full-path="Pictures/669439e50ba81b51b85d212f984fdda7.png"/>
  <manifest:file-entry manifest:media-type="image/png" manifest:full-path="Pictures/ce41cb22f54405c6517d0a9156ca3266.png"/>
  <manifest:file-entry manifest:media-type="image/png" manifest:full-path="Pictures/21feec55962c26b7977126c8bb42870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ecurite:sauvegarde:clonezilla:image:start"/><text:bookmark-start text:name="__RefHeading___creer_une_image_disque_disque_dur_ssd_avec_clonezilla_1"/><text:bookmark-start text:name="creer_une_image_disque_disque_dur_ssd_avec_clonezilla"/>Créer une image disque (disque dur/SSD) avec Clonezilla<text:bookmark-end text:name="__RefHeading___creer_une_image_disque_disque_dur_ssd_avec_clonezilla_1"/><text:bookmark-end text:name="creer_une_image_disque_disque_dur_ssd_avec_clonezilla"/></text:h>
      <text:p text:style-name="Text_20_body">Créer une copie de son disque dur ou de son SSD est sans aucun doute la méthode de sauvegarde la plus complète, la plus sûre et la plus simple pour mettre ses données à l’abri.</text:p>
      <text:p text:style-name="Text_20_body">Si vous n’avez pas encore créé de sauvegarde de votre disque système, c’est le moment ou jamais ! On se croit souvent à l’abri d’un dysfonctionnement de son système d’exploitation ou pire d’une panne de son disque dur/SSD… jusqu’au jour où cela arrive vraiment. «Mieux vaut prévenir que guérir», et ça n’a jamais été aussi vrai concernant la sauvegarde de ses données numériques !</text:p>
      <text:p text:style-name="Text_20_body">Avec Clonezilla, vous allez pouvoir créer très facilement une image de votre disque dur/SSD. Une image est une sauvegarde complète d’un disque et de ses partitions : elle contient à la fois le système d’exploitation, toutes les applications et tous les fichiers personnels de l’utilisateur. Votre disque est totalement cloné et sauvegardé sous la forme d’une image qu’il est très facile de restaurer.</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si vous souhaitez cloner votre disque dur/SSD vers un autre disque dur/SSD, plus besoin de créer puis de restaurer une image disque ! Clonezilla dispose en effet d’une fonctionnalité qui permet de cloner à la volée deux disques. Ça vous intéresse ? Alors cet article peut vous plaire : <text:a xlink:type="simple" xlink:href="https://lecrabeinfo.net/cloner-disque-dur-vers-ssd-ou-hdd-clonage-avec-clonezilla.html" text:style-name="Internet_20_link" text:visited-style-name="Visited_20_Internet_20_Link">cloner son disque dur/SSD vers un autre disque dur/SSD avec Clonezilla</text:a>. 😉</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Une clé USB ou un CD bootable de Clonezilla</text:span> : <text:a xlink:type="simple" xlink:href="https://lecrabeinfo.net/installer-clonezilla-sur-une-cle-usb-bootable.html" text:style-name="Internet_20_link" text:visited-style-name="Visited_20_Internet_20_Link">créer une clé USB bootable de Clonezilla</text:a>.</text:p>
      <text:h text:style-name="Heading_20_2" text:outline-level="2"><text:bookmark-start text:name="__RefHeading___premiere_etapedemarrer_et_parametrer_clonezilla_3"/><text:bookmark-start text:name="premiere_etapedemarrer_et_parametrer_clonezilla"/>Première étape : démarrer et paramétrer Clonezilla<text:bookmark-end text:name="__RefHeading___premiere_etapedemarrer_et_parametrer_clonezilla_3"/><text:bookmark-end text:name="premiere_etapedemarrer_et_parametrer_clonezilla"/></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Tout se passe au clavier :</text:p><text:p text:style-name="Text_20_body">pour mettre en surbrillance l’option désirée, utilisez les touches <text:span text:style-name="Plugin_Keyboard___keyboard">&amp;uarr;</text:span> et <text:span text:style-name="Plugin_Keyboard___keyboard">&amp;darr;</text:span>pour valider, appuyez <text:span text:style-name="Plugin_Keyboard___keyboard">↵ Entrée</text:span>pour annuler l’action en cours, appuyez sur <text:span text:style-name="Plugin_Keyboard___keyboard">Tab ⇆</text:span> sélectionnez <text:span text:style-name="Strong_20_Emphasis">Cancel</text:span> en appuyant sur la touche <text:span text:style-name="Plugin_Keyboard___keyboard">Espace</text:span> de votre clavier.</text:p></table:table-cell></table:table-row></table:table></draw:text-box></draw:frame></text:p>
      <text:p text:style-name="Text_20_body"><text:span text:style-name="Strong_20_Emphasis">Démarrez votre PC sur la clé USB de Clonezilla</text:span>Sélectionnez <text:span text:style-name="Strong_20_Emphasis">Clonezilla live (VGA 800×600)</text:span> puis <text:span text:style-name="Plugin_Keyboard___keyboard">↵ Entrée</text:span><draw:frame draw:style-name="mediacenter" draw:name="0" text:anchor-type="paragraph" draw:z-index="0" svg:width="15.875cm" svg:height="11.90625cm"><draw:image xlink:href="Pictures/a35ce82ac574c5278b3dc838f5f302af.png" xlink:type="simple" xlink:show="embed" xlink:actuate="onLoad"/></draw:frame>Choose language : <text:span text:style-name="Strong_20_Emphasis">fr_FR.UTF-8 French | Français</text:span><draw:frame draw:style-name="mediacenter" draw:name="1" text:anchor-type="paragraph" draw:z-index="1" svg:width="15.875cm" svg:height="11.90625cm"><draw:image xlink:href="Pictures/babf63c15f955ea17fdd5ec2a27274e1.png" xlink:type="simple" xlink:show="embed" xlink:actuate="onLoad"/></draw:frame>Changer la disposition du clavier ? : <text:span text:style-name="Strong_20_Emphasis">Change Changer la disposition du clavier</text:span><draw:frame draw:style-name="mediacenter" draw:name="2" text:anchor-type="paragraph" draw:z-index="2" svg:width="15.875cm" svg:height="11.90625cm"><draw:image xlink:href="Pictures/95b062c34a803d1200886294e952ddd7.png" xlink:type="simple" xlink:show="embed" xlink:actuate="onLoad"/></draw:frame>Modèle du clavier : <text:span text:style-name="Strong_20_Emphasis">Generic 105-key PC</text:span><draw:frame draw:style-name="mediacenter" draw:name="3" text:anchor-type="paragraph" draw:z-index="3" svg:width="15.875cm" svg:height="11.90625cm"><draw:image xlink:href="Pictures/17cfeb3f798fa63c0e7aae0383465f3c.png" xlink:type="simple" xlink:show="embed" xlink:actuate="onLoad"/></draw:frame>Pays d’origine du clavier : <text:span text:style-name="Strong_20_Emphasis">French</text:span><draw:frame draw:style-name="mediacenter" draw:name="4" text:anchor-type="paragraph" draw:z-index="4" svg:width="15.875cm" svg:height="11.90625cm"><draw:image xlink:href="Pictures/4052e69cb6b40eab59416495138f031a.png" xlink:type="simple" xlink:show="embed" xlink:actuate="onLoad"/></draw:frame>Disposition du clavier : <text:span text:style-name="Strong_20_Emphasis">French – French (AZERTY)</text:span><draw:frame draw:style-name="mediacenter" draw:name="5" text:anchor-type="paragraph" draw:z-index="5" svg:width="15.875cm" svg:height="11.90625cm"><draw:image xlink:href="Pictures/ecf10c918759f9f00d846cddaf3c69d5.png" xlink:type="simple" xlink:show="embed" xlink:actuate="onLoad"/></draw:frame>Touche destinée à se substituer à AltGr : <text:span text:style-name="Strong_20_Emphasis">Disposition par défaut pour le clavier</text:span><draw:frame draw:style-name="mediacenter" draw:name="6" text:anchor-type="paragraph" draw:z-index="6" svg:width="15.875cm" svg:height="11.90625cm"><draw:image xlink:href="Pictures/f73624b0c4e547dffa4159d2cfb92d0f.png" xlink:type="simple" xlink:show="embed" xlink:actuate="onLoad"/></draw:frame>Touche « compose » : <text:span text:style-name="Strong_20_Emphasis">Pas de touche « compose »</text:span><draw:frame draw:style-name="mediacenter" draw:name="7" text:anchor-type="paragraph" draw:z-index="7" svg:width="15.875cm" svg:height="11.90625cm"><draw:image xlink:href="Pictures/7c4376e985425a73d317ff2003074ecd.png" xlink:type="simple" xlink:show="embed" xlink:actuate="onLoad"/></draw:frame>Mode de démarrage de Clonezilla : <text:span text:style-name="Strong_20_Emphasis">Start Clonezilla Démarrage de Clonezilla</text:span><draw:frame draw:style-name="mediacenter" draw:name="8" text:anchor-type="paragraph" draw:z-index="8" svg:width="15.875cm" svg:height="11.90625cm"><draw:image xlink:href="Pictures/17583da6a4946351cbadc286089b2a39.png" xlink:type="simple" xlink:show="embed" xlink:actuate="onLoad"/></draw:frame>Mode de clonage : <text:span text:style-name="Strong_20_Emphasis">device-image  disque/partition vers/depuis image</text:span>. Clonezilla propose deux modes de clonage :<text:span text:style-name="Strong_20_Emphasis">clonage d’un disque/d’une partition vers une image</text:span> et inversement : permet de créer l’image d’un disque dur/SSD, ou de restaurer une image disque préalablement créée sur un disque dur/SSD.<text:span text:style-name="Strong_20_Emphasis">clonage disque à disque ou partition à partition</text:span> : permet de cloner « à la volée » un disque dur/SSD sur un autre disque dur/SSD.<draw:frame draw:style-name="mediacenter" draw:name="9" text:anchor-type="paragraph" draw:z-index="9" svg:width="15.875cm" svg:height="11.90625cm"><draw:image xlink:href="Pictures/163b3999eaf08fe8ac92e88c4a063f7e.png" xlink:type="simple" xlink:show="embed" xlink:actuate="onLoad"/></draw:frame>Mode de montage du répertoire des images disques : <text:span text:style-name="Strong_20_Emphasis">local_dev     Monter un périphérique local (p.ex. : disque dur, clef USB)</text:span><draw:frame draw:style-name="mediacenter" draw:name="10" text:anchor-type="paragraph" draw:z-index="10" svg:width="15.875cm" svg:height="11.90625cm"><draw:image xlink:href="Pictures/64d22fbfb334d9b77e0eb2ccb8f04644.png" xlink:type="simple" xlink:show="embed" xlink:actuate="onLoad"/></draw:frame><text:span text:style-name="Strong_20_Emphasis">Branchez le périphérique USB</text:span> sur lequel vous souhaitez enregistrer l’image de votre disque dur/SSD, attendez 5 secondes puis appuyez sur <text:span text:style-name="Plugin_Keyboard___keyboard">↵ Entrée</text:span>. Pour enregistrer l’image disque sur un autre emplacement (partition d’un autre disque interne par exemple), appuyez simplement sur Entrée.<draw:frame draw:style-name="mediacenter" draw:name="11" text:anchor-type="paragraph" draw:z-index="11" svg:width="15.875cm" svg:height="11.90625cm"><draw:image xlink:href="Pictures/2c8752c6081f8b9ab0065b90d0bad8fc.png" xlink:type="simple" xlink:show="embed" xlink:actuate="onLoad"/></draw:frame><text:span text:style-name="Strong_20_Emphasis">Clonezilla liste ensuite tous les disques qu’il a trouvés sur votre machine</text:span> (ici, le disque système /dev/sda sur lequel se trouve le système et les fichiers personnels de l’utilisateur). Si votre périphérique de stockage n’apparaît pas, attendez quelques secondes le temps que Clonezilla le détecte. Une fois tous vos disques détectés, appuyez sur <text:span text:style-name="Plugin_Keyboard___keyboard">Ctrl</text:span>+<text:span text:style-name="Plugin_Keyboard___keyboard">C</text:span> pour quitter la fenêtre.)<draw:frame draw:style-name="mediacenter" draw:name="12" text:anchor-type="paragraph" draw:z-index="12" svg:width="15.875cm" svg:height="11.90625cm"><draw:image xlink:href="Pictures/3f0777f856beee8926a4012e226ecf9a.png" xlink:type="simple" xlink:show="embed" xlink:actuate="onLoad"/></draw:frame>Partition sur laquelle enregistrer l’image de votre disque (ici, la partition du disque dur sdb)<draw:frame draw:style-name="mediacenter" draw:name="13" text:anchor-type="paragraph" draw:z-index="13" svg:width="15.875cm" svg:height="11.90625cm"><draw:image xlink:href="Pictures/d8eee0a1e07b6f9a6fb3c3dc159ae8e5.png" xlink:type="simple" xlink:show="embed" xlink:actuate="onLoad"/></draw:frame>Vérification/réparation :<text:span text:style-name="Strong_20_Emphasis">no-fsck Passer la vérification/réparation du système de fichiers avant le montage</text:span><draw:frame draw:style-name="mediacenter" draw:name="14" text:anchor-type="paragraph" draw:z-index="14" svg:width="15.875cm" svg:height="11.90625cm"><draw:image xlink:href="Pictures/f4010a86f92f89107cbdff8b296a2549.png" xlink:type="simple" xlink:show="embed" xlink:actuate="onLoad"/></draw:frame>Répertoire pour le dépôt des images Clonezilla : par défaut, l’image est enregistrée à la racine de votre périphérique. Pour changer d’emplacement, sélectionnez le dossier en choisissant <text:span text:style-name="Strong_20_Emphasis">&lt;Browse&gt;</text:span> puis <text:span text:style-name="Plugin_Keyboard___keyboard">↵ Entrée</text:span>. Une fois le répertoire sélectionné, appuyez sur la touche <text:span text:style-name="Plugin_Keyboard___keyboard">Tab ⇆</text:span> et sélectionnez <text:span text:style-name="Strong_20_Emphasis">Done</text:span>.<draw:frame draw:style-name="mediacenter" draw:name="15" text:anchor-type="paragraph" draw:z-index="15" svg:width="15.875cm" svg:height="11.90625cm"><draw:image xlink:href="Pictures/504d3a5d18de8dc860b57308a0758e03.png" xlink:type="simple" xlink:show="embed" xlink:actuate="onLoad"/></draw:frame>Enfin, appuyez sur <text:span text:style-name="Plugin_Keyboard___keyboard">↵ Entrée</text:span> pour passer à la création de l’image disque<draw:frame draw:style-name="mediacenter" draw:name="16" text:anchor-type="paragraph" draw:z-index="16" svg:width="15.875cm" svg:height="11.90625cm"><draw:image xlink:href="Pictures/95891d4fee05b2d3d26f29405216d510.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Clonezilla correctement configuré, nous allons enfin pouvoir lancer la création de l’image de notre disque dur/SSD.</text:p>
      <text:p text:style-name="Text_20_body">Type d'assistant : <text:span text:style-name="Strong_20_Emphasis">Beginner Mode débutant : accepter les options par défaut</text:span><draw:frame draw:style-name="mediacenter" draw:name="17" text:anchor-type="paragraph" draw:z-index="17" svg:width="15.875cm" svg:height="11.90625cm"><draw:image xlink:href="Pictures/53618557ce4a6554d7b3a6777a148192.png" xlink:type="simple" xlink:show="embed" xlink:actuate="onLoad"/></draw:frame>Mode : <text:span text:style-name="Strong_20_Emphasis">savedisk  sauvegarder_le_disque_local_dans_une_image</text:span><draw:frame draw:style-name="mediacenter" draw:name="18" text:anchor-type="paragraph" draw:z-index="18" svg:width="15.875cm" svg:height="11.90625cm"><draw:image xlink:href="Pictures/1a52f7515d6c0dcfee2fa7fb84c0f53e.png" xlink:type="simple" xlink:show="embed" xlink:actuate="onLoad"/></draw:frame>Nom pour l'image : Saisissez un nom pour l’image de votre disque dur/SSD<draw:frame draw:style-name="mediacenter" draw:name="19" text:anchor-type="paragraph" draw:z-index="19" svg:width="15.875cm" svg:height="11.90625cm"><draw:image xlink:href="Pictures/e34d3da89389122682d98302b7a946a6.png" xlink:type="simple" xlink:show="embed" xlink:actuate="onLoad"/></draw:frame>Disque local source : Sélectionnez le disque à cloner<draw:frame draw:style-name="mediacenter" draw:name="20" text:anchor-type="paragraph" draw:z-index="20" svg:width="15.875cm" svg:height="11.90625cm"><draw:image xlink:href="Pictures/c3ccc94ed935e98c7a1e290ec3cdb8d3.png" xlink:type="simple" xlink:show="embed" xlink:actuate="onLoad"/></draw:frame>Vérifier/réparer le disque source : <text:span text:style-name="Strong_20_Emphasis">-sfsckNe pas vérifier/réparer le système de fichiers source</text:span><draw:frame draw:style-name="mediacenter" draw:name="21" text:anchor-type="paragraph" draw:z-index="21" svg:width="15.875cm" svg:height="11.90625cm"><draw:image xlink:href="Pictures/255314a12cd47ca3977889a825796a4c.png" xlink:type="simple" xlink:show="embed" xlink:actuate="onLoad"/></draw:frame>Vérification de l'image : Par mesure de sécurité, choisissez <text:span text:style-name="Strong_20_Emphasis">Oui, vérifier l’image sauvegardée</text:span><draw:frame draw:style-name="mediacenter" draw:name="22" text:anchor-type="paragraph" draw:z-index="22" svg:width="15.875cm" svg:height="11.90625cm"><draw:image xlink:href="Pictures/98a3d2bdf65ea618920a09b64a553c36.png" xlink:type="simple" xlink:show="embed" xlink:actuate="onLoad"/></draw:frame>Chiffrement : Choisissez si vous souhaitez ou non chiffrer l’image disque<draw:frame draw:style-name="mediacenter" draw:name="23" text:anchor-type="paragraph" draw:z-index="23" svg:width="15.875cm" svg:height="11.90625cm"><draw:image xlink:href="Pictures/8acbea51a8ec2ad65f038a5733ea8f3a.png" xlink:type="simple" xlink:show="embed" xlink:actuate="onLoad"/></draw:frame>Action à exécuter quand tout sera terminé : Vous pouvez laisser l’option par défaut.<draw:frame draw:style-name="mediacenter" draw:name="24" text:anchor-type="paragraph" draw:z-index="24" svg:width="15.875cm" svg:height="11.90625cm"><draw:image xlink:href="Pictures/857fe4f6169f55dd5f2501efe108b4fd.png" xlink:type="simple" xlink:show="embed" xlink:actuate="onLoad"/></draw:frame>Appuyez sur <text:span text:style-name="Plugin_Keyboard___keyboard">↵ Entrée</text:span> pour valider la création de l’image disque<draw:frame draw:style-name="mediacenter" draw:name="25" text:anchor-type="paragraph" draw:z-index="25" svg:width="15.875cm" svg:height="11.90625cm"><draw:image xlink:href="Pictures/b8102754c74a8c5c48e162a63af730c7.png" xlink:type="simple" xlink:show="embed" xlink:actuate="onLoad"/></draw:frame><text:span text:style-name="Strong_20_Emphasis">Et enfin, entrez <text:span text:style-name="Plugin_Keyboard___keyboard">Y</text:span> puis appuyez sur <text:span text:style-name="Plugin_Keyboard___keyboard">↵ Entrée</text:span></text:span> pour lancer la création de l’image de votre disque dur/SSD.<draw:frame draw:style-name="mediacenter" draw:name="26" text:anchor-type="paragraph" draw:z-index="26" svg:width="15.875cm" svg:height="11.90625cm"><draw:image xlink:href="Pictures/669439e50ba81b51b85d212f984fdda7.png" xlink:type="simple" xlink:show="embed" xlink:actuate="onLoad"/></draw:frame>La création de l’image disque prend plus ou moins de temps selon la taille de votre disque et des performances de votre systèmeAppuyez sur <text:span text:style-name="Plugin_Keyboard___keyboard">↵ Entrée</text:span> une fois la création de l’image disque terminée<draw:frame draw:style-name="mediacenter" draw:name="27" text:anchor-type="paragraph" draw:z-index="27" svg:width="15.875cm" svg:height="11.90625cm"><draw:image xlink:href="Pictures/ce41cb22f54405c6517d0a9156ca3266.png" xlink:type="simple" xlink:show="embed" xlink:actuate="onLoad"/></draw:frame><text:span text:style-name="Strong_20_Emphasis">Choose mode</text:span> : Choisissez si vous souhaitez arrêter ou redémarrer le PC, ou bien relancer Clonezilla<draw:frame draw:style-name="mediacenter" draw:name="28" text:anchor-type="paragraph" draw:z-index="28" svg:width="15.875cm" svg:height="11.90625cm"><draw:image xlink:href="Pictures/21feec55962c26b7977126c8bb42870e.png" xlink:type="simple" xlink:show="embed" xlink:actuate="onLoad"/></draw:frame>Et voilà, vous avez réussi à créer une copie de votre disque sur/SSD sous la forme d’une image disque !</text:p>
      <text:p text:style-name="Text_20_body">Vos données sont à présent en sécurité et très facile à restaurer, toujours grâce à Clonezilla</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lecrabeinfo.net/creer-une-image-disque-avec-clonezilla.html" text:style-name="Internet_20_link" text:visited-style-name="Visited_20_Internet_20_Link">https://lecrabeinfo.net/creer-une-image-disque-avec-clonezilla.html</text:a><text:span text:style-name="Strong_20_Emphasis">(fr)</text:span> <text:a xlink:type="simple" xlink:href="https://lecrabeinfo.net/restaurer-image-disque-sur-disque-dur-ou-ssd-avec-clonezilla.html" text:style-name="Internet_20_link" text:visited-style-name="Visited_20_Internet_20_Link">https://lecrabeinfo.net/restaurer-image-disque-sur-disque-dur-ou-ssd-avec-clonezilla.html</text:a></text:p>
      <text:p text:style-name="Horizontal_20_Line"/>
      <text:p text:style-name="Text_20_body"><text:span text:style-name="Emphasis">Basé sur « <text:a xlink:type="simple" xlink:href="https://lecrabeinfo.net/creer-une-image-disque-avec-clonezilla.html" text:style-name="Internet_20_link" text:visited-style-name="Visited_20_Internet_20_Link">Créer une image disque (disque dur/SSD) avec Clonezilla</text:a> » par lecrabeinfo.</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8:43</meta:creation-date>
    <dc:creator>Generated</dc:creator>
    <dc:date>2026-08-24T02::18:43</dc:date>
    <dc:language>en-US</dc:language>
    <meta:editing-cycles>1</meta:editing-cycles>
    <meta:editing-duration>PT0S</meta:editing-duration>
    <dc:title>tutoriel:securite:sauvegarde:clonezilla:image:start</dc:title>
  </office:meta>
</office:document-meta>
</file>