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d2582ebcfd1860644f79b4331b93faea.jpg"/>
  <manifest:file-entry manifest:media-type="image/jpeg" manifest:full-path="Pictures/b63b8172d4c76497c259b0b90aa30726.jpg"/>
  <manifest:file-entry manifest:media-type="image/jpeg" manifest:full-path="Pictures/5de7ef3b9863b592a8b2435b5293d51d.jpg"/>
  <manifest:file-entry manifest:media-type="image/jpeg" manifest:full-path="Pictures/0899ea20b4478d42c03699bdadea3af9.jpg"/>
  <manifest:file-entry manifest:media-type="image/jpeg" manifest:full-path="Pictures/e315383612f2b1594a35ed1b4a72d93b.jpg"/>
  <manifest:file-entry manifest:media-type="image/jpeg" manifest:full-path="Pictures/6fa2866601ca7590893593be8f38d23c.jpg"/>
  <manifest:file-entry manifest:media-type="image/jpeg" manifest:full-path="Pictures/55ce1e402c5afff1884877ee35283907.jpg"/>
  <manifest:file-entry manifest:media-type="image/jpeg" manifest:full-path="Pictures/52d10c949b7cd7bed0d58d3e0a10c3c5.jpg"/>
  <manifest:file-entry manifest:media-type="image/jpeg" manifest:full-path="Pictures/a37b72dea7bd1077eabb28084b7e9d4b.jpg"/>
  <manifest:file-entry manifest:media-type="image/jpeg" manifest:full-path="Pictures/79afc8914d3f22896e86f2797dd94c69.jpg"/>
  <manifest:file-entry manifest:media-type="image/jpeg" manifest:full-path="Pictures/059ccb8ba484d6aa8d27b479495b2516.jpg"/>
  <manifest:file-entry manifest:media-type="image/jpeg" manifest:full-path="Pictures/d78b22cc81b3032cb2deb2848a46c386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securite:blocage:win7:start"/><text:bookmark-start text:name="__RefHeading___comment_bloquer_les_sites_pour_adultes_sous_windows_7_reglage_de_l_os_1"/><text:bookmark-start text:name="comment_bloquer_les_sites_pour_adultes_sous_windows_7_reglage_de_l_os"/>Comment bloquer les sites pour adultes sous Windows 7  (réglage de l'OS)<text:bookmark-end text:name="__RefHeading___comment_bloquer_les_sites_pour_adultes_sous_windows_7_reglage_de_l_os_1"/><text:bookmark-end text:name="comment_bloquer_les_sites_pour_adultes_sous_windows_7_reglage_de_l_os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premiere_etape_3"/><text:bookmark-start text:name="premiere_etape"/>Première étape<text:bookmark-end text:name="__RefHeading___premiere_etape_3"/><text:bookmark-end text:name="premiere_etape"/></text:h>
      <text:p text:style-name="Text_20_body">Ouvrez le <text:span text:style-name="Strong_20_Emphasis">menu Démarrer</text:span> en cliquant sur le logo de Windows dans le coin en bas à gauche de l'écran ou d'appuyer sur la touche <text:span text:style-name="Plugin_Keyboard___keyboard">Win</text:span> sur votre clavier.<draw:frame draw:style-name="mediacenter" draw:name="0" text:anchor-type="paragraph" draw:z-index="0" svg:width="10.583333333333cm" svg:height="5.9603937728938cm"><draw:image xlink:href="Pictures/d2582ebcfd1860644f79b4331b93faea.jpg" xlink:type="simple" xlink:show="embed" xlink:actuate="onLoad"/></draw:frame></text:p>
      <text:h text:style-name="Heading_20_2" text:outline-level="2"><text:bookmark-start text:name="__RefHeading___autres_etapes_4"/><text:bookmark-start text:name="autres_etapes"/>Autres étapes<text:bookmark-end text:name="__RefHeading___autres_etapes_4"/><text:bookmark-end text:name="autres_etapes"/></text:h>
      <text:p text:style-name="Text_20_body">Tapez <text:span text:style-name="Strong_20_Emphasis">windows live family safety</text:span> dans ce menu. Pendant que vous le tapez, vous devriez voir apparaitre des suggestions en dessous de la barre de recherches.<draw:frame draw:style-name="mediacenter" draw:name="1" text:anchor-type="paragraph" draw:z-index="1" svg:width="10.583333333333cm" svg:height="5.9603937728938cm"><draw:image xlink:href="Pictures/b63b8172d4c76497c259b0b90aa30726.jpg" xlink:type="simple" xlink:show="embed" xlink:actuate="onLoad"/></draw:frame>Cliquez sur l'icône de <text:span text:style-name="Strong_20_Emphasis">Windows Live Family Safety</text:span>. Elle devrait ressembler aux silhouettes de personnes dans un groupe. Cela permet d'ouvrir le programme correspondant.<draw:frame draw:style-name="mediacenter" draw:name="2" text:anchor-type="paragraph" draw:z-index="2" svg:width="10.583333333333cm" svg:height="5.9603937728938cm"><draw:image xlink:href="Pictures/5de7ef3b9863b592a8b2435b5293d51d.jpg" xlink:type="simple" xlink:show="embed" xlink:actuate="onLoad"/></draw:frame>Si vous ne l'avez pas encore téléchargé, vous devez le faire maintenant.Entrez votre <text:span text:style-name="Strong_20_Emphasis">adresse email</text:span> et votre <text:span text:style-name="Strong_20_Emphasis">mot de passe</text:span>, dont vous vous servez pour vous connecter sur Windows 7 depuis votre compte Windows Live.<draw:frame draw:style-name="mediacenter" draw:name="3" text:anchor-type="paragraph" draw:z-index="3" svg:width="10.583333333333cm" svg:height="5.9603937728938cm"><draw:image xlink:href="Pictures/0899ea20b4478d42c03699bdadea3af9.jpg" xlink:type="simple" xlink:show="embed" xlink:actuate="onLoad"/></draw:frame>Cliquez sur <text:span text:style-name="Strong_20_Emphasis">Se connecter</text:span>, sous le champ <text:span text:style-name="Strong_20_Emphasis">Mot de passe</text:span><draw:frame draw:style-name="mediacenter" draw:name="4" text:anchor-type="paragraph" draw:z-index="4" svg:width="10.583333333333cm" svg:height="5.9603937728938cm"><draw:image xlink:href="Pictures/e315383612f2b1594a35ed1b4a72d93b.jpg" xlink:type="simple" xlink:show="embed" xlink:actuate="onLoad"/></draw:frame>Cochez la <text:span text:style-name="Strong_20_Emphasis">case à droite</text:span> du compte. Vous choisissez maintenant celui que vous voulez bloquer.<draw:frame draw:style-name="mediacenter" draw:name="5" text:anchor-type="paragraph" draw:z-index="5" svg:width="10.583333333333cm" svg:height="5.9603937728938cm"><draw:image xlink:href="Pictures/6fa2866601ca7590893593be8f38d23c.jpg" xlink:type="simple" xlink:show="embed" xlink:actuate="onLoad"/></draw:frame>Sélectionnez <text:span text:style-name="Plugin_Keyboard___keyboard">Enregistrer</text:span>,<draw:frame draw:style-name="mediacenter" draw:name="6" text:anchor-type="paragraph" draw:z-index="6" svg:width="10.583333333333cm" svg:height="5.9603937728938cm"><draw:image xlink:href="Pictures/55ce1e402c5afff1884877ee35283907.jpg" xlink:type="simple" xlink:show="embed" xlink:actuate="onLoad"/></draw:frame> en bas à droite. Le programme Windows Live Family Safety va commencer à restreindre le compte que vous avez sélectionné.Cliquez sur le lien <text:span text:style-name="Strong_20_Emphasis">familysafety.live.com</text:span>, au milieu de la page. Cela ouvre les paramètres de l'utilisateur en ligne.<draw:frame draw:style-name="mediacenter" draw:name="7" text:anchor-type="paragraph" draw:z-index="7" svg:width="10.583333333333cm" svg:height="5.9603937728938cm"><draw:image xlink:href="Pictures/52d10c949b7cd7bed0d58d3e0a10c3c5.jpg" xlink:type="simple" xlink:show="embed" xlink:actuate="onLoad"/></draw:frame>Sélectionnez <text:span text:style-name="Strong_20_Emphasis">Voir le rapport d'activité</text:span>, à droite du nom d'utilisateur.<draw:frame draw:style-name="mediacenter" draw:name="8" text:anchor-type="paragraph" draw:z-index="8" svg:width="10.583333333333cm" svg:height="5.9603937728938cm"><draw:image xlink:href="Pictures/a37b72dea7bd1077eabb28084b7e9d4b.jpg" xlink:type="simple" xlink:show="embed" xlink:actuate="onLoad"/></draw:frame>Cliquez le bouton <text:span text:style-name="Strong_20_Emphasis">Filtre Internet</text:span>, haut à gauche.<draw:frame draw:style-name="mediacenter" draw:name="9" text:anchor-type="paragraph" draw:z-index="9" svg:width="10.583333333333cm" svg:height="5.9603937728938cm"><draw:image xlink:href="Pictures/79afc8914d3f22896e86f2797dd94c69.jpg" xlink:type="simple" xlink:show="embed" xlink:actuate="onLoad"/></draw:frame>Cochez maintenant <text:span text:style-name="Strong_20_Emphasis">Activer le filtre Internet</text:span> pour l'activer. Vous devriez voir les options suivantes :<draw:frame draw:style-name="mediacenter" draw:name="10" text:anchor-type="paragraph" draw:z-index="10" svg:width="10.583333333333cm" svg:height="5.9603937728938cm"><draw:image xlink:href="Pictures/059ccb8ba484d6aa8d27b479495b2516.jpg" xlink:type="simple" xlink:show="embed" xlink:actuate="onLoad"/></draw:frame><text:span text:style-name="Strong_20_Emphasis">Strict</text:span> : il bloque tous les sites sauf ceux conçus pour les enfants.<text:span text:style-name="Strong_20_Emphasis">Basic</text:span> : il bloque seulement les sites pour adultes.<text:span text:style-name="Strong_20_Emphasis">Personnalisé</text:span> : cela vous permet d'autoriser ou de restreindre les quatre catégories de votre choix : « sites pour les enfants », « sites de réseaux sociaux », « contenu pour adultes » et « emails ».Cliquez sur l'<text:span text:style-name="Strong_20_Emphasis">option de filtre</text:span> pour le régler comme paramètre de navigation par défaut de l'utilisateur.Si vous choisissez « Personnalisé », assurez-vous que la case « Contenu pour adultes » n'est pas cochée.<draw:frame draw:style-name="mediacenter" draw:name="11" text:anchor-type="paragraph" draw:z-index="11" svg:width="10.583333333333cm" svg:height="5.9603937728938cm"><draw:image xlink:href="Pictures/d78b22cc81b3032cb2deb2848a46c386.jpg" xlink:type="simple" xlink:show="embed" xlink:actuate="onLoad"/></draw:frame>Cliquez sur <text:span text:style-name="Plugin_Keyboard___keyboard">Enregistrer</text:span>, en haut de la page pour sauvegarder vos paramètres et de les appliquer au compte sélectionné. </text:p>
      <text:h text:style-name="Heading_20_2" text:outline-level="2"><text:bookmark-start text:name="__RefHeading___conclusion_5"/><text:bookmark-start text:name="conclusion"/>Conclusion<text:bookmark-end text:name="__RefHeading___conclusion_5"/><text:bookmark-end text:name="conclusion"/></text:h>
      <text:h text:style-name="Heading_20_2" text:outline-level="2"><text:bookmark-start text:name="__RefHeading___problemes_connus_6"/><text:bookmark-start text:name="problemes_connus"/>Problèmes connus<text:bookmark-end text:name="__RefHeading___problemes_connus_6"/><text:bookmark-end text:name="problemes_connus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fr)</text:span> <text:a xlink:type="simple" xlink:href="http://" text:style-name="Internet_20_link" text:visited-style-name="Visited_20_Internet_20_Link">http://</text:a></text:p>
      <text:p text:style-name="Horizontal_20_Line"/>
      <text:p text:style-name="Text_20_body"><text:span text:style-name="Emphasis">Basé sur « <text:a xlink:type="simple" xlink:href="https://fr.wikihow.com/bloquer-les-sites-pour-adultes" text:style-name="Internet_20_link" text:visited-style-name="Visited_20_Internet_20_Link">Comment bloquer les sites pour adultes</text:a> » par Wiki-How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8-23T11::32:33</meta:creation-date>
    <dc:creator>Generated</dc:creator>
    <dc:date>2026-08-23T11::32:33</dc:date>
    <dc:language>en-US</dc:language>
    <meta:editing-cycles>1</meta:editing-cycles>
    <meta:editing-duration>PT0S</meta:editing-duration>
    <dc:title>tutoriel:securite:blocage:win7:start</dc:title>
  </office:meta>
</office:document-meta>
</file>