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im:start"/><text:bookmark-start text:name="__RefHeading___tutoriel_de_vim_1"/><text:bookmark-start text:name="tutoriel_de_vim"/>Tutoriel de VIM<text:bookmark-end text:name="__RefHeading___tutoriel_de_vim_1"/><text:bookmark-end text:name="tutoriel_de_vim"/></text:h>
      <text:p text:style-name="Text_20_body">Vim est un éditeur très puissant qui a trop de commandes pour pouvoir toutes les expliquer dans un cours comme celui-ci, qui est conçu pour en décrire suffisamment afin de vous permettre d'utiliser simplement Vim.</text:p>
      <text:p text:style-name="Text_20_body">Le temps requis pour suivre ce cours est d'environ 25 à 30 minutes, selon le temps que vous passerez à expérimente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TTENTION :</text:p><text:p text:style-name="Text_20_body">Les commandes utilisées dans les leçons modifieront le texte. Faites une copie de ce fichier afin de vous entraîner dessus (si vous avez lancé vimtutor“ ceci est déjà une copie).</text:p></table:table-cell></table:table-row></table:table></draw:text-box></draw:frame></text:p>
      <text:p text:style-name="Text_20_body">Il est important de garder en tête que ce cours est conçu pour apprendre par la pratique. Cela signifie que vous devez exécuter les commandes pour les apprendre correctement. Si vous vous contentez de lire le texte, vous oublierez les commandes !</text:p>
      <text:p text:style-name="Text_20_body">Maintenant, vérifiez que votre clavier n'est PAS verrouillé en majuscules, et appuyez la touche  j  le nombre de fois suffisant pour que la Leçon 1.1 remplisse complètement l'écran.</text:p>
      <text:h text:style-name="Heading_20_2" text:outline-level="2"><text:bookmark-start text:name="__RefHeading___lecon_1_2"/><text:bookmark-start text:name="lecon_1"/>Leçon 1<text:bookmark-end text:name="__RefHeading___lecon_1_2"/><text:bookmark-end text:name="lecon_1"/></text:h>
      <text:h text:style-name="Heading_20_3" text:outline-level="3"><text:bookmark-start text:name="__RefHeading___deplacement_du_curseur_3"/><text:bookmark-start text:name="deplacement_du_curseur"/>Déplacement du curseur<text:bookmark-end text:name="__RefHeading___deplacement_du_curseur_3"/><text:bookmark-end text:name="deplacement_du_curseur"/></text:h>
      <text:p text:style-name="Text_20_body">Pour déplacer le curseur, appuyez les touches <text:span text:style-name="Strong_20_Emphasis">h,j,k,l</text:span> comme indiqué.</text:p>
      <text:p text:style-name="Preformatted_20_Text"><text:s text:c="8"/>^<text:line-break/><text:s text:c="8"/>k<text:line-break/><text:s text:c="2"/>&lt; h<text:s text:c="7"/>l &gt;<text:line-break/><text:s text:c="8"/>j<text:line-break/><text:s text:c="8"/>v</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La touche <text:span text:style-name="Strong_20_Emphasis">h</text:span> est à gauche et déplace à gauche.La touche <text:span text:style-name="Strong_20_Emphasis">l</text:span> est à droite et déplace à droite.La touche <text:span text:style-name="Strong_20_Emphasis">j</text:span> ressemble à une flèche vers le bas.</text:p></table:table-cell></table:table-row></table:table></draw:text-box></draw:frame></text:p>
      <text:p text:style-name="Text_20_body">Déplacez le curseur sur l'écran jusqu'à vous sentir à l'aise.Maintenez la touche Bas (j) enfoncée jusqu'à ce qu'elle se répète.<text:line-break/>Maintenant vous êtes capable de vous déplacer jusqu'à la leçon suivante.En utilisant la touche Bas, allez à la Leçon 1.2.Si jamais vous doutez de ce que vous venez de taper, appuyez &lt;Échap&gt; pour revenir en mode Normal. Puis retapez la commande que vous vouliez.</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es touches fléchées devraient également fonctionner.</text:p><text:p text:style-name="Text_20_body">Mais en utilisant <text:span text:style-name="Strong_20_Emphasis">hjkl</text:span> vous pourrez vous déplacer beaucoup plus rapidement, une fois que vous en aurez pris l'habitude.</text:p></table:table-cell></table:table-row></table:table></draw:text-box></draw:frame></text:p>
      <text:h text:style-name="Heading_20_3" text:outline-level="3"><text:bookmark-start text:name="__RefHeading___sortir_de_vim_4"/><text:bookmark-start text:name="sortir_de_vim"/>Sortir de Vim<text:bookmark-end text:name="__RefHeading___sortir_de_vim_4"/><text:bookmark-end text:name="sortir_de_vim"/></text:h>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Avant d'effectuer les étapes ci-dessous, lisez toute cette leçon !!</text:p></table:table-cell></table:table-row></table:table></draw:text-box></draw:frame></text:p>
      <text:p text:style-name="Text_20_body">Appuyez la touche <text:span text:style-name="Plugin_Keyboard___keyboard">Échap</text:span> (pour être sûr d'être en mode Normal).Tapez :  :q! <text:span text:style-name="Plugin_Keyboard___keyboard">↵ Entrée</text:span> Ceci quitte l'éditeur SANS enregistrer les changements que vous avez faits.Revenez ici en tapant la commande qui vous a mené à ce tutoriel. Cela pourrait être : </text:p>
      <text:p text:style-name="Command Line Interface"><text:span text:style-name="PluginODTAutoStyle_span_17">$ </text:span><text:span text:style-name="PluginODTAutoStyle_span_18">vimtutor</text:span></text:p>
      <text:p text:style-name="Text_20_body">Si vous avez mémorisé ces étapes et êtes confiant, effectuez les étapes1 à 3 pour sortir puis rentrer dans l'éditeur.<draw:frame draw:style-name="PluginODTAutoStyle_Frame_19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q! <text:span text:style-name="Plugin_Keyboard___keyboard">↵ Entrée</text:span> annule tous les changements que vous avez faits. Dans quelques leçons, vous apprendrez à enregistrer les changements.</text:p></table:table-cell></table:table-row></table:table></draw:text-box></draw:frame></text:p>
      <text:p text:style-name="Text_20_body">Déplacez le curseur à la Leçon 1.3.</text:p>
      <text:h text:style-name="Heading_20_3" text:outline-level="3"><text:bookmark-start text:name="__RefHeading___edition_de_texte_-_effacement_5"/><text:bookmark-start text:name="edition_de_texte_-_effacement"/>Édition de texte - Effacement<text:bookmark-end text:name="__RefHeading___edition_de_texte_-_effacement_5"/><text:bookmark-end text:name="edition_de_texte_-_effacement"/></text:h>
      <text:p text:style-name="Text_20_body">Appuyez   x   pour effacer le caractère sous le curseur.</text:p>
      <text:p text:style-name="Text_20_body">Déplacez le curseur sur la ligne marquée —&gt; ci-dessous.Pour corriger les erreurs, déplacez le curseur jusqu'à ce qu'il soit sur un caractère à effacer.Appuyez la touche  x  pour effacer le caractère redondant.Répétez les étapes 2 à 4 jusqu'à ce que la phrase soit correcte.</text:p>
      <text:p text:style-name="Preformatted_20_Text">---&gt; La vvache a sautéé au-ddessus dde la luune.</text:p>
      <text:p text:style-name="Text_20_body">Maintenant que la ligne est correcte, passez à la Leçon 1.4.<draw:frame draw:style-name="PluginODTAutoStyle_Frame_23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En avançant dans ce cours, n'essayez pas de mémoriser, apprenez par la pratique.</text:p></table:table-cell></table:table-row></table:table></draw:text-box></draw:frame></text:p>
      <text:h text:style-name="Heading_20_3" text:outline-level="3"><text:bookmark-start text:name="__RefHeading___edition_de_texte_-_insertion_6"/><text:bookmark-start text:name="edition_de_texte_-_insertion"/>Édition de texte - Insertion<text:bookmark-end text:name="__RefHeading___edition_de_texte_-_insertion_6"/><text:bookmark-end text:name="edition_de_texte_-_insertion"/></text:h>
      <text:p text:style-name="Text_20_body">Appuyez  i  pour insérer du texte.</text:p>
      <text:p text:style-name="Text_20_body">Déplacez le curseur sur la première ligne marquée —&gt; ci-dessous.Pour rendre la première ligne identique à la seconde, mettez le curseur sur le premier caractère APRÈS l'endroit où insérer le texte.Appuyez sur i et tapez les caractères qui manquent.Une fois qu'une erreur est corrigée, appuyez &lt;Échap&gt; pour revenir en mode Normal. Répétez les étapes 2 à 4 pour corriger la phrase.</text:p>
      <text:p text:style-name="Preformatted_20_Text">---&gt; Il mnqe caractères cette .<text:line-break/>---&gt; Il manque des caractères dans cette ligne.</text:p>
      <text:p text:style-name="Text_20_body">Une fois que vous êtes à l'aise avec l'insertion de texte, allez à la Leçon 1.5.</text:p>
      <text:h text:style-name="Heading_20_3" text:outline-level="3"><text:bookmark-start text:name="__RefHeading___edition_de_texte_-_ajouter_7"/><text:bookmark-start text:name="edition_de_texte_-_ajouter"/>Édition de texte - Ajouter<text:bookmark-end text:name="__RefHeading___edition_de_texte_-_ajouter_7"/><text:bookmark-end text:name="edition_de_texte_-_ajouter"/></text:h>
      <text:p text:style-name="Text_20_body">Appuyez  A  pour ajouter du texte.</text:p>
      <text:p text:style-name="Text_20_body">Déplacez le curseur sur la première ligne ci-dessous marquée —&gt;. Peu importe sur quel caractère se trouve le curseur sur cette ligne.Appuyez  A  et tapez les ajouts nécessaires.Quand le texte a été ajouté, appuyez &lt;Échap&gt; pour revenir en mode Normal.Déplacez le curseur sur la seconde ligne marquée —&gt; et répétez les étapes 2 et 3 pour corriger la phrase.</text:p>
      <text:p text:style-name="Preformatted_20_Text">---&gt; Il manque du texte à partir de cet<text:line-break/><text:s text:c="5"/>Il manque du texte à partir de cette ligne.<text:line-break/>---&gt; Il manque aussi du te<text:line-break/><text:s text:c="5"/>Il manque aussi du texte ici.</text:p>
      <text:p text:style-name="Text_20_body">Quand vous vous sentez suffisamment à l'aise pour ajouter du texte, allez à la Leçon 1.6.</text:p>
      <text:h text:style-name="Heading_20_3" text:outline-level="3"><text:bookmark-start text:name="__RefHeading___editer_un_fichier_8"/><text:bookmark-start text:name="editer_un_fichier"/>Éditer un fichier<text:bookmark-end text:name="__RefHeading___editer_un_fichier_8"/><text:bookmark-end text:name="editer_un_fichier"/></text:h>
      <text:p text:style-name="Text_20_body">Utilisez  :wq  pour enregistrer un fichier et sortir.</text:p>
      <text:p text:style-name="Text_20_body"><draw:frame draw:style-name="PluginODTAutoStyle_Frame_27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Lisez toute la leçon avant d'exécuter les instructions ci-dessous !!</text:p></table:table-cell></table:table-row></table:table></draw:text-box></draw:frame></text:p>
      <text:p text:style-name="Text_20_body">Sortez de ce tutoriel comme vous l'avez fait dans la Leçon 1.2 :  :q! Ou, si vous avez accès à un autre terminal, exécutez-y les actions qui suivent.À l'invite du shell, tapez cette commande :  vim tutor <text:span text:style-name="Plugin_Keyboard___keyboard">↵ Entrée</text:span> vim' est la commande pour démarrer l'éditeur Vim, 'tutor' est le nom du fichier que vous souhaitez éditer. Utilisez un fichier qui peut être modifié.Insérez et effacez du texte comme vous l'avez appris dans les leçons précédentes.Enregistrez le fichier avec les changements et sortez de Vim avec : :wq &lt;Entrée&gt;Si vous avez quitté vimtutor à l'étape 1, recommencez vimtutor et déplacez-vous en bas vers le résumé suivant.</text:p>
      <text:h text:style-name="Heading_20_3" text:outline-level="3"><text:bookmark-start text:name="__RefHeading___resume_de_la_lecon_1_9"/><text:bookmark-start text:name="resume_de_la_lecon_1"/>Résumé de la leçon 1<text:bookmark-end text:name="__RefHeading___resume_de_la_lecon_1_9"/><text:bookmark-end text:name="resume_de_la_lecon_1"/></text:h>
      <text:p text:style-name="Text_20_body">Le curseur se déplace avec les touches fléchées ou les touches hjkl. h (gauche) j (bas) k (haut) l (droite)Pour démarrer Vim à l'invite du shell tapez :  </text:p>
      <text:p text:style-name="Command Line Interface"><text:span text:style-name="PluginODTAutoStyle_span_31">$ </text:span><text:span text:style-name="PluginODTAutoStyle_span_32">vim FICHIER</text:span></text:p>
      <text:p text:style-name="Text_20_body">Pour quitter Vim tapez :<text:span text:style-name="Plugin_Keyboard___keyboard">Échap</text:span> :q! &lt;Entrée&gt;  pour perdre tous les changements.ou tapez : <text:span text:style-name="Plugin_Keyboard___keyboard">Échap</text:span> :wq <text:span text:style-name="Plugin_Keyboard___keyboard">↵ Entrée</text:span>  pour enregistrer les changements.Pour effacer un caractère sous le curseur tapez :  xPour insérer ou ajouter du texte tapez :i tapez le texte à insérer avant le curseur   <text:span text:style-name="Plugin_Keyboard___keyboard">Échap</text:span>A tapez le texte à ajouter en fin de ligne    <text:span text:style-name="Plugin_Keyboard___keyboard">Échap</text:span><draw:frame draw:style-name="PluginODTAutoStyle_Frame_33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Appuyer sur <text:span text:style-name="Plugin_Keyboard___keyboard">Échap</text:span>  vous place en mode Normal ou annule une commande partiellement tapée dont vous ne voulez plus.</text:p></table:table-cell></table:table-row></table:table></draw:text-box></draw:frame></text:p>
      <text:h text:style-name="Heading_20_2" text:outline-level="2"><text:bookmark-start text:name="__RefHeading___lecon_2_10"/><text:bookmark-start text:name="lecon_2"/>Leçon 2<text:bookmark-end text:name="__RefHeading___lecon_2_10"/><text:bookmark-end text:name="lecon_2"/></text:h>
      <text:h text:style-name="Heading_20_3" text:outline-level="3"><text:bookmark-start text:name="__RefHeading___commandes_d_effacement_11"/><text:bookmark-start text:name="commandes_d_effacement"/>Commandes d'effacement<text:bookmark-end text:name="__RefHeading___commandes_d_effacement_11"/><text:bookmark-end text:name="commandes_d_effacement"/></text:h>
      <text:p text:style-name="Text_20_body">Tapez  dw  pour effacer un mot.</text:p>
      <text:p text:style-name="Text_20_body">Appuyez  &lt;Échap&gt;  pour être sûr d'être en mode Normal.Déplacez le curseur sur la ligne marquée —&gt; ci-dessous.Placez le curseur sur le début d'un mot qui a besoin d'être effacé.Tapez  dw  pour faire disparaître ce mot.<draw:frame draw:style-name="PluginODTAutoStyle_Frame_37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La lettre  d  apparaîtra sur la dernière ligne de l'écran lors de votre frappe. Vim attend que vous tapiez  w . Si vous voyez un autre caractère que  d  vous avez tapé autre chose ; appuyez &lt;Échap&gt; et recommencez.</text:p></table:table-cell></table:table-row></table:table></draw:text-box></draw:frame></text:p>
      <text:p text:style-name="Preformatted_20_Text">---&gt; Il y a quelques drôle mots qui n'ont rien à faire papier sur cette ligne.</text:p>
      <text:p text:style-name="Text_20_body">Répétez les étapes 3 et 4 jusqu'à ce que la phrase soit correcte et allez à la Leçon 2.2.</text:p>
      <text:h text:style-name="Heading_20_3" text:outline-level="3"><text:bookmark-start text:name="__RefHeading___plus_de_commandes_d_effacement_12"/><text:bookmark-start text:name="plus_de_commandes_d_effacement"/>Plus de commandes d'effacement<text:bookmark-end text:name="__RefHeading___plus_de_commandes_d_effacement_12"/><text:bookmark-end text:name="plus_de_commandes_d_effacement"/></text:h>
      <text:p text:style-name="Text_20_body">Tapez  d$  pour effacer jusqu'à la fin de la ligne.</text:p>
      <text:p text:style-name="Text_20_body">Appuyez  &lt;Échap&gt;  pour être sûr d'être en mode Normal.Déplacez le curseur sur la ligne marquée —&gt; ci-dessous.Déplacez le curseur jusqu'à la fin de la ligne correcte (APRÈS le premier . ).Tapez  d$  pour effacer jusqu'à la fin de la ligne.</text:p>
      <text:p text:style-name="Preformatted_20_Text">---&gt; Quelqu'un a tapé la fin de cette ligne deux fois. cette ligne deux fois.</text:p>
      <text:p text:style-name="Text_20_body">Allez à la Leçon 2.3 pour comprendre ce qui se passe.</text:p>
      <text:h text:style-name="Heading_20_3" text:outline-level="3"><text:bookmark-start text:name="__RefHeading___a_propos_des_operateurs_et_des_mouvements_13"/><text:bookmark-start text:name="a_propos_des_operateurs_et_des_mouvements"/>À propos des opérateurs et des mouvements<text:bookmark-end text:name="__RefHeading___a_propos_des_operateurs_et_des_mouvements_13"/><text:bookmark-end text:name="a_propos_des_operateurs_et_des_mouvements"/></text:h>
      <text:p text:style-name="Text_20_body">Plusieurs commandes qui changent le texte sont constituées d'un opérateur et d'un mouvement. Le format pour une commande d'effacement avec l'opérateur d  d'effacement est le suivant :</text:p>
      <text:p text:style-name="Preformatted_20_Text">d<text:s text:c="3"/>mouvement</text:p>
      <text:p text:style-name="Text_20_body">où :</text:p>
      <text:p text:style-name="Text_20_body">dest l'opérateur d'effacementmouvementest le mouvement sur lequel agit l'opérateur (listés ci-dessous)</text:p>
      <text:p text:style-name="Preformatted_20_Text">Une courte liste de mouvements :<text:line-break/>; w<text:line-break/>: jusqu'au début du prochain mot, en EXCLUANT son premier caractère.<text:line-break/>; e<text:line-break/>: jusqu'à la fin du mot courant, en EXCLUANT son dernier caractère.<text:line-break/>; $<text:line-break/>: jusqu'à la fin de la ligne, en INCLUANT son dernier caractère.</text:p>
      <text:p text:style-name="Preformatted_20_Text">Ainsi, taper<text:s text:c="2"/>**de**<text:s text:c="2"/>va effacer depuis le curseur jusqu'à la fin du mot.</text:p>
      <text:p text:style-name="Text_20_body"><draw:frame draw:style-name="PluginODTAutoStyle_Frame_41_text_frame" draw:name="Frame10" text:anchor-type="paragraph" svg:width="289.134pt" draw:z-index="0" svg:min-height="1cm"><draw:text-box><table:table table:style-name="Table"><table:table-column table:style-name="odt_auto_style_table_column_10_1"/><table:table-row><table:table-cell office:value-type="string" table:style-name="tablecell"><text:p text:style-name="tablealignleft">Le seul appui d'un mouvement en mode Normal, sans commande, déplace le curseur comme indiqué.</text:p></table:table-cell></table:table-row></table:table></draw:text-box></draw:frame></text:p>
      <text:h text:style-name="Heading_20_3" text:outline-level="3"><text:bookmark-start text:name="__RefHeading___utiliser_un_quantificateur_avec_un_mouvement_14"/><text:bookmark-start text:name="utiliser_un_quantificateur_avec_un_mouvement"/>Utiliser un quantificateur avec un mouvement<text:bookmark-end text:name="__RefHeading___utiliser_un_quantificateur_avec_un_mouvement_14"/><text:bookmark-end text:name="utiliser_un_quantificateur_avec_un_mouvement"/></text:h>
      <text:p text:style-name="Text_20_body">Taper un nombre avant un mouvement le répète autant de fois.</text:p>
      <text:p text:style-name="Text_20_body">Déplacez le curseur au début de la ligne marquée —&gt; ci-dessous.Tapez  2w  pour déplacer le curseur de 2 mots vers l'avant.Tapez  3e  pour déplacer le curseur à la fin du troisième mot vers l'avant.Tapez  0  (zéro) pour déplacer au début de la ligne.Répétez les étapes 2 et 3 avec des quantificateurs différents.</text:p>
      <text:p text:style-name="Preformatted_20_Text">---&gt; Ceci est juste une ligne avec des mots où vous pouvez vous déplacer.</text:p>
      <text:p text:style-name="Text_20_body">Déplacez-vous à la Leçon 2.5.</text:p>
      <text:h text:style-name="Heading_20_3" text:outline-level="3"><text:bookmark-start text:name="__RefHeading___utiliser_un_quantificateur_pour_effacer_plus_15"/><text:bookmark-start text:name="utiliser_un_quantificateur_pour_effacer_plus"/>Utiliser un quantificateur pour effacer plus<text:bookmark-end text:name="__RefHeading___utiliser_un_quantificateur_pour_effacer_plus_15"/><text:bookmark-end text:name="utiliser_un_quantificateur_pour_effacer_plus"/></text:h>
      <text:p text:style-name="Text_20_body">Taper un nombre avec un opérateur le répète autant de fois.</text:p>
      <text:p text:style-name="Text_20_body">Outre la combinaison de l'opérateur d'effacement avec un déplacement mentionné ci-dessus, vous pouvez insérer un nombre (quantificateur) pour effacer encore plus :
</text:p>
      <text:p text:style-name="Command Line Interface"><text:span text:style-name="PluginODTAutoStyle_span_45">d<text:s text:c="3"/>nombre<text:s text:c="3"/>déplacement</text:span></text:p>
      <text:p text:style-name="Text_20_body">Déplacez le curseur vers le premier mot en MAJUSCULES dans la ligne marquée —&gt;.Tapez  d2w  pour effacer les deux mots en MAJUSCULES.Répétez les étapes 1 et 2 avec des quantificateurs différents pour effacer les mots suivants en MAJUSCULES à l'aide d'une commande.</text:p>
      <text:p text:style-name="Preformatted_20_Text">---&gt; Cette ABC DE ligne FGHI JK LMN OP de mots est Q RS TUV nettoyée.</text:p>
      <text:h text:style-name="Heading_20_3" text:outline-level="3"><text:bookmark-start text:name="__RefHeading___operez_sur_des_lignes_16"/><text:bookmark-start text:name="operez_sur_des_lignes"/>OPÉREZ SUR DES LIGNES<text:bookmark-end text:name="__RefHeading___operez_sur_des_lignes_16"/><text:bookmark-end text:name="operez_sur_des_lignes"/></text:h>
      <text:p text:style-name="Text_20_body">* Tapez   dd   pour effacer une ligne complète. **</text:p>
      <text:p text:style-name="Preformatted_20_Text">Vu le nombre de fois où l'on efface des lignes complètes, les concepteurs<text:line-break/>de Vi ont décidé qu'il serait plus facile de taper simplement deux<text:s text:c="2"/>d<text:line-break/>pour effacer une ligne.</text:p>
      <text:p text:style-name="Text_20_body">Placez le curseur sur la seconde ligne de la phrase ci-dessous.Tapez  dd  pour effacer la ligne.Maintenant allez à la quatrième ligne.Tapez   2dd   pour effacer deux lignes.</text:p>
      <text:p text:style-name="Preformatted_20_Text">---&gt;<text:s text:c="2"/>1)<text:s text:c="2"/>Les roses sont rouges,<text:line-break/>---&gt;<text:s text:c="2"/>2)<text:s text:c="2"/>La boue c'est drôle,<text:line-break/>---&gt;<text:s text:c="2"/>3)<text:s text:c="2"/>Les violettes sont bleues,<text:line-break/>---&gt;<text:s text:c="2"/>4)<text:s text:c="2"/>J'ai une voiture,<text:line-break/>---&gt;<text:s text:c="2"/>5)<text:s text:c="2"/>Les horloges donnent l'heure,<text:line-break/>---&gt;<text:s text:c="2"/>6)<text:s text:c="2"/>Le sucre est doux<text:line-break/>---&gt;<text:s text:c="2"/>7)<text:s text:c="2"/>Tout comme vous.</text:p>
      <text:h text:style-name="Heading_20_2" text:outline-level="2"><text:bookmark-start text:name="__RefHeading___l_annulation_17"/><text:bookmark-start text:name="l_annulation"/>L'ANNULATION<text:bookmark-end text:name="__RefHeading___l_annulation_17"/><text:bookmark-end text:name="l_annulation"/></text:h>
      <text:p text:style-name="Text_20_body">* Tapez  u  pour annuler les dernières commandes. *** Tapez  U  pour récupérer toute une ligne. **Déplacez le curseur sur la ligne marquée —&gt; ci-dessous et placez-le sur
la première erreur.Tapez  x  pour effacer le premier caractère redondant.Puis tapez  u  pour annuler la dernière commande exécutée.Cette fois, corrigez toutes les erreurs de la ligne avec la commande  x .Puis tapez un  U  majuscule pour remettre la ligne dans son état initial.Puis tapez  u  deux-trois fois pour annuler le  U  et les commandes
précédentes.Maintenant tapez  CTRL-R  (maintenez la touche CTRL enfoncée pendant que
vous appuyez R) deux-trois fois pour refaire les commandes (annuler
les annulations).—&gt; Coorrigez les erreurs suur ccette ligne et reemettez-les avvec 'annuler'.</text:p>
      <text:p text:style-name="Text_20_body">Ce sont des commandes très utiles. Maintenant, allez au résumé de la
Leçon 2.</text:p>
      <text:h text:style-name="Heading_20_2" text:outline-level="2"><text:bookmark-start text:name="__RefHeading___resume_de_la_lecon_2_18"/><text:bookmark-start text:name="resume_de_la_lecon_2"/>RÉSUMÉ DE LA LEÇON 2<text:bookmark-end text:name="__RefHeading___resume_de_la_lecon_2_18"/><text:bookmark-end text:name="resume_de_la_lecon_2"/></text:h>
      <text:p text:style-name="Text_20_body">Pour effacer du curseur jusqu'au mot suivant tapez :         dwPour effacer du curseur jusqu'à la fin d'une ligne tapez :   d$Pour effacer toute une ligne tapez :                         ddPour répéter un déplacement ajoutez un quantificateur :      2wLe format d'une commande de changement est :</text:p>
      <text:p text:style-name="Preformatted_20_Text"><text:s text:c="5"/>opérateur<text:s text:c="3"/>[nombre]<text:s text:c="3"/>déplacement</text:p>
      <text:p text:style-name="Preformatted_20_Text"><text:s text:c="3"/>Où :<text:line-break/><text:s text:c="5"/>opérateur<text:s text:c="3"/>- est ce qu'il faut faire, comme<text:s text:c="2"/>d<text:s text:c="2"/>pour effacer.<text:line-break/><text:s text:c="5"/>[nombre]<text:s text:c="4"/>- un quantificateur optionnel pour répéter le déplacement.<text:line-break/><text:s text:c="5"/>déplacement - déplace le long du texte à opérer, tel que<text:s text:c="2"/>w<text:s text:c="2"/>(mot),<text:line-break/><text:s text:c="19"/>$ (jusqu'à la fin de ligne), etc.</text:p>
      <text:p text:style-name="Text_20_body">Pour se déplacer au début de ligne, utilisez un zéro :  0Pour annuler des actions précédentes, tapez :            u (u minuscule)
Pour annuler tous les changements sur une ligne tapez :  U (U majuscule)
Pour annuler l'annulation tapez :                        CTRL-R</text:p>
      <text:h text:style-name="Heading_20_1" text:outline-level="1"><text:bookmark-start text:name="__RefHeading___lecon_3_19"/><text:bookmark-start text:name="lecon_3"/>Leçon 3<text:bookmark-end text:name="__RefHeading___lecon_3_19"/><text:bookmark-end text:name="lecon_3"/></text:h>
      <text:h text:style-name="Heading_20_2" text:outline-level="2"><text:bookmark-start text:name="__RefHeading___le_collage_20"/><text:bookmark-start text:name="le_collage"/>LE COLLAGE<text:bookmark-end text:name="__RefHeading___le_collage_20"/><text:bookmark-end text:name="le_collage"/></text:h>
      <text:p text:style-name="Text_20_body">* Tapez  p  pour placer après le curseur ce qui vient d'être effacé. **Placez le curseur sur la première ligne ci-dessous marquée —&gt;.Tapez  dd  pour effacer la ligne et la placer dans un registre de Vim.Déplacez le curseur sur la ligne c) au-dessus où vous voulez remettre la
ligne effacée.En mode Normal, tapez   p   pour remettre la ligne en dessous du curseur.Répétez les étapes 2 à 4 pour mettre toutes les lignes dans le bon ordre.—&gt; d) Et vous, qu'apprenez-vous ?
—&gt; b) Les violettes sont bleues,
—&gt; c) L'intelligence s'apprend,
—&gt; a) Les roses sont rouges,</text:p>
      <text:h text:style-name="Heading_20_2" text:outline-level="2"><text:bookmark-start text:name="__RefHeading___la_commande_de_remplacement_21"/><text:bookmark-start text:name="la_commande_de_remplacement"/>LA COMMANDE DE REMPLACEMENT<text:bookmark-end text:name="__RefHeading___la_commande_de_remplacement_21"/><text:bookmark-end text:name="la_commande_de_remplacement"/></text:h>
      <text:p text:style-name="Text_20_body">* Tapez  rx  pour remplacer un caractère sous le curseur par  x . **Déplacez le curseur sur la première ligne marquée —&gt; ci-dessous.Placez le curseur de manière à ce qu'il surplombe la première erreur.Tapez  r  suivi du caractère qui doit corriger l'erreur.Répétez les étapes 2 et 3 jusqu'à ce que la première ligne soit égale
à la seconde.—&gt;  Quand cette ligne a été sauvie, quelqu'un a lait des faunes de frappe !
—&gt;  Quand cette ligne a été saisie, quelqu'un a fait des fautes de frappe !</text:p>
      <text:p text:style-name="Text_20_body">Maintenant, allez à la Leçon 3.3.NOTE : N'oubliez pas que vous devriez apprendre par la pratique, pas par</text:p>
      <text:p text:style-name="Preformatted_20_Text"><text:s text:c="5"/>mémorisation.</text:p>
      <text:h text:style-name="Heading_20_2" text:outline-level="2"><text:bookmark-start text:name="__RefHeading___l_operateur_de_changement_22"/><text:bookmark-start text:name="l_operateur_de_changement"/>L'OPÉRATEUR DE CHANGEMENT<text:bookmark-end text:name="__RefHeading___l_operateur_de_changement_22"/><text:bookmark-end text:name="l_operateur_de_changement"/></text:h>
      <text:p text:style-name="Text_20_body">* Pour changer jusqu'à la fin d'un mot, tapez  ce .**Déplacez le curseur sur la première ligne marquée —&gt; ci-dessous.Placez le curseur sur le  u  de luhko.Tapez  ce  et corrigez le mot (dans notre cas, tapez  'igne'.)Appuyez &lt;Échap&gt; et placez-vous sur le prochain caractère qui doit
être changé.Répétez les étapes 3 et 4 jusqu'à ce que la première phrase soit
identique à la seconde.—&gt; Cette luhko contient quelques myqa qui ont ricne d'être chantufip.
—&gt; Cette ligne contient quelques mots qui ont besoin d'être changés.</text:p>
      <text:p text:style-name="Text_20_body">Notez que  ce  efface le mot et vous place ensuite en mode Insertion.</text:p>
      <text:h text:style-name="Heading_20_2" text:outline-level="2"><text:bookmark-start text:name="__RefHeading___plus_de_changements_avec_c_23"/><text:bookmark-start text:name="plus_de_changements_avec_c"/>PLUS DE CHANGEMENTS AVEC c<text:bookmark-end text:name="__RefHeading___plus_de_changements_avec_c_23"/><text:bookmark-end text:name="plus_de_changements_avec_c"/></text:h>
      <text:p text:style-name="Text_20_body">* L'opérateur de changement fonctionne avec les mêmes déplacements
que l'effacement. **L'opérateur de changement fonctionne de la même manière que
l'effacement. Le format est :</text:p>
      <text:p text:style-name="Preformatted_20_Text"><text:s text:c="7"/>c<text:s text:c="3"/>[nombre]<text:s text:c="3"/>déplacement</text:p>
      <text:p text:style-name="Text_20_body">Les déplacements sont identiques :  w (mot) et  $ (fin de ligne).Déplacez-vous sur la première ligne marquée —&gt; ci-dessous.Placez le curseur sur la première erreur.Tapez  c$  et tapez le reste de la ligne afin qu'elle soit identique
à la seconde ligne, puis tapez &lt;Échap&gt;.—&gt; La fin de cette ligne doit être rendue identique à la seconde.
—&gt; La fin de cette ligne doit être corrigée avec la commande  c$ .</text:p>
      <text:p text:style-name="Text_20_body">NOTE :  Vous pouvez utiliser la touche Retour Arrière pour corriger les</text:p>
      <text:p text:style-name="Preformatted_20_Text"><text:s text:c="6"/>erreurs lorsque vous tapez.</text:p>
      <text:h text:style-name="Heading_20_2" text:outline-level="2"><text:bookmark-start text:name="__RefHeading___resume_de_la_lecon_3_24"/><text:bookmark-start text:name="resume_de_la_lecon_3"/>RÉSUMÉ DE LA LEÇON 3<text:bookmark-end text:name="__RefHeading___resume_de_la_lecon_3_24"/><text:bookmark-end text:name="resume_de_la_lecon_3"/></text:h>
      <text:p text:style-name="Text_20_body">Pour remettre le texte qui a déjà été effacé, tapez  p . Cela Place le
texte effacé APRÈS le curseur (si une ligne complète a été effacée, elle
sera placée sous la ligne du curseur).Pour remplacer le caractère sous le curseur, tapez  r  suivi du caractère
qui remplacera l'original.L'opérateur de changement vous permet de changer depuis la position du
curseur jusqu'où le déplacement vous amène. Par exemple, tapez  ce
pour changer du curseur jusqu'à la fin du mot,  c$  pour changer jusqu'à
la fin d'une ligne.Le format pour le changement est :</text:p>
      <text:p text:style-name="Preformatted_20_Text"><text:s text:c="7"/>c<text:s text:c="3"/>[nombre]<text:s text:c="3"/>déplacement</text:p>
      <text:p text:style-name="Text_20_body">Passez maintenant à la leçon suivante.</text:p>
      <text:h text:style-name="Heading_20_1" text:outline-level="1"><text:bookmark-start text:name="__RefHeading___lecon_4_25"/><text:bookmark-start text:name="lecon_4"/>Leçon 4<text:bookmark-end text:name="__RefHeading___lecon_4_25"/><text:bookmark-end text:name="lecon_4"/></text:h>
      <text:h text:style-name="Heading_20_2" text:outline-level="2"><text:bookmark-start text:name="__RefHeading___position_du_curseur_et_etat_du_fichier_26"/><text:bookmark-start text:name="position_du_curseur_et_etat_du_fichier"/>POSITION DU CURSEUR ET ÉTAT DU FICHIER<text:bookmark-end text:name="__RefHeading___position_du_curseur_et_etat_du_fichier_26"/><text:bookmark-end text:name="position_du_curseur_et_etat_du_fichier"/></text:h>
      <text:p text:style-name="Text_20_body">* Tapez CTRL-G pour afficher votre position dans le fichier et son état.
Tapez  G  pour vous rendre à une ligne donnée du fichier. **NOTE : Lisez toute cette leçon avant d'effectuer l'une des étapes !!</text:p>
      <text:p text:style-name="Text_20_body">Maintenez enfoncée la touche CTRL et appuyez sur  g . On appelle cela
CTRL-G. Une ligne d'état va apparaître en bas de l'écran avec le nom
du fichier et le numéro de la ligne où vous êtes. Notez ce numéro, il
servira lors de l'étape 3.NOTE : Vous pouvez peut-être voir le curseur en bas à droite de l'écran.</text:p>
      <text:p text:style-name="Preformatted_20_Text"><text:s text:c="5"/>Ceci arrive quand l'option 'ruler' est activée (voir<text:s text:c="2"/>:help 'ruler')</text:p>
      <text:p text:style-name="Text_20_body">Tapez  G   pour vous déplacer à la fin du fichier.
Tapez  gg  pour vous déplacer au début du fichier.Tapez le numéro de la ligne où vous étiez suivi de   G . Cela vous
ramènera à la ligne où vous étiez au départ quand vous aviez appuyé
CTRL-G.Si vous vous sentez prêt à faire ceci, effectuez les étapes 1 à 3.</text:p>
      <text:h text:style-name="Heading_20_2" text:outline-level="2"><text:bookmark-start text:name="__RefHeading___la_recherche_27"/><text:bookmark-start text:name="la_recherche"/>LA RECHERCHE<text:bookmark-end text:name="__RefHeading___la_recherche_27"/><text:bookmark-end text:name="la_recherche"/></text:h>
      <text:p text:style-name="Text_20_body">* Tapez  /  suivi d'un texte pour rechercher ce texte. **Tapez le caractère  /  en mode Normal. Notez que celui-ci et le curseur
apparaissent en bas de l'écran, comme lorsque l'on utilise.Puis tapez 'errreuur' &lt;Entrée&gt;. C'est le mot que vous voulez rechercher.Pour rechercher à nouveau le même texte, tapez simplement  n .
Pour rechercher le même texte dans la direction opposée, tapez  N .Pour rechercher une phrase dans la direction opposée, utilisez  ;
au lieu de  / .—&gt; erreur ne s'écrit pas “errreuur” ; errreuur est une erreur.</text:p>
      <text:p text:style-name="Text_20_body">NOTE : Quand la recherche atteint la fin du fichier, elle reprend au début</text:p>
      <text:p text:style-name="Preformatted_20_Text"><text:s text:c="5"/>sauf si l'option 'wrapscan' est désactivée.</text:p>
      <text:h text:style-name="Heading_20_2" text:outline-level="2"><text:bookmark-start text:name="__RefHeading___recherche_des_parentheses_correspondantes_28"/><text:bookmark-start text:name="recherche_des_parentheses_correspondantes"/>RECHERCHE DES PARENTHÈSES CORRESPONDANTES<text:bookmark-end text:name="__RefHeading___recherche_des_parentheses_correspondantes_28"/><text:bookmark-end text:name="recherche_des_parentheses_correspondantes"/></text:h>
      <text:p text:style-name="Text_20_body">* Tapez  %  pour trouver des ), ] ou } correspondants. **Placez le curseur sur l'un des (, [ ou { de la ligne marquée —&gt;
ci-dessous.Puis tapez le caractère  % .Le curseur se déplacera sur la parenthèse ou crochet correspondant.Tapez  %  pour replacer le curseur sur la parenthèse ou crochet
correspondant.Déplacez le curseur sur un autre (,),[,],{ ou } et regardez ce que
fait  % .—&gt; Voici ( une ligne de test contenant des (, des [ ] et des { } )).</text:p>
      <text:p text:style-name="Text_20_body">NOTE : Cette fonctionnalité est très utile lors du débogage d'un programme qui</text:p>
      <text:p text:style-name="Preformatted_20_Text"><text:s text:c="5"/>contient des parenthèses déséquilibrées !</text:p>
      <text:h text:style-name="Heading_20_2" text:outline-level="2"><text:bookmark-start text:name="__RefHeading___la_commande_de_substitution_29"/><text:bookmark-start text:name="la_commande_de_substitution"/>LA COMMANDE DE SUBSTITUTION<text:bookmark-end text:name="__RefHeading___la_commande_de_substitution_29"/><text:bookmark-end text:name="la_commande_de_substitution"/></text:h>
      <text:p text:style-name="Text_20_body">* Tapez  :s/ancien/nouveau/g  pour remplacer 'ancien' par 'nouveau'. **Déplacez le curseur sur la ligne marquée —&gt; ci-dessous.Tapez  :s/lee/le &lt;Entrée&gt; . Notez que cette commande change seulement la
première occurrence de “lee” dans la ligne.Puis tapez  :s/lee/le/g . L'ajout du drapeau  g  ordonne de faire une
substitution globale sur la ligne, et change toutes les occurrences de
“lee” sur la ligne.—&gt; lee meilleur moment pour regarder lees fleurs est pendant lee printemps.</text:p>
      <text:p text:style-name="Text_20_body">Pour changer toutes les occurrences d'un texte, entre deux lignes,
tapez  :#,#s/ancien/nouveau/g  où #,# sont les numéros de lignes de la
plage où la substitution doit être faite.
Tapez  :%s/ancien/nouveau/g    pour changer toutes les occurrences dans
tout le fichier.
Tapez  :%s/ancien/nouveau/gc   pour trouver toutes les occurrences dans
tout le fichier avec une invite pour
confirmer ou infirmer chaque substitution.</text:p>
      <text:h text:style-name="Heading_20_2" text:outline-level="2"><text:bookmark-start text:name="__RefHeading___resume_de_la_lecon_4_30"/><text:bookmark-start text:name="resume_de_la_lecon_4"/>RÉSUMÉ DE LA LEÇON 4<text:bookmark-end text:name="__RefHeading___resume_de_la_lecon_4_30"/><text:bookmark-end text:name="resume_de_la_lecon_4"/></text:h>
      <text:p text:style-name="Text_20_body">CTRL-G       affiche la position dans le fichier et l'état de celui-ci.
G  déplace à la fin du fichier.
nombre    G  déplace au numéro de ligne.
gg  déplace à la première ligne.Taper  /  suivi d'un texte recherche ce texte vers l'AVANT.
Taper  ;  suivi d'un texte recherche ce texte vers l'ARRIÈRE.
Après une recherche tapez  n  pour trouver l'occurrence suivante dans la
même direction ou  Maj-N  pour rechercher dans la direction opposée.Taper  %  lorsque le curseur est sur  (, ), [, ], { ou }  déplace
celui-ci sur le caractère correspondant.Pour remplacer le premier aa par bb sur une ligne tapez     :s/aa/bb
Pour remplacer tous les aa par bb sur une ligne tapez       :s/aa/bb/g
Pour remplacer du texte entre deux numéros de ligne tapez   :#,#s/aa/bb/g
Pour remplacer toutes les occurrences dans le fichier tapez :%s/aa/bb/g
Pour demander une confirmation à chaque fois ajoutez 'c'    :%s/aa/bb/gc</text:p>
      <text:h text:style-name="Heading_20_1" text:outline-level="1"><text:bookmark-start text:name="__RefHeading___lecon_5_31"/><text:bookmark-start text:name="lecon_5"/>Leçon 5<text:bookmark-end text:name="__RefHeading___lecon_5_31"/><text:bookmark-end text:name="lecon_5"/></text:h>
      <text:h text:style-name="Heading_20_2" text:outline-level="2"><text:bookmark-start text:name="__RefHeading___comment_executer_une_commande_externe_32"/><text:bookmark-start text:name="comment_executer_une_commande_externe"/>COMMENT EXÉCUTER UNE COMMANDE EXTERNE<text:bookmark-end text:name="__RefHeading___comment_executer_une_commande_externe_32"/><text:bookmark-end text:name="comment_executer_une_commande_externe"/></text:h>
      <text:p text:style-name="Text_20_body">** Tapez  :!  suivi d'une commande externe pour exécuter cette commande. **</text:p>
      <text:p text:style-name="Text_20_body">Tapez le familier pour mettre le curseur en bas de l'écran. Cela vous
permet de saisir une commande.Puis tapez un  !  (point d'exclamation). Cela vous permet d'exécuter
n'importe quelle commande valide pour votre interpréteur (shell).Par exemple, tapez  ls  après le  !  et appuyez &lt;Entrée&gt;. Ceci affichera
la liste des fichiers du répertoire courant, comme si vous aviez tapé la
commande à l'invite du shell. Utilisez  :!dir  si  :!ls  ne marche pas.NOTE :  Il est possible d'exécuter n'importe quelle commande externe de cette</text:p>
      <text:p text:style-name="Preformatted_20_Text"><text:s text:c="6"/>manière, avec ou sans argument.</text:p>
      <text:p text:style-name="Text_20_body">NOTE :  Toutes les commandes  :  doivent finir par la frappe de &lt;Entrée&gt;.</text:p>
      <text:p text:style-name="Preformatted_20_Text"><text:s text:c="6"/>À partir de maintenant, nous ne le mentionnerons plus.</text:p>
      <text:h text:style-name="Heading_20_2" text:outline-level="2"><text:bookmark-start text:name="__RefHeading___plus_de_details_sur_l_enregistrement_de_fichiers_33"/><text:bookmark-start text:name="plus_de_details_sur_l_enregistrement_de_fichiers"/>PLUS DE DÉTAILS SUR L'ENREGISTREMENT DE FICHIERS<text:bookmark-end text:name="__RefHeading___plus_de_details_sur_l_enregistrement_de_fichiers_33"/><text:bookmark-end text:name="plus_de_details_sur_l_enregistrement_de_fichiers"/></text:h>
      <text:p text:style-name="Text_20_body">** Pour enregistrer les changements faits au texte, tapez  :w FICHIER . **</text:p>
      <text:p text:style-name="Text_20_body">Tapez  :!dir  ou  :!ls  pour avoir la liste des fichiers dans le
répertoire courant. Vous savez déjà qu'il faut appuyer &lt;Entrée&gt; après
cela.Choisissez un nom de fichier qui n'existe pas encore, par exemple TEST.Puis tapez  :w TEST  (où TEST est le nom que vous avez choisi).Cela enregistre tout le fichier (Tutoriel Vim) sous le nom TEST.
Pour le vérifier, tapez  :!dir  ou  :!ls  de nouveau pour revisualiser
votre répertoire.NOTE : Si vous quittez Vim et le redémarrez de nouveau avec le fichier TEST,</text:p>
      <text:p text:style-name="Preformatted_20_Text"><text:s text:c="5"/>celui-ci sera une copie exacte de ce cours au moment où vous l'avez<text:line-break/><text:s text:c="5"/>enregistré.</text:p>
      <text:p text:style-name="Text_20_body">Maintenant, effacez le fichier en tapant (Windows) :   :!del TEST
ou (Unix) :      :!rm TEST</text:p>
      <text:h text:style-name="Heading_20_2" text:outline-level="2"><text:bookmark-start text:name="__RefHeading___selection_du_texte_a_enregistrer_34"/><text:bookmark-start text:name="selection_du_texte_a_enregistrer"/>SÉLECTION DU TEXTE À ENREGISTRER<text:bookmark-end text:name="__RefHeading___selection_du_texte_a_enregistrer_34"/><text:bookmark-end text:name="selection_du_texte_a_enregistrer"/></text:h>
      <text:p text:style-name="Text_20_body">* Pour enregistrer une portion du fichier,
tapez :   v  déplacement  :w FICHIER  **Déplacez le curseur sur cette ligne.Appuyez  v  et déplacez le curseur vers la cinquième ligne plus bas.
Remarquez que le texte est en surbrillance.Appuyez . En bas de l'écran  :'&lt;,'&gt; va apparaître.Tapez   w TEST  , où TEST est un nom de fichier qui n'existe pas.
Vérifiez que vous voyez  :'&lt;,'&gt;w TEST  avant d'appuyer sur &lt;Entrée&gt;.Vim va enregistrer les lignes sélectionnées dans le fichier TEST.
Utilisez  :!dir  ou  :!ls pour le voir. Ne l'effacez pas encore !
Nous allons l'utiliser dans la leçon suivante.NOTE : L'appui de  v  démarre la sélection Visuelle. Vous pouvez déplacer le</text:p>
      <text:p text:style-name="Preformatted_20_Text"><text:s text:c="5"/>curseur pour agrandir ou rétrécir la sélection. Puis vous pouvez<text:line-break/><text:s text:c="5"/>utiliser un opérateur pour faire quelque chose sur le texte. Par<text:line-break/><text:s text:c="5"/>exemple,<text:s text:c="2"/>d<text:s text:c="2"/>efface le texte.</text:p>
      <text:h text:style-name="Heading_20_2" text:outline-level="2"><text:bookmark-start text:name="__RefHeading___recuperation_et_fusion_de_fichiers_35"/><text:bookmark-start text:name="recuperation_et_fusion_de_fichiers"/>RÉCUPÉRATION ET FUSION DE FICHIERS<text:bookmark-end text:name="__RefHeading___recuperation_et_fusion_de_fichiers_35"/><text:bookmark-end text:name="recuperation_et_fusion_de_fichiers"/></text:h>
      <text:p text:style-name="Text_20_body">* Pour insérer le contenu d'un fichier, tapez  :r FICHIER **Placez le curseur juste au-dessus de cette ligne.NOTE :  Après avoir exécuté l'étape 2 vous verrez du texte de la Leçon 5.3.</text:p>
      <text:p text:style-name="Preformatted_20_Text"><text:s text:c="6"/>Puis déplacez-vous vers le bas pour voir cette leçon à nouveau.</text:p>
      <text:p text:style-name="Text_20_body">Maintenant récupérez votre fichier TEST en utilisant la commande  :r TEST
où TEST est le nom de votre fichier.
Le fichier que vous récupérez est placé au-dessous de la ligne du curseur.Pour vérifier que le fichier a bien été inséré, remontez et vérifiez
qu'il y a maintenant deux copies de la Leçon 5.3, l'originale et celle
contenue dans le fichier.NOTE :  Vous pouvez aussi lire la sortie d'une commande externe. Par exemple,</text:p>
      <text:p text:style-name="Text_20_body">r !ls  lit la sortie de la commande ls et la place sous la ligne du
curseur.</text:p>
      <text:h text:style-name="Heading_20_2" text:outline-level="2"><text:bookmark-start text:name="__RefHeading___resume_de_la_lecon_5_36"/><text:bookmark-start text:name="resume_de_la_lecon_5"/>RÉSUMÉ DE LA LEÇON 5<text:bookmark-end text:name="__RefHeading___resume_de_la_lecon_5_36"/><text:bookmark-end text:name="resume_de_la_lecon_5"/></text:h>
      <text:p text:style-name="Text_20_body">:!commande  exécute une commande externe.</text:p>
      <text:p text:style-name="Preformatted_20_Text"><text:s text:c="3"/>Quelques exemples pratiques :<text:line-break/><text:s text:c="4"/>(Windows)<text:s text:c="7"/>(Unix)<text:line-break/><text:s text:c="5"/>:!dir<text:s text:c="11"/>:!ls<text:s text:c="10"/>affiche le contenu du répertoire courant.<text:line-break/><text:s text:c="5"/>:!del FICHIER<text:s text:c="3"/>:!rm FICHIER<text:s text:c="2"/>efface FICHIER.</text:p>
      <text:p text:style-name="Text_20_body">:w FICHIER  enregistre le fichier Vim courant sur le disque avec pour
nom FICHIER.v  déplacement  :w FICHIER sauvegarde les lignes de la sélection Visuelle
dans le fichier FICHIER.:r FICHIER  récupère le contenu du fichier FICHIER et l'insère sous la
position du curseur.:r !dir  lit la sortie de la commande dir et l'insère sous la position
du curseur.</text:p>
      <text:h text:style-name="Heading_20_2" text:outline-level="2"><text:bookmark-start text:name="__RefHeading___lecon_6_37"/><text:bookmark-start text:name="lecon_6"/>Leçon 6<text:bookmark-end text:name="__RefHeading___lecon_6_37"/><text:bookmark-end text:name="lecon_6"/></text:h>
      <text:h text:style-name="Heading_20_3" text:outline-level="3"><text:bookmark-start text:name="__RefHeading___la_commande_d_ouverture_38"/><text:bookmark-start text:name="la_commande_d_ouverture"/>LA COMMANDE D'OUVERTURE<text:bookmark-end text:name="__RefHeading___la_commande_d_ouverture_38"/><text:bookmark-end text:name="la_commande_d_ouverture"/></text:h>
      <text:p text:style-name="Text_20_body">** Tapez  o  pour ouvrir une ligne sous le curseur et y aller en Insertion. **</text:p>
      <text:p text:style-name="Text_20_body">Déplacez le curseur sur la ligne marquée —&gt; ci-dessous.Tapez la lettre   o   minuscule pour ouvrir une ligne SOUS le curseur et
vous y placer en mode Insertion.Puis tapez du texte et appuyez &lt;Échap&gt; pour sortir du mode Insertion.—&gt; En tapant  o  le curseur se met sur la ligne ouverte, en mode Insertion.</text:p>
      <text:p text:style-name="Text_20_body">Pour ouvrir une ligne au-DESSUS du curseur, tapez simplement un  O
majuscule, plutôt qu'un  o  minuscule. Faites un essai sur la ligne
ci-dessous.—&gt; Ouvrez une ligne ci-dessus en tapant O lorsque le curseur est ici.</text:p>
      <text:h text:style-name="Heading_20_3" text:outline-level="3"><text:bookmark-start text:name="__RefHeading___la_commande_d_ajout_39"/><text:bookmark-start text:name="la_commande_d_ajout"/>LA COMMANDE D'AJOUT<text:bookmark-end text:name="__RefHeading___la_commande_d_ajout_39"/><text:bookmark-end text:name="la_commande_d_ajout"/></text:h>
      <text:p text:style-name="Text_20_body">* Tapez  a  pour insérer du texte APRÈS le curseur. **Placez le curseur au début de la ligne marquée —&gt; ci-dessous.Appuyez  e  jusqu'à ce que le curseur soit sur la fin de  li .Appuyez  a  (minuscule) pour ajouter du texte APRÈS le curseur.Complétez le mot comme dans la ligne dessous. Appuyez &lt;Échap&gt; pour
sortir du mode Insertion.Utilisez  e  pour vous déplacer vers le mot incomplet suivant et
répétez les étapes 3 et 4.—&gt; Cette li vous perm de pratiq l'ajout de t dans une ligne.
—&gt; Cette ligne vous permet de pratiquer l'ajout de texte dans une ligne.</text:p>
      <text:p text:style-name="Text_20_body">NOTE :  a, i, A vont tous dans le même mode Insertion, la seule différence</text:p>
      <text:p text:style-name="Preformatted_20_Text"><text:s text:c="6"/>est l'endroit où les caractères sont insérés.</text:p>
      <text:h text:style-name="Heading_20_3" text:outline-level="3"><text:bookmark-start text:name="__RefHeading___une_autre_maniere_de_remplacer_40"/><text:bookmark-start text:name="une_autre_maniere_de_remplacer"/>UNE AUTRE MANIÈRE DE REMPLACER<text:bookmark-end text:name="__RefHeading___une_autre_maniere_de_remplacer_40"/><text:bookmark-end text:name="une_autre_maniere_de_remplacer"/></text:h>
      <text:p text:style-name="Text_20_body">* Tapez un  R  majuscule pour remplacer plus d'un caractère. **Déplacez le curseur sur la première ligne marquée —&gt; ci-dessous.
Déplacez le curseur sur le début du premier xxx .Appuyez maintenant  R  et tapez le nombre dessous dans la deuxième ligne,
de manière à remplacer le xxx .Appuyez &lt;Échap&gt; pour quitter le mode Remplacement. Notez que le reste de
la ligne demeure inchangé.Répétez les étapes pour remplacer les xxx restants.—&gt; L'ajout de 123 à xxx donne xxx.
—&gt; L'ajout de 123 à 456 donne 579.</text:p>
      <text:p text:style-name="Text_20_body">NOTE : Le mode Remplacement est comme le mode Insertion, mais tous les</text:p>
      <text:p text:style-name="Preformatted_20_Text"><text:s text:c="5"/>caractères tapés effacent un caractère existant.</text:p>
      <text:h text:style-name="Heading_20_3" text:outline-level="3"><text:bookmark-start text:name="__RefHeading___copier_et_coller_du_texte_41"/><text:bookmark-start text:name="copier_et_coller_du_texte"/>COPIER ET COLLER DU TEXTE<text:bookmark-end text:name="__RefHeading___copier_et_coller_du_texte_41"/><text:bookmark-end text:name="copier_et_coller_du_texte"/></text:h>
      <text:p text:style-name="Text_20_body">* Utilisez l'opérateur  y  pour copier du texte et  p  pour le coller **Allez à la ligne marquée —&gt; ci-dessous et placez le curseur après “a)”.Démarrez le mode Visuel avec  v  et déplacez le curseur juste devant
“premier”.Tapez  y  pour copier le texte en surbrillance.Déplacez le curseur à la fin de la ligne suivante :   j$Tapez  p  pour coller le texte. Puis tapez :  un second &lt;Échap&gt; .Utilisez le mode Visuel pour sélectionner “élément”, copiez-le avec  y  ,
déplacez-vous à la fin de la ligne suivante avec  j$  et collez le texte
à cet endroit avec  p .—&gt;  a) ceci est le premier élément.</text:p>
      <text:p text:style-name="Preformatted_20_Text"><text:s text:c="4"/>b)</text:p>
      <text:h text:style-name="Heading_20_3" text:outline-level="3"><text:bookmark-start text:name="__RefHeading___reglage_des_options_42"/><text:bookmark-start text:name="reglage_des_options"/>RÉGLAGE DES OPTIONS<text:bookmark-end text:name="__RefHeading___reglage_des_options_42"/><text:bookmark-end text:name="reglage_des_options"/></text:h>
      <text:p text:style-name="Text_20_body">* Réglons une option afin que la recherche et la substitution ignorent la
casse des caractères. **Recherchez 'ignore' en tapant :   /ignore &lt;Entrée&gt;
Répétez ceci plusieurs fois en utilisant la touche  n .Activez l'option 'ic' (ignorer casse) en tapant  :set ic .Puis cherchez 'ignore' de nouveau en utilisant  n .
Remarquez que Ignore et IGNORE sont maintenant aussi trouvés.Activez les options 'hlsearch' et 'incsearch' avec  :set hls is .Puis recommencez une recherche, et faites bien attention à ce qui se
produit :  /ignore &lt;Entrée&gt;Pour désactiver 'ignorer casse', entrez :  :set noicNOTE : Pour enlever la surbrillance des résultats, entrez :   :nohlsearch</text:p>
      <text:p text:style-name="Text_20_body">NOTE : Si vous voulez ignorer la casse uniquement pour une recherche, utilisez</text:p>
      <text:p text:style-name="Preformatted_20_Text"><text:s text:c="5"/>\c<text:s text:c="2"/>dans la phrase :<text:s text:c="3"/>/ignore\c<text:s text:c="2"/>&lt;Entrée&gt;</text:p>
      <text:h text:style-name="Heading_20_3" text:outline-level="3"><text:bookmark-start text:name="__RefHeading___resume_de_la_lecon_6_43"/><text:bookmark-start text:name="resume_de_la_lecon_6"/>RÉSUMÉ DE LA LEÇON 6<text:bookmark-end text:name="__RefHeading___resume_de_la_lecon_6_43"/><text:bookmark-end text:name="resume_de_la_lecon_6"/></text:h>
      <text:p text:style-name="Text_20_body">Taper  o  ouvre une ligne SOUS le curseur et démarre le mode Insertion.
Taper  O  ouvre une ligne au-DESSUS du curseur.Taper  a  pour insérer du texte APRÈS le curseur.
Taper  A  pour insérer du texte après la fin de ligne.Taper  e  déplace à la fin du mot.Taper  y  copie du texte,  p  le colle.Taper  R  majuscule active le mode Remplacement jusqu'à ce qu' &lt;Échap&gt;
soit appuyé.Taper  ”:set xxx“  active l'option “xxx”. Quelques options sont :
'ic'  'ingnorecase' pour ignorer la casse lors des recherches.
'is'  'incsearch'   pour montrer les appariements partiels.
'hls' 'hlsearch'    pour mettre en surbrillance les appariements.</text:p>
      <text:h text:style-name="Heading_20_2" text:outline-level="2"><text:bookmark-start text:name="__RefHeading___lecon_7_44"/><text:bookmark-start text:name="lecon_7"/>Leçon 7<text:bookmark-end text:name="__RefHeading___lecon_7_44"/><text:bookmark-end text:name="lecon_7"/></text:h>
      <text:h text:style-name="Heading_20_3" text:outline-level="3"><text:bookmark-start text:name="__RefHeading___obtenir_de_l_aide_45"/><text:bookmark-start text:name="obtenir_de_l_aide"/>OBTENIR DE L'AIDE<text:bookmark-end text:name="__RefHeading___obtenir_de_l_aide_45"/><text:bookmark-end text:name="obtenir_de_l_aide"/></text:h>
      <text:p text:style-name="Text_20_body">* Utiliser le système d'aide en ligne. **</text:p>
      <text:p text:style-name="Preformatted_20_Text">Vim a un système complet d'aide en ligne. Pour y accéder, essayez l'une de<text:line-break/>ces trois méthodes :<text:line-break/><text:s text:c="6"/>- appuyez la touche &lt;Help&gt; (si vous en avez une)<text:line-break/><text:s text:c="6"/>- appuyez la touche &lt;F1&gt; (si vous en avez une)<text:line-break/><text:s text:c="6"/>- tapez<text:s text:c="2"/>:help &lt;Entrée&gt;</text:p>
      <text:p text:style-name="Preformatted_20_Text">Lisez le texte dans la fenêtre d'aide pour savoir comment fonctionne l'aide.<text:line-break/>Tapez<text:s text:c="2"/>CTRL-W CTRL-W<text:s text:c="3"/>pour sauter d'une fenêtre à l'autre.<text:line-break/>Tapez<text:s text:c="2"/>:q &lt;Entrée&gt;<text:s text:c="5"/>pour fermer la fenêtre d'aide.</text:p>
      <text:p text:style-name="Preformatted_20_Text">Vous pouvez accéder à l'aide sur à peu près n'importe quel sujet en donnant<text:line-break/>des arguments à la commande<text:s text:c="2"/>:help . Essayez par exemple (n'oubliez pas<text:line-break/>d'appuyer sur &lt;Entrée&gt;) :</text:p>
      <text:p text:style-name="Text_20_body">help whelp c_CTRL-Dhelp c_&lt;Thelp insert-indexhelp user-manual</text:p>
      <text:h text:style-name="Heading_20_3" text:outline-level="3"><text:bookmark-start text:name="__RefHeading___creer_un_script_de_demarrage_46"/><text:bookmark-start text:name="creer_un_script_de_demarrage"/>CRÉER UN SCRIPT DE DÉMARRAGE<text:bookmark-end text:name="__RefHeading___creer_un_script_de_demarrage_46"/><text:bookmark-end text:name="creer_un_script_de_demarrage"/></text:h>
      <text:p text:style-name="Text_20_body">* Activer les fonctionnalités de Vim. **</text:p>
      <text:p text:style-name="Preformatted_20_Text">Vim a beaucoup plus de fonctionnalités que Vi, mais la plupart de celles-ci<text:line-break/>sont désactivées par défaut. Pour commencer à les utiliser, vous devez<text:line-break/>créer un fichier "vimrc".</text:p>
      <text:p text:style-name="Text_20_body">Commencez à éditer le fichier “vimrc”. Ceci dépend de votre système :edit ~/.vimrc         pour Unixedit $VIM/_vimrc      pour WindowsLisez maintenant le fichier d'exemple “vimrc” :r $VIMRUNTIME/vimrc_example.vimEnregistrez le fichier avec :w</text:p>
      <text:p text:style-name="Preformatted_20_Text">La prochaine fois que vous démarrerez Vim, la coloration syntaxique sera<text:line-break/>activée. Vous pouvez ajouter tous vos réglages préférés dans ce fichier<text:line-break/>"vimrc". Pour plus d'informations, tapez<text:s text:c="2"/>:help vimrc-intro</text:p>
      <text:h text:style-name="Heading_20_3" text:outline-level="3"><text:bookmark-start text:name="__RefHeading___completement_47"/><text:bookmark-start text:name="completement"/>COMPLÈTEMENT<text:bookmark-end text:name="__RefHeading___completement_47"/><text:bookmark-end text:name="completement"/></text:h>
      <text:p text:style-name="Text_20_body">* Complètement de ligne de commande avec CTRL-D et &lt;TAB&gt; **Mettez Vim soit en mode non compatible :   set nocpRegardez quels fichiers existent dans le répertoire :  !ls  ou  !dirTapez le début d'une commande :   :eAppuyez  CTRL-D  et Vim affichera une liste de commandes qui commencent
par “e”.Appuyez  d&lt;TAB&gt;  et Vim complétera le nom de la commande :  ”:edit“Ajoutez maintenant un espace et le début d'un fichier existant :edit  FIC</text:p>
      <text:p text:style-name="Preformatted_20_Text">7<text:s text:c="2"/>Appuyez<text:s text:c="2"/>&lt;TAB&gt;. Vim va compléter le nom (s'il est unique).</text:p>
      <text:p text:style-name="Text_20_body">NOTE : Le complètement fonctionne pour de nombreuses commandes. Essayez</text:p>
      <text:p text:style-name="Preformatted_20_Text"><text:s text:c="5"/>d'appuyer CTRL-D et &lt;TAB&gt;. C'est utile en particulier pour<text:s text:c="2"/>:help .</text:p>
      <text:h text:style-name="Heading_20_3" text:outline-level="3"><text:bookmark-start text:name="__RefHeading___resume_de_la_lecon_7_48"/><text:bookmark-start text:name="resume_de_la_lecon_7"/>RÉSUMÉ DE LA LEÇON 7<text:bookmark-end text:name="__RefHeading___resume_de_la_lecon_7_48"/><text:bookmark-end text:name="resume_de_la_lecon_7"/></text:h>
      <text:p text:style-name="Text_20_body">Tapez  :help  ou appuyez &lt;F1&gt; ou &lt;Aide&gt; pour ouvrir la fenêtre d'aide.Tapez  :help cmd  pour trouver l'aide sur  cmd .Tapez  CTRL-W CTRL-W  pour sauter à une autre fenêtre.Tapez  :q  pour fermer la fenêtre d'aide.Créez un script de démarrage vimrc pour conserver vos réglages préférés.Quand vous tapez une commande appuyez CTRL-D pour voir les
complètements possibles. Appuyez &lt;TAB&gt; pour utiliser un complètement.
</text:p>
      <text:h text:style-name="Heading_20_2" text:outline-level="2"><text:bookmark-start text:name="__RefHeading___conclusion_49"/><text:bookmark-start text:name="conclusion"/>Conclusion<text:bookmark-end text:name="__RefHeading___conclusion_49"/><text:bookmark-end text:name="conclusion"/></text:h>
      <text:p text:style-name="Text_20_body">Ceci conclut le Tutoriel Vim. Le but était de vous donner un bref aperçu de</text:p>
      <text:p text:style-name="Preformatted_20_Text">l'éditeur Vim, juste assez pour vous permettre d'utiliser l'éditeur<text:line-break/>relativement facilement. Il est loin d'être complet, vu que Vim a beaucoup<text:line-break/>plus de commandes. Un Manuel de l'utilisateur est disponible en anglais :<text:line-break/><text:s text:c="2"/>:help user-manual</text:p>
      <text:p text:style-name="Preformatted_20_Text">Pour continuer à découvrir et à apprendre Vim, il existe un livre traduit en<text:line-break/>français. Il parle plus de Vi que de Vim, mais pourra vous être utile.<text:line-break/><text:s text:c="6"/>L'éditeur Vi - Collection Précis et concis - par Arnold Robbins<text:line-break/><text:s text:c="6"/>Éditeur : O'Reilly France<text:line-break/><text:s text:c="6"/>ISBN : 2-84177-102-4</text:p>
      <text:p text:style-name="Preformatted_20_Text">Deux livres en anglais sont également mentionnés dans la version originale<text:line-break/>de ce tutoriel, dont un qui traite spécifiquement de Vim. Merci de vous y<text:line-break/>référer si vous êtes intéressés.</text:p>
      <text:p text:style-name="Preformatted_20_Text">Ce tutoriel a été écrit par Michael C. Pierce et Robert K. Ware de l'École<text:line-break/>des Mines du Colorado et reprend des idées fournies par Charles Smith,<text:line-break/>Université d'État du Colorado. E-mail : bware@mines.colorado.edu.</text:p>
      <text:p text:style-name="Preformatted_20_Text">Modifié pour Vim par Bram Moolenaar.<text:line-break/>Traduit en français par Adrien Beau, en avril 2001.<text:line-break/>Dernières mises à jour par Dominique Pellé.</text:p>
      <text:p text:style-name="Preformatted_20_Text">E-mail :<text:s text:c="6"/>dominique.pelle@gmail.com<text:line-break/>Last Change : 2018 Dec 2</text:p>
      <text:h text:style-name="Heading_20_2" text:outline-level="2"><text:bookmark-start text:name="__RefHeading___pre-requis_50"/><text:bookmark-start text:name="pre-requis"/>Pré-requis<text:bookmark-end text:name="__RefHeading___pre-requis_50"/><text:bookmark-end text:name="pre-requis"/></text:h>
      <text:h text:style-name="Heading_20_2" text:outline-level="2"><text:bookmark-start text:name="__RefHeading___premiere_etape_51"/><text:bookmark-start text:name="premiere_etape"/>Première étape<text:bookmark-end text:name="__RefHeading___premiere_etape_51"/><text:bookmark-end text:name="premiere_etape"/></text:h>
      <text:h text:style-name="Heading_20_2" text:outline-level="2"><text:bookmark-start text:name="__RefHeading___autres_etapes_52"/><text:bookmark-start text:name="autres_etapes"/>Autres étapes<text:bookmark-end text:name="__RefHeading___autres_etapes_52"/><text:bookmark-end text:name="autres_etapes"/></text:h>
      <text:h text:style-name="Heading_20_2" text:outline-level="2"><text:bookmark-start text:name="__RefHeading___conclusion_53"/><text:bookmark-start text:name="conclusion1"/>Conclusion<text:bookmark-end text:name="__RefHeading___conclusion_53"/><text:bookmark-end text:name="conclusion1"/></text:h>
      <text:h text:style-name="Heading_20_2" text:outline-level="2"><text:bookmark-start text:name="__RefHeading___problemes_connus_54"/><text:bookmark-start text:name="problemes_connus"/>Problèmes connus<text:bookmark-end text:name="__RefHeading___problemes_connus_54"/><text:bookmark-end text:name="problemes_connus"/></text:h>
      <text:h text:style-name="Heading_20_2" text:outline-level="2"><text:bookmark-start text:name="__RefHeading___voir_aussi_55"/><text:bookmark-start text:name="voir_aussi"/>Voir aussi<text:bookmark-end text:name="__RefHeading___voir_aussi_55"/><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3:38</meta:creation-date>
    <dc:creator>Generated</dc:creator>
    <dc:date>2026-08-24T02::13:38</dc:date>
    <dc:language>en-US</dc:language>
    <meta:editing-cycles>1</meta:editing-cycles>
    <meta:editing-duration>PT0S</meta:editing-duration>
    <dc:title>tutoriel:programmation:vim:start</dc:title>
  </office:meta>
</office:document-meta>
</file>