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896297f9ebed2d45b4e3cfe0674e49.png"/>
  <manifest:file-entry manifest:media-type="image/png" manifest:full-path="Pictures/21d24f962783f6ff7e990e53b42560aa.png"/>
  <manifest:file-entry manifest:media-type="image/png" manifest:full-path="Pictures/90499924d3bab078a277144e5dcb9cdc.png"/>
  <manifest:file-entry manifest:media-type="image/png" manifest:full-path="Pictures/27e3936b17b5ce847024d319afe82ee2.png"/>
  <manifest:file-entry manifest:media-type="image/png" manifest:full-path="Pictures/89faca6a90a402ee05e8745a8b57ad1f.png"/>
  <manifest:file-entry manifest:media-type="image/png" manifest:full-path="Pictures/cc30393ef78194c2fe86f5c3f68873e0.png"/>
  <manifest:file-entry manifest:media-type="image/png" manifest:full-path="Pictures/0097dcbf3b8e76488a12f7a47d1644b9.png"/>
  <manifest:file-entry manifest:media-type="image/png" manifest:full-path="Pictures/11949ab83c724222974529f1aae430fd.png"/>
  <manifest:file-entry manifest:media-type="image/png" manifest:full-path="Pictures/d1713f51ca416bb6bbb283a303bd1eea.png"/>
  <manifest:file-entry manifest:media-type="image/png" manifest:full-path="Pictures/1aed2c905b1868d99405ced7b0c34c0e.png"/>
  <manifest:file-entry manifest:media-type="image/png" manifest:full-path="Pictures/1d4da3502668b4fcac49333851e27ae6.png"/>
  <manifest:file-entry manifest:media-type="image/png" manifest:full-path="Pictures/2ec366557106a2426cf92d0fec919e2b.png"/>
  <manifest:file-entry manifest:media-type="image/png" manifest:full-path="Pictures/1cb07cc18bd7aa8f5f95f764894cf4e9.png"/>
  <manifest:file-entry manifest:media-type="image/png" manifest:full-path="Pictures/4763fe63d5546334ce5726fc47d6734f.png"/>
  <manifest:file-entry manifest:media-type="image/png" manifest:full-path="Pictures/335c4a31d8e320ff6b289b0fcdef22fa.png"/>
  <manifest:file-entry manifest:media-type="image/png" manifest:full-path="Pictures/f52a6c4efae1d05cd24cbc68ec816fa3.png"/>
  <manifest:file-entry manifest:media-type="image/png" manifest:full-path="Pictures/81cbaf16479d21586c9cce6db1f38583.png"/>
  <manifest:file-entry manifest:media-type="image/png" manifest:full-path="Pictures/93f4731c7cf067a22d99271196e0de3e.png"/>
  <manifest:file-entry manifest:media-type="image/png" manifest:full-path="Pictures/d2915d9cc861c21e6cfa2d4dc629fd21.png"/>
  <manifest:file-entry manifest:media-type="image/png" manifest:full-path="Pictures/53bcd6b32abcec5a56117fa720ad2379.png"/>
  <manifest:file-entry manifest:media-type="image/png" manifest:full-path="Pictures/6a04b7c76947da7b617428e2634b8047.png"/>
  <manifest:file-entry manifest:media-type="image/png" manifest:full-path="Pictures/2eafae50982a4738e8ca40024a50dc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deplacer_home:start"/><text:bookmark-start text:name="__RefHeading___ajouter_ou_deplacer_une_partition_home_var_ou_autre_apres_installation_1"/><text:bookmark-start text:name="ajouter_ou_deplacer_une_partition_home_var_ou_autre_apres_installation"/>Ajouter ou déplacer une partition /home, /var ou autre après installation<text:bookmark-end text:name="__RefHeading___ajouter_ou_deplacer_une_partition_home_var_ou_autre_apres_installation_1"/><text:bookmark-end text:name="ajouter_ou_deplacer_une_partition_home_var_ou_autre_apres_installation"/></text:h>
      <text:p text:style-name="Text_20_body">Il peut arriver d'installer une distribution avec une seule partition (la partition / appelée racine).
On souhaiterait séparer le dossier utilisateur /home dans une autre partition.
Cet article décrit la création de cette partition et le déplacement des données associées.</text:p>
      <text:p text:style-name="Text_20_body">Cela fonctionne quelle soit la partition qu'on souhaite ajouter (/var …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s paquets <text:span text:style-name="Strong_20_Emphasis"><text:a xlink:type="simple" xlink:href="apt://gparted,gnome-disk-utility,nautilus-admin" text:style-name="Internet_20_link" text:visited-style-name="Visited_20_Internet_20_Link">gparted,gnome-disk-utility,nautilus-admin</text:a></text:span> ou en ligne de commande :</text:p>
      <text:p text:style-name="Command Line Interface"><text:span text:style-name="PluginODTAutoStyle_span_1">$ </text:span><text:span text:style-name="PluginODTAutoStyle_span_2">sudo apt install gparted gnome-disk-utility nautilus-admin</text:span></text:p>
      <text:h text:style-name="Heading_20_2" text:outline-level="2"><text:bookmark-start text:name="__RefHeading___premiere_etapepreparer_la_nouvelle_partition_3"/><text:bookmark-start text:name="premiere_etapepreparer_la_nouvelle_partition"/>Première étape : préparer la nouvelle partition<text:bookmark-end text:name="__RefHeading___premiere_etapepreparer_la_nouvelle_partition_3"/><text:bookmark-end text:name="premiere_etapepreparer_la_nouvelle_partition"/></text:h>
      <text:p text:style-name="Text_20_body">Démarrez le système su un <text:span text:style-name="Strong_20_Emphasis">Live CD ou une clé Live USB</text:span>. Ainsi, les partitions seront inactives.</text:p>
      <text:p text:style-name="Text_20_body">Lancez l'utilitaire <text:span text:style-name="Strong_20_Emphasis">Disques</text:span> :<draw:frame draw:style-name="mediacenter" draw:name="0" text:anchor-type="paragraph" draw:z-index="0" svg:width="15.875cm" svg:height="8.5995270851247cm"><draw:image xlink:href="Pictures/37896297f9ebed2d45b4e3cfe0674e49.png" xlink:type="simple" xlink:show="embed" xlink:actuate="onLoad"/></draw:frame></text:p>
      <text:p text:style-name="Text_20_body">Cliquez sur les <text:span text:style-name="Strong_20_Emphasis">engrenages</text:span> et sélectionnez <text:span text:style-name="Strong_20_Emphasis">Redimensionner …</text:span><draw:frame draw:style-name="mediacenter" draw:name="1" text:anchor-type="paragraph" draw:z-index="1" svg:width="15.875cm" svg:height="10.01913155632cm"><draw:image xlink:href="Pictures/21d24f962783f6ff7e990e53b42560aa.png" xlink:type="simple" xlink:show="embed" xlink:actuate="onLoad"/></draw:frame><draw:frame draw:style-name="mediacenter" draw:name="2" text:anchor-type="paragraph" draw:z-index="2" svg:width="15.875cm" svg:height="11.26878238342cm"><draw:image xlink:href="Pictures/90499924d3bab078a277144e5dcb9cdc.png" xlink:type="simple" xlink:show="embed" xlink:actuate="onLoad"/></draw:frame>Choisissez une taille laissant assez de place pour la racine :<draw:frame draw:style-name="mediacenter" draw:name="3" text:anchor-type="paragraph" draw:z-index="3" svg:width="15.875cm" svg:height="11.155964797914cm"><draw:image xlink:href="Pictures/27e3936b17b5ce847024d319afe82ee2.png" xlink:type="simple" xlink:show="embed" xlink:actuate="onLoad"/></draw:frame>Résultat :<draw:frame draw:style-name="mediacenter" draw:name="4" text:anchor-type="paragraph" draw:z-index="4" svg:width="15.875cm" svg:height="8.5892394122731cm"><draw:image xlink:href="Pictures/89faca6a90a402ee05e8745a8b57ad1f.png" xlink:type="simple" xlink:show="embed" xlink:actuate="onLoad"/></draw:frame>Cliquez sur l'espace vide puis sur le bouton <text:span text:style-name="Plugin_Keyboard___keyboard">+</text:span> :<draw:frame draw:style-name="mediacenter" draw:name="5" text:anchor-type="paragraph" draw:z-index="5" svg:width="15.875cm" svg:height="8.603488869863cm"><draw:image xlink:href="Pictures/cc30393ef78194c2fe86f5c3f68873e0.png" xlink:type="simple" xlink:show="embed" xlink:actuate="onLoad"/></draw:frame>Choisissez la taille de la nouvelle partition :<draw:frame draw:style-name="mediacenter" draw:name="6" text:anchor-type="paragraph" draw:z-index="6" svg:width="15.875cm" svg:height="7.5256866734486cm"><draw:image xlink:href="Pictures/0097dcbf3b8e76488a12f7a47d1644b9.png" xlink:type="simple" xlink:show="embed" xlink:actuate="onLoad"/></draw:frame>Nommez-la <text:span text:style-name="Strong_20_Emphasis">home</text:span>, en ext4 :<draw:frame draw:style-name="mediacenter" draw:name="7" text:anchor-type="paragraph" draw:z-index="7" svg:width="15.875cm" svg:height="7.5248470948012cm"><draw:image xlink:href="Pictures/11949ab83c724222974529f1aae430fd.png" xlink:type="simple" xlink:show="embed" xlink:actuate="onLoad"/></draw:frame>Résultat :<draw:frame draw:style-name="mediacenter" draw:name="8" text:anchor-type="paragraph" draw:z-index="8" svg:width="15.875cm" svg:height="8.5711373390558cm"><draw:image xlink:href="Pictures/d1713f51ca416bb6bbb283a303bd1eea.png" xlink:type="simple" xlink:show="embed" xlink:actuate="onLoad"/></draw:frame>Redémarrez en enlevant le live cd. 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us avez redémarré en enlevant le live cd.</text:p>
      <text:h text:style-name="Heading_20_3" text:outline-level="3"><text:bookmark-start text:name="__RefHeading___deplacement_du_home_5"/><text:bookmark-start text:name="deplacement_du_home"/>Déplacement du home<text:bookmark-end text:name="__RefHeading___deplacement_du_home_5"/><text:bookmark-end text:name="deplacement_du_home"/></text:h>
      <text:p text:style-name="Text_20_body">Ouvrez un terminal (<text:span text:style-name="Plugin_Keyboard___keyboard">Ctrl</text:span>+<text:span text:style-name="Plugin_Keyboard___keyboard">Alt</text:span>+<text:span text:style-name="Plugin_Keyboard___keyboard">T</text:span>).</text:p>
      <text:p text:style-name="Text_20_body">Créez le répertoire <text:span text:style-name="Strong_20_Emphasis">/new.home</text:span> et montez <text:span text:style-name="Strong_20_Emphasis">/dev/sda2</text:span> dessus:</text:p>
      <text:p text:style-name="Command Line Interface"><text:span text:style-name="PluginODTAutoStyle_span_3">$ </text:span><text:span text:style-name="PluginODTAutoStyle_span_4">sudo mkdir /new.home</text:span><text:line-break/><text:span text:style-name="PluginODTAutoStyle_span_5">$ </text:span><text:span text:style-name="PluginODTAutoStyle_span_6">sudo mount /dev/sda2 /new.home/</text:span></text:p>
      <text:p text:style-name="Text_20_body">Recopiez-y le contenu de <text:span text:style-name="Strong_20_Emphasis">/home</text:span> :</text:p>
      <text:p text:style-name="Command Line Interface"><text:span text:style-name="PluginODTAutoStyle_span_7">$ </text:span><text:span text:style-name="PluginODTAutoStyle_span_8">sudo rsync -avzh /home/ /new.home/</text:span><text:line-break/><text:span text:style-name="PluginODTAutoStyle_span_9">...</text:span><text:line-break/><text:span text:style-name="PluginODTAutoStyle_span_10">sent 1.57M bytes<text:s text:c="2"/>received 2.48K bytes<text:s text:c="2"/>3.15M bytes/sec</text:span><text:line-break/><text:span text:style-name="PluginODTAutoStyle_span_11">total size is 4.87M<text:s text:c="2"/>speedup is 3.09</text:span></text:p>
      <text:p text:style-name="Text_20_body"><draw:frame draw:style-name="PluginODTAutoStyle_Frame_1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 aux “/” finaux : cela copie le contenu de /home (mais pas le /home lui même) sur la nouvelle partition.</text:p></table:table-cell></table:table-row></table:table></draw:text-box></draw:frame></text:p>
      <text:p text:style-name="Text_20_body">Attendez que la console redonne la main.</text:p>
      <text:p text:style-name="Text_20_body">Grâce au -a, les attributs (permissions, liens symboliques etc.) sont conservés.</text:p>
      <text:p text:style-name="Text_20_body">Vérifiez :</text:p>
      <text:p text:style-name="Command Line Interface"><text:span text:style-name="PluginODTAutoStyle_span_16">$ </text:span><text:span text:style-name="PluginODTAutoStyle_span_17">ls -la /new.home/</text:span><text:line-break/><text:span text:style-name="PluginODTAutoStyle_span_18">total 28</text:span><text:line-break/><text:span text:style-name="PluginODTAutoStyle_span_19">drwxr-xr-x<text:s text:c="2"/>4 root root<text:s text:c="2"/>4096 avril 22 10:43 .</text:span><text:line-break/><text:span text:style-name="PluginODTAutoStyle_span_20">drwxr-xr-x 25 root root<text:s text:c="2"/>4096 avril 22 12:05 ..</text:span><text:line-break/><text:span text:style-name="PluginODTAutoStyle_span_21">drwx------<text:s text:c="2"/>2 root root 16384 avril 22 11:38 lost+found</text:span><text:line-break/><text:span text:style-name="PluginODTAutoStyle_span_22">drwxr-xr-x 15 moi<text:s text:c="2"/>moi<text:s text:c="3"/>4096 avril 22 12:14 moi</text:span></text:p>
      <text:p text:style-name="Text_20_body">Vous devez avoir un dossier du nom de <text:span text:style-name="Strong_20_Emphasis">/(votre_nom)</text:span> ((votre_nom) — ici, “moi” — étant votre nom de compte), mais pas de dossier /home.</text:p>
      <text:h text:style-name="Heading_20_3" text:outline-level="3"><text:bookmark-start text:name="__RefHeading___modification_du_fichier_etc_fstab_6"/><text:bookmark-start text:name="modification_du_fichier_etc_fstab"/>Modification du fichier /etc/fstab<text:bookmark-end text:name="__RefHeading___modification_du_fichier_etc_fstab_6"/><text:bookmark-end text:name="modification_du_fichier_etc_fstab"/></text:h>
      <text:p text:style-name="Text_20_body">Ouvrez l'utilitaire Disques :<draw:frame draw:style-name="mediacenter" draw:name="9" text:anchor-type="paragraph" draw:z-index="9" svg:width="15.875cm" svg:height="8.5711373390558cm"><draw:image xlink:href="Pictures/d1713f51ca416bb6bbb283a303bd1eea.png" xlink:type="simple" xlink:show="embed" xlink:actuate="onLoad"/></draw:frame>Cliquez sur la nouvelle partition (<text:span text:style-name="Strong_20_Emphasis">/dev/sda2</text:span>).</text:p>
      <text:p text:style-name="Text_20_body">Cliquez sur les engrenages et sélectionnez <text:span text:style-name="Strong_20_Emphasis">Modifier les options de montage …</text:span> :<draw:frame draw:style-name="mediacenter" draw:name="10" text:anchor-type="paragraph" draw:z-index="10" svg:width="15.875cm" svg:height="15.159151193634cm"><draw:image xlink:href="Pictures/1aed2c905b1868d99405ced7b0c34c0e.png" xlink:type="simple" xlink:show="embed" xlink:actuate="onLoad"/></draw:frame></text:p>
      <text:p text:style-name="Text_20_body"><draw:frame draw:style-name="mediacenter" draw:name="11" text:anchor-type="paragraph" draw:z-index="11" svg:width="15.875cm" svg:height="11.536927621861cm"><draw:image xlink:href="Pictures/1d4da3502668b4fcac49333851e27ae6.png" xlink:type="simple" xlink:show="embed" xlink:actuate="onLoad"/></draw:frame>Choisissez :</text:p>
      <text:p text:style-name="Text_20_body">Désactivez les <text:span text:style-name="Strong_20_Emphasis">Réglages par défaut de la session utilisateur</text:span>S'identifier comme : choisir <text:span text:style-name="Strong_20_Emphasis">UUID=…</text:span>point de montage : /home<text:span text:style-name="Strong_20_Emphasis">defaults</text:span>Type de système de fichiers : <text:span text:style-name="Strong_20_Emphasis">ext4</text:span>Cliquez sur <text:span text:style-name="Plugin_Keyboard___keyboard">Valider</text:span> et donnez le mot de passe super-utilisateur</text:p>
      <text:h text:style-name="Heading_20_3" text:outline-level="3"><text:bookmark-start text:name="__RefHeading___demontage_et_neutralisation_de_l_ancien_home_7"/><text:bookmark-start text:name="demontage_et_neutralisation_de_l_ancien_home"/>Démontage et neutralisation de l'ancien home<text:bookmark-end text:name="__RefHeading___demontage_et_neutralisation_de_l_ancien_home_7"/><text:bookmark-end text:name="demontage_et_neutralisation_de_l_ancien_home"/></text:h>
      <text:p text:style-name="Text_20_body">Neutralisez l'ancien /home en le renommant en /old.home et recréez immédiatement un home vide :
</text:p>
      <text:p text:style-name="Command Line Interface"><text:span text:style-name="PluginODTAutoStyle_span_23">$ </text:span><text:span text:style-name="PluginODTAutoStyle_span_24">sudo mv /home /old.home</text:span><text:line-break/><text:span text:style-name="PluginODTAutoStyle_span_25">$ </text:span><text:span text:style-name="PluginODTAutoStyle_span_26">sudo mkdir /home</text:span></text:p>
      <text:p text:style-name="Text_20_body">Votre ancien /home est maintenant neutralisé (mais récupérable en cas de besoin).</text:p>
      <text:p text:style-name="Text_20_body"><draw:frame draw:style-name="PluginODTAutoStyle_Frame_27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e redémarrez pas Ubuntu avant d'avoir recréé le répertoire /home : le système ne se lancerait pas.</text:p></table:table-cell></table:table-row></table:table></draw:text-box></draw:frame></text:p>
      <text:p text:style-name="Text_20_body">Le /home vide accueillera le point de montage (il sera reconnu par le système comme un pointage vers votre compte copié sur votre nouvelle partition). Vous avez maintenant un répertoire /mnt/old.home ainsi qu'un répertoire /mnt/home totalement vide, tous deux sur la racine.</text:p>
      <text:p text:style-name="Text_20_body">Démontez la nouvelle partition et supprimez le répertoire de montage:
</text:p>
      <text:p text:style-name="Command Line Interface"><text:span text:style-name="PluginODTAutoStyle_span_31">$ </text:span><text:span text:style-name="PluginODTAutoStyle_span_32">sudo umount /new.home</text:span><text:line-break/><text:span text:style-name="PluginODTAutoStyle_span_33">$ </text:span><text:span text:style-name="PluginODTAutoStyle_span_34">sudo rmdir /new.home</text:span></text:p>
      <text:h text:style-name="Heading_20_3" text:outline-level="3"><text:bookmark-start text:name="__RefHeading___redemarrage_8"/><text:bookmark-start text:name="redemarrage"/>Redémarrage<text:bookmark-end text:name="__RefHeading___redemarrage_8"/><text:bookmark-end text:name="redemarrage"/></text:h>
      <text:p text:style-name="Text_20_body">Redémarrez la machine.</text:p>
      <text:p text:style-name="Text_20_body">Si tout va bien, supprimez le répertoire /old.home désormais inutile.</text:p>
      <text:h text:style-name="Heading_20_2" text:outline-level="2"><text:bookmark-start text:name="__RefHeading___cas_particuliersi_le_dossier_home_est_deja_dans_une_partition_separee_9"/><text:bookmark-start text:name="cas_particuliersi_le_dossier_home_est_deja_dans_une_partition_separee"/>Cas particulier : si le dossier /home est déjà dans une partition séparée<text:bookmark-end text:name="__RefHeading___cas_particuliersi_le_dossier_home_est_deja_dans_une_partition_separee_9"/><text:bookmark-end text:name="cas_particuliersi_le_dossier_home_est_deja_dans_une_partition_separee"/></text:h>
      <text:p text:style-name="Text_20_body">Il s'agit de changer de partition le <text:span text:style-name="Strong_20_Emphasis">/home</text:span> qui est déjà sur une partition séparée</text:p>
      <text:p text:style-name="Text_20_body">Le plus simple est de dupliquer la partition dans un emplacement vide du disque.</text:p>
      <text:p text:style-name="Text_20_body"><draw:frame draw:style-name="PluginODTAutoStyle_Frame_35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Dans l'exemple, nous supposons que tout se passe sur le disque <text:span text:style-name="Strong_20_Emphasis">/dev/sda</text:span>.</text:p><text:p text:style-name="Text_20_body">Nous voulons déplacer la partition /home actuellement sur <text:span text:style-name="Strong_20_Emphasis">/dev/sda3</text:span> vers une nouvelle partition sur <text:span text:style-name="Strong_20_Emphasis">/dev/sda</text:span></text:p></table:table-cell></table:table-row></table:table></draw:text-box></draw:frame></text:p>
      <text:h text:style-name="Heading_20_3" text:outline-level="3"><text:bookmark-start text:name="__RefHeading___duplication_du_home_10"/><text:bookmark-start text:name="duplication_du_home"/>Duplication du home<text:bookmark-end text:name="__RefHeading___duplication_du_home_10"/><text:bookmark-end text:name="duplication_du_home"/></text:h>
      <text:p text:style-name="Text_20_body">Bootez sur une clé USB live pour que les partitions à manipuler soient inactives.</text:p>
      <text:p text:style-name="Text_20_body">Lancez <text:span text:style-name="Strong_20_Emphasis">Gparted</text:span>et :</text:p>
      <text:p text:style-name="Text_20_body"><text:span text:style-name="Strong_20_Emphasis">Libérez de la place</text:span> pour la nouvelle partition en redimensionnant la partition qui contient /home<draw:frame draw:style-name="mediacenter" draw:name="12" text:anchor-type="paragraph" draw:z-index="12" svg:width="15.875cm" svg:height="8.3665540540541cm"><draw:image xlink:href="Pictures/2ec366557106a2426cf92d0fec919e2b.png" xlink:type="simple" xlink:show="embed" xlink:actuate="onLoad"/></draw:frame><text:span text:style-name="Strong_20_Emphasis">Copiez</text:span> la partition contenant le répertoire /home.<draw:frame draw:style-name="mediacenter" draw:name="13" text:anchor-type="paragraph" draw:z-index="13" svg:width="15.875cm" svg:height="8.3605465221319cm"><draw:image xlink:href="Pictures/1cb07cc18bd7aa8f5f95f764894cf4e9.png" xlink:type="simple" xlink:show="embed" xlink:actuate="onLoad"/></draw:frame><text:span text:style-name="Strong_20_Emphasis">Collez</text:span> la partition dans un espace inoccupé d'une taille au moins équivalente :<draw:frame draw:style-name="mediacenter" draw:name="14" text:anchor-type="paragraph" draw:z-index="14" svg:width="15.875cm" svg:height="8.3605465221319cm"><draw:image xlink:href="Pictures/4763fe63d5546334ce5726fc47d6734f.png" xlink:type="simple" xlink:show="embed" xlink:actuate="onLoad"/></draw:frame>Cliquez sur <text:span text:style-name="Plugin_Keyboard___keyboard">Coller</text:span> :<draw:frame draw:style-name="mediacenter" draw:name="15" text:anchor-type="paragraph" draw:z-index="15" svg:width="15.875cm" svg:height="6.5662042875158cm"><draw:image xlink:href="Pictures/335c4a31d8e320ff6b289b0fcdef22fa.png" xlink:type="simple" xlink:show="embed" xlink:actuate="onLoad"/></draw:frame>Appliquez toutes les opérations :<draw:frame draw:style-name="mediacenter" draw:name="16" text:anchor-type="paragraph" draw:z-index="16" svg:width="15.875cm" svg:height="8.3605465221319cm"><draw:image xlink:href="Pictures/f52a6c4efae1d05cd24cbc68ec816fa3.png" xlink:type="simple" xlink:show="embed" xlink:actuate="onLoad"/></draw:frame>Cliquez sur <text:span text:style-name="Plugin_Keyboard___keyboard">Appliquer</text:span>puis sur <text:span text:style-name="Plugin_Keyboard___keyboard">Fermer</text:span>.<text:span text:style-name="Strong_20_Emphasis">Modifiez l'UUID</text:span> de la partition créée pour qu'il n'y ait pas de doublon :<draw:frame draw:style-name="mediacenter" draw:name="17" text:anchor-type="paragraph" draw:z-index="17" svg:width="15.875cm" svg:height="8.3605465221319cm"><draw:image xlink:href="Pictures/81cbaf16479d21586c9cce6db1f38583.png" xlink:type="simple" xlink:show="embed" xlink:actuate="onLoad"/></draw:frame>Appliquez toutes les opérations :<draw:frame draw:style-name="mediacenter" draw:name="18" text:anchor-type="paragraph" draw:z-index="18" svg:width="15.875cm" svg:height="8.3605465221319cm"><draw:image xlink:href="Pictures/93f4731c7cf067a22d99271196e0de3e.png" xlink:type="simple" xlink:show="embed" xlink:actuate="onLoad"/></draw:frame>Cliquez sur <text:span text:style-name="Plugin_Keyboard___keyboard">Appliquer</text:span> puis sur <text:span text:style-name="Plugin_Keyboard___keyboard">Fermer</text:span>Et voici le résultat :<draw:frame draw:style-name="mediacenter" draw:name="19" text:anchor-type="paragraph" draw:z-index="19" svg:width="15.875cm" svg:height="11.064393939394cm"><draw:image xlink:href="Pictures/d2915d9cc861c21e6cfa2d4dc629fd21.png" xlink:type="simple" xlink:show="embed" xlink:actuate="onLoad"/></draw:frame></text:p>
      <text:p text:style-name="Text_20_body">Redémarrez la machine, retirer la clé et redémarrez normalement.</text:p>
      <text:h text:style-name="Heading_20_3" text:outline-level="3"><text:bookmark-start text:name="__RefHeading___modification_du_fichier_etc_fstab_11"/><text:bookmark-start text:name="modification_du_fichier_etc_fstab1"/>Modification du fichier /etc/fstab<text:bookmark-end text:name="__RefHeading___modification_du_fichier_etc_fstab_11"/><text:bookmark-end text:name="modification_du_fichier_etc_fstab1"/></text:h>
      <text:p text:style-name="Text_20_body">Ouvrez l'utilitaire Disques :<draw:frame draw:style-name="mediacenter" draw:name="20" text:anchor-type="paragraph" draw:z-index="20" svg:width="15.875cm" svg:height="11.996126340882cm"><draw:image xlink:href="Pictures/53bcd6b32abcec5a56117fa720ad2379.png" xlink:type="simple" xlink:show="embed" xlink:actuate="onLoad"/></draw:frame>Cliquez sur la nouvelle partition (<text:span text:style-name="Strong_20_Emphasis">/dev/sda2</text:span>).</text:p>
      <text:p text:style-name="Text_20_body">Cliquez sur les engrenages et sélectionnez <text:span text:style-name="Strong_20_Emphasis">Modifier les options de montage …</text:span> :<draw:frame draw:style-name="mediacenter" draw:name="21" text:anchor-type="paragraph" draw:z-index="21" svg:width="15.875cm" svg:height="11.996126340882cm"><draw:image xlink:href="Pictures/6a04b7c76947da7b617428e2634b8047.png" xlink:type="simple" xlink:show="embed" xlink:actuate="onLoad"/></draw:frame>Choisissez :</text:p>
      <text:p text:style-name="Text_20_body">Désactivez les <text:span text:style-name="Strong_20_Emphasis">Réglages par défaut de la session utilisateur</text:span>S'identifier comme : choisir <text:span text:style-name="Strong_20_Emphasis">UUID=…</text:span><text:span text:style-name="Strong_20_Emphasis">defaults</text:span>point de montage : /homeType de système de fichiers : <text:span text:style-name="Strong_20_Emphasis">ext4</text:span>Cliquez sur <text:span text:style-name="Plugin_Keyboard___keyboard">Valider</text:span> et donnez le mot de passe super-utilisateur<draw:frame draw:style-name="mediacenter" draw:name="22" text:anchor-type="paragraph" draw:z-index="22" svg:width="15.875cm" svg:height="11.508168693009cm"><draw:image xlink:href="Pictures/2eafae50982a4738e8ca40024a50dc4a.png" xlink:type="simple" xlink:show="embed" xlink:actuate="onLoad"/></draw:frame></text:p>
      <text:h text:style-name="Heading_20_3" text:outline-level="3"><text:bookmark-start text:name="__RefHeading___demontage_et_neutralisation_de_l_ancien_home_12"/><text:bookmark-start text:name="demontage_et_neutralisation_de_l_ancien_home1"/>Démontage et neutralisation de l'ancien home<text:bookmark-end text:name="__RefHeading___demontage_et_neutralisation_de_l_ancien_home_12"/><text:bookmark-end text:name="demontage_et_neutralisation_de_l_ancien_home1"/></text:h>
      <text:p text:style-name="Text_20_body">Neutralisez l'ancien /home en le renommant en /old.home et recréez immédiatement un home vide :</text:p>
      <text:p text:style-name="Command Line Interface"><text:span text:style-name="PluginODTAutoStyle_span_39">$ </text:span><text:span text:style-name="PluginODTAutoStyle_span_40">sudo mv /home /old.home</text:span><text:line-break/><text:span text:style-name="PluginODTAutoStyle_span_41">$ </text:span><text:span text:style-name="PluginODTAutoStyle_span_42">sudo mkdir /home</text:span></text:p>
      <text:p text:style-name="Text_20_body">Votre ancien /home est maintenant neutralisé (mais récupérable en cas de besoin).</text:p>
      <text:p text:style-name="Text_20_body">éditez avec les droits d'administration le fichier <text:span text:style-name="Strong_20_Emphasis">/etc/fstab</text:span> pour commenter ou supprimer la ligne de l'ancien home :</text:p>
      <text:p text:style-name="Preformatted_20_Text">...<text:line-break/>#UUID=b08fc496-6ef5-4cdc-8029-b0e33a7c2b0c /home ext4 defaults 0 0<text:line-break/>UUID=46d2c2ca-26f1-4e09-b2cb-7f72d217d0ce /home ext4 defaults 0 0</text:p>
      <text:p text:style-name="Text_20_body"><draw:frame draw:style-name="PluginODTAutoStyle_Frame_4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Ne redémarrez pas Ubuntu avant d'avoir recréé le répertoire /home : le système ne se lancerait pas.</text:p><text:p text:style-name="Text_20_body">Ni avant d'avoir modifié /etc/fstab (conflit entre deux home !)</text:p></table:table-cell></table:table-row></table:table></draw:text-box></draw:frame></text:p>
      <text:p text:style-name="Text_20_body">Le /home vide accueillera le point de montage (il sera reconnu par le système comme un pointage vers votre compte copié sur votre nouvelle partition). Vous avez maintenant un répertoire /mnt/old.home ainsi qu'un répertoire /mnt/home totalement vide, tous deux sur la racine.</text:p>
      <text:h text:style-name="Heading_20_3" text:outline-level="3"><text:bookmark-start text:name="__RefHeading___redemarrage_final_13"/><text:bookmark-start text:name="redemarrage_final"/>Redémarrage final<text:bookmark-end text:name="__RefHeading___redemarrage_final_13"/><text:bookmark-end text:name="redemarrage_final"/></text:h>
      <text:p text:style-name="Text_20_body">Redémarrez la machine.</text:p>
      <text:p text:style-name="Text_20_body">Avec l'utilitaire <text:span text:style-name="Strong_20_Emphasis">Disques</text:span>, vous pouvez vérifier que l'ancienne partition n'est pas montée et que c'est la nouvelle qui est active.</text:p>
      <text:p text:style-name="Text_20_body">Vous pouvez maintenant supprimer l'ancien home.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51</meta:creation-date>
    <dc:creator>Generated</dc:creator>
    <dc:date>2026-08-24T02::18:51</dc:date>
    <dc:language>en-US</dc:language>
    <meta:editing-cycles>1</meta:editing-cycles>
    <meta:editing-duration>PT0S</meta:editing-duration>
    <dc:title>tutoriel:partitions:deplacer_home:start</dc:title>
  </office:meta>
</office:document-meta>
</file>