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f270479d1437b09b19cb795b688ff6.png"/>
  <manifest:file-entry manifest:media-type="image/png" manifest:full-path="Pictures/7b53f0e9aeae2e4c9a97f32588ae8f51.png"/>
  <manifest:file-entry manifest:media-type="image/png" manifest:full-path="Pictures/d09cc8720de54fb58cb0108ce9b7d9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ystemrescuecd:start"/><text:bookmark-start text:name="__RefHeading___creer_une_cle_bootable_system_rescue_cd_1"/><text:bookmark-start text:name="creer_une_cle_bootable_system_rescue_cd"/>Créer une clé bootable System rescue CD<text:bookmark-end text:name="__RefHeading___creer_une_cle_bootable_system_rescue_cd_1"/><text:bookmark-end text:name="creer_une_cle_bootable_system_rescue_cd"/></text:h>
      <text:p text:style-name="Text_20_body">manuel en français : <text:a xlink:type="simple" xlink:href="http://www.resoo.org/docs/systemrescuecd/Online-Manual-FR.htm" text:style-name="Internet_20_link" text:visited-style-name="Visited_20_Internet_20_Link">http://www.resoo.org/docs/systemrescuecd/Online-Manual-FR.htm</text:a>personnalisation : <text:a xlink:type="simple" xlink:href="http://www.resoo.org/docs/systemrescuecd/Sysresccd-manual-fr_Comment_personnaliser_SystemRescueCd.htm" text:style-name="Internet_20_link" text:visited-style-name="Visited_20_Internet_20_Link">http://www.resoo.org/docs/systemrescuecd/Sysresccd-manual-fr_Comment_personnaliser_SystemRescueCd.htm</text:a>Personnalisation :
<draw:frame draw:style-name="mediacenter" draw:name="0" text:anchor-type="paragraph" draw:z-index="0" svg:width="10.583333333333cm" svg:height="3.8925610820244cm"><draw:image xlink:href="Pictures/44f270479d1437b09b19cb795b688ff6.png" xlink:type="simple" xlink:show="embed" xlink:actuate="onLoad"/></draw:frame>
<draw:frame draw:style-name="mediacenter" draw:name="1" text:anchor-type="paragraph" draw:z-index="1" svg:width="10.583333333333cm" svg:height="3.2189663699308cm"><draw:image xlink:href="Pictures/7b53f0e9aeae2e4c9a97f32588ae8f51.png" xlink:type="simple" xlink:show="embed" xlink:actuate="onLoad"/></draw:frame>
<draw:frame draw:style-name="mediacenter" draw:name="2" text:anchor-type="paragraph" draw:z-index="2" svg:width="10.583333333333cm" svg:height="1.2677209510991cm"><draw:image xlink:href="Pictures/d09cc8720de54fb58cb0108ce9b7d9c4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r l'image iso à l'adresse <text:a xlink:type="simple" xlink:href="http://www.sysresccd.org/Download" text:style-name="Internet_20_link" text:visited-style-name="Visited_20_Internet_20_Link">http://www.sysresccd.org/Download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pérer la clé</text:span><text:span text:style-name="Strong_20_Emphasis">Avec l'utilitaire de disque</text:span> (dans Système/administration) :repérer la clé usbrepérer son nom <text:span text:style-name="Strong_20_Emphasis"><text:span text:style-name="underline">/dev/sdx</text:span></text:span>démonterrenommer en SYSRESCCDremonterLe montage est donc : <text:span text:style-name="Strong_20_Emphasis"><text:span text:style-name="underline">/media/SYSRESCCD</text:span></text:span> pour <text:span text:style-name="Strong_20_Emphasis"><text:span text:style-name="underline">/dev/sdx</text:span></text:span>créer le mbr et synchroniser pour écrire sur la clé :</text:p>
      <text:p text:style-name="Command Line Interface"><text:span text:style-name="PluginODTAutoStyle_span_1">...@...:~$ </text:span><text:span text:style-name="PluginODTAutoStyle_span_2">sudo dd if=/usr/lib/syslinux/mbr.bin of=/dev/sdx</text:span><text:line-break/><text:span text:style-name="PluginODTAutoStyle_span_3">...@...:~$ </text:span><text:span text:style-name="PluginODTAutoStyle_span_4">sync</text:span></text:p>
      <text:p text:style-name="Text_20_body">remplacer /dev/sdx par la valeur vue plus haut<text:span text:style-name="Strong_20_Emphasis">Copier les fichiers du cdrom</text:span>Monter l'image iso sur un répertoire à créer :</text:p>
      <text:p text:style-name="Command Line Interface"><text:span text:style-name="PluginODTAutoStyle_span_5">...@...:~$ </text:span><text:span text:style-name="PluginODTAutoStyle_span_6">sudo mkdir /mnt/iso</text:span><text:line-break/><text:span text:style-name="PluginODTAutoStyle_span_7">...@...:~$ </text:span><text:span text:style-name="PluginODTAutoStyle_span_8">sudo mount -o loop -t iso9660 /media/Disque/systemrescuecd-x86-1.6.0.iso /mnt/iso</text:span></text:p>
      <text:p text:style-name="Text_20_body">remplacer par l'emplacement de l'image isoCopier les fichiers :</text:p>
      <text:p text:style-name="Command Line Interface"><text:span text:style-name="PluginODTAutoStyle_span_9">...@...:~$ </text:span><text:span text:style-name="PluginODTAutoStyle_span_10">cp -r /mnt/iso/* /media/SYSRESCCD/</text:span><text:line-break/><text:span text:style-name="PluginODTAutoStyle_span_11">...@...:~$ </text:span><text:span text:style-name="PluginODTAutoStyle_span_12">rm -rf /media/SYSRESCCD/syslinux</text:span><text:line-break/><text:span text:style-name="PluginODTAutoStyle_span_13">...@...:~$ </text:span><text:span text:style-name="PluginODTAutoStyle_span_14">mv /media/SYSRESCCD/isolinux/isolinux.cfg /media/SYSRESCCD/isolinux/syslinux.cfg</text:span><text:line-break/><text:span text:style-name="PluginODTAutoStyle_span_15">...@...:~$ </text:span><text:span text:style-name="PluginODTAutoStyle_span_16">mv /media/SYSRESCCD/isolinux/ /media/SYSRESCCD/syslinux</text:span></text:p>
      <text:p text:style-name="Text_20_body"><text:span text:style-name="Strong_20_Emphasis">Rendre la clé amorçable</text:span> :</text:p>
      <text:p text:style-name="Command Line Interface"><text:span text:style-name="PluginODTAutoStyle_span_17">...@...:~$ </text:span><text:span text:style-name="PluginODTAutoStyle_span_18">umount /media/SYSRESCCD</text:span><text:line-break/><text:span text:style-name="PluginODTAutoStyle_span_19">...@...:~$ </text:span><text:span text:style-name="PluginODTAutoStyle_span_20">sudo syslinux /dev/sdx1</text:span><text:line-break/><text:span text:style-name="PluginODTAutoStyle_span_21">...@...:~$ </text:span><text:span text:style-name="PluginODTAutoStyle_span_22">sync</text:span></text:p>
      <text:p text:style-name="Text_20_body">mettre la bonne référence /dev/dev/sdx1, sans oublier le numéro de partition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9::33:18</meta:creation-date>
    <dc:creator>Generated</dc:creator>
    <dc:date>2026-08-23T19::33:18</dc:date>
    <dc:language>en-US</dc:language>
    <meta:editing-cycles>1</meta:editing-cycles>
    <meta:editing-duration>PT0S</meta:editing-duration>
    <dc:title>tutoriel:os:windows:systemrescuecd:start</dc:title>
  </office:meta>
</office:document-meta>
</file>