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dcd89f84c51482db8c0e22b8b76672.png"/>
  <manifest:file-entry manifest:media-type="image/png" manifest:full-path="Pictures/6ae2cd1123e938b3e63bd29a1deae6ff.png"/>
  <manifest:file-entry manifest:media-type="image/png" manifest:full-path="Pictures/c4379d5b9b28525dd7a12aa853942616.png"/>
  <manifest:file-entry manifest:media-type="image/png" manifest:full-path="Pictures/646a0c053224acc858a71293eabdde4f.png"/>
  <manifest:file-entry manifest:media-type="image/png" manifest:full-path="Pictures/fc85171c5a508e8dc7b0d359562cfe5b.png"/>
  <manifest:file-entry manifest:media-type="image/png" manifest:full-path="Pictures/af059837d614e7a9b9cc43053f279090.png"/>
  <manifest:file-entry manifest:media-type="image/png" manifest:full-path="Pictures/91d1fe687e7fc34c1d6a1d5a7d22b117.png"/>
  <manifest:file-entry manifest:media-type="image/png" manifest:full-path="Pictures/eafe996930226fdf22c2e71b5edc5f63.png"/>
  <manifest:file-entry manifest:media-type="image/png" manifest:full-path="Pictures/0139ab60afc1f72ada197cea71b65eca.png"/>
  <manifest:file-entry manifest:media-type="image/png" manifest:full-path="Pictures/3469ee99eacb73f1bf3b8f9f1e50b9a6.png"/>
  <manifest:file-entry manifest:media-type="image/png" manifest:full-path="Pictures/157147766d0711ac3238b02a3d7d7475.png"/>
  <manifest:file-entry manifest:media-type="image/png" manifest:full-path="Pictures/88608eb19f252b4257e9125aaa2a66b6.png"/>
  <manifest:file-entry manifest:media-type="image/png" manifest:full-path="Pictures/d86bc60d8e15ad2fc7e47b52b7d759c7.png"/>
  <manifest:file-entry manifest:media-type="image/png" manifest:full-path="Pictures/577412d5a53ebfba25319542f8e8ad84.png"/>
  <manifest:file-entry manifest:media-type="image/png" manifest:full-path="Pictures/c158a82725d8ac0032e4b1b01d579e3a.png"/>
  <manifest:file-entry manifest:media-type="image/png" manifest:full-path="Pictures/e7317a22b17c178a13a72f084cf409b9.png"/>
  <manifest:file-entry manifest:media-type="image/png" manifest:full-path="Pictures/672d3d7f0a2eed32df9471e22f050ff6.png"/>
  <manifest:file-entry manifest:media-type="image/png" manifest:full-path="Pictures/0f85f0debe346649a3054bc1566fa096.png"/>
  <manifest:file-entry manifest:media-type="image/png" manifest:full-path="Pictures/3c4c82658dc76959af499caa62165931.png"/>
  <manifest:file-entry manifest:media-type="image/png" manifest:full-path="Pictures/df51b278671344243666e68d1557e4f5.png"/>
  <manifest:file-entry manifest:media-type="image/png" manifest:full-path="Pictures/6dc2b24affc052df8c1a8497cadc5212.png"/>
  <manifest:file-entry manifest:media-type="image/png" manifest:full-path="Pictures/95931bf7d23030d93a0e281bc00b355a.png"/>
  <manifest:file-entry manifest:media-type="image/png" manifest:full-path="Pictures/915cca8653fe0724f854e13ced6bc0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config:start"/><text:bookmark-start text:name="__RefHeading___premiere_configuration_de_windows_10_1"/><text:bookmark-start text:name="premiere_configuration_de_windows_10"/>Première configuration de Windows 10<text:bookmark-end text:name="__RefHeading___premiere_configuration_de_windows_10_1"/><text:bookmark-end text:name="premiere_configuration_de_windows_10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’<text:span text:style-name="Strong_20_Emphasis">icône de micro</text:span> en bas pour arrêter les commentaires audios. Choisissez le <text:span text:style-name="Strong_20_Emphasis">pays</text:span> et cliquez sur <text:span text:style-name="Strong_20_Emphasis"><text:span text:style-name="Plugin_Keyboard___keyboard">Oui</text:span></text:span> :<draw:frame draw:style-name="mediacenter" draw:name="0" text:anchor-type="paragraph" draw:z-index="0" svg:width="10.583333333333cm" svg:height="7.9375cm"><draw:image xlink:href="Pictures/f0dcd89f84c51482db8c0e22b8b76672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hoisissez le <text:span text:style-name="Strong_20_Emphasis">clavier</text:span> et cliquez sur <text:span text:style-name="Strong_20_Emphasis"><text:span text:style-name="Plugin_Keyboard___keyboard">Oui</text:span></text:span> :<draw:frame draw:style-name="mediacenter" draw:name="1" text:anchor-type="paragraph" draw:z-index="1" svg:width="10.583333333333cm" svg:height="7.9194308943089cm"><draw:image xlink:href="Pictures/6ae2cd1123e938b3e63bd29a1deae6ff.png" xlink:type="simple" xlink:show="embed" xlink:actuate="onLoad"/></draw:frame>Vous n'avez sans doute pas d'autre disposition de clavier cliquez sur** <text:span text:style-name="Plugin_Keyboard___keyboard">Ignorer</text:span>** :<draw:frame draw:style-name="mediacenter" draw:name="2" text:anchor-type="paragraph" draw:z-index="2" svg:width="10.583333333333cm" svg:height="7.8987804878049cm"><draw:image xlink:href="Pictures/c4379d5b9b28525dd7a12aa853942616.png" xlink:type="simple" xlink:show="embed" xlink:actuate="onLoad"/></draw:frame>Choisissez de <text:span text:style-name="Strong_20_Emphasis">Configurer pour une utilisation personnelle</text:span> puis cliquez sur <text:span text:style-name="Strong_20_Emphasis"><text:span text:style-name="Plugin_Keyboard___keyboard">Suivant</text:span></text:span> :<draw:frame draw:style-name="mediacenter" draw:name="3" text:anchor-type="paragraph" draw:z-index="3" svg:width="10.583333333333cm" svg:height="8.7539876302083cm"><draw:image xlink:href="Pictures/646a0c053224acc858a71293eabdde4f.png" xlink:type="simple" xlink:show="embed" xlink:actuate="onLoad"/></draw:frame>Compte Microsoft (pour ne pas utiliser de compte Microsoft, cliquez sur <text:span text:style-name="Plugin_Keyboard___keyboard">En savoir plus</text:span>) :<text:span text:style-name="Strong_20_Emphasis">Utilisation de votre compte Microsoft</text:span> :Renseignez le <text:span text:style-name="Strong_20_Emphasis">mail de votre compte Microsoft</text:span> puis cliquez sur <text:span text:style-name="Strong_20_Emphasis"><text:span text:style-name="Plugin_Keyboard___keyboard">Suivant</text:span></text:span> (Si vous n'avez pas de compte, vous pouvez le créer):<draw:frame draw:style-name="mediacenter" draw:name="4" text:anchor-type="paragraph" draw:z-index="4" svg:width="10.583333333333cm" svg:height="8.7539876302083cm"><draw:image xlink:href="Pictures/fc85171c5a508e8dc7b0d359562cfe5b.png" xlink:type="simple" xlink:show="embed" xlink:actuate="onLoad"/></draw:frame>Et son <text:span text:style-name="Strong_20_Emphasis">mot de passe</text:span> puis cliquez sur <text:span text:style-name="Strong_20_Emphasis"><text:span text:style-name="Plugin_Keyboard___keyboard">Suivant</text:span></text:span> :<draw:frame draw:style-name="mediacenter" draw:name="5" text:anchor-type="paragraph" draw:z-index="5" svg:width="10.583333333333cm" svg:height="7.8951666666667cm"><draw:image xlink:href="Pictures/af059837d614e7a9b9cc43053f279090.png" xlink:type="simple" xlink:show="embed" xlink:actuate="onLoad"/></draw:frame><text:span text:style-name="Strong_20_Emphasis">Si vous ne voulez pas utiliser votre compte Microsoft</text:span> :Cliquez sur <text:span text:style-name="Strong_20_Emphasis">Compte hors connexion</text:span> en bas à gauche :<draw:frame draw:style-name="mediacenter" draw:name="6" text:anchor-type="paragraph" draw:z-index="6" svg:width="10.583333333333cm" svg:height="8.7539876302083cm"><draw:image xlink:href="Pictures/fc85171c5a508e8dc7b0d359562cfe5b.png" xlink:type="simple" xlink:show="embed" xlink:actuate="onLoad"/></draw:frame>Cliquez sur <text:span text:style-name="Strong_20_Emphasis">Expérience limitée</text:span> en bas à gauche :<draw:frame draw:style-name="mediacenter" draw:name="7" text:anchor-type="paragraph" draw:z-index="7" svg:width="10.583333333333cm" svg:height="8.7539876302083cm"><draw:image xlink:href="Pictures/91d1fe687e7fc34c1d6a1d5a7d22b117.png" xlink:type="simple" xlink:show="embed" xlink:actuate="onLoad"/></draw:frame>Donnez le nom de l'<text:span text:style-name="Strong_20_Emphasis">utilisateur du PC</text:span> :<draw:frame draw:style-name="mediacenter" draw:name="8" text:anchor-type="paragraph" draw:z-index="8" svg:width="10.583333333333cm" svg:height="8.7539876302083cm"><draw:image xlink:href="Pictures/eafe996930226fdf22c2e71b5edc5f63.png" xlink:type="simple" xlink:show="embed" xlink:actuate="onLoad"/></draw:frame>et son <text:span text:style-name="Strong_20_Emphasis">mot de passe</text:span> :<draw:frame draw:style-name="mediacenter" draw:name="9" text:anchor-type="paragraph" draw:z-index="9" svg:width="10.583333333333cm" svg:height="8.7539876302083cm"><draw:image xlink:href="Pictures/0139ab60afc1f72ada197cea71b65eca.png" xlink:type="simple" xlink:show="embed" xlink:actuate="onLoad"/></draw:frame>Confirmez le mot de passe :<draw:frame draw:style-name="mediacenter" draw:name="10" text:anchor-type="paragraph" draw:z-index="10" svg:width="10.583333333333cm" svg:height="8.7539876302083cm"><draw:image xlink:href="Pictures/3469ee99eacb73f1bf3b8f9f1e50b9a6.png" xlink:type="simple" xlink:show="embed" xlink:actuate="onLoad"/></draw:frame>Créez trois <text:span text:style-name="Strong_20_Emphasis">questions de sécurité</text:span> :<text:span text:style-name="Strong_20_Emphasis">1ère question et sa réponse</text:span> puis <text:span text:style-name="Strong_20_Emphasis"><text:span text:style-name="Plugin_Keyboard___keyboard">Suivant</text:span></text:span> :<draw:frame draw:style-name="mediacenter" draw:name="11" text:anchor-type="paragraph" draw:z-index="11" svg:width="10.583333333333cm" svg:height="8.7539876302083cm"><draw:image xlink:href="Pictures/157147766d0711ac3238b02a3d7d7475.png" xlink:type="simple" xlink:show="embed" xlink:actuate="onLoad"/></draw:frame><text:span text:style-name="Strong_20_Emphasis">2e question et sa réponse</text:span> puis <text:span text:style-name="Strong_20_Emphasis"><text:span text:style-name="Plugin_Keyboard___keyboard">Suivant</text:span></text:span> :<draw:frame draw:style-name="mediacenter" draw:name="12" text:anchor-type="paragraph" draw:z-index="12" svg:width="10.583333333333cm" svg:height="8.7539876302083cm"><draw:image xlink:href="Pictures/88608eb19f252b4257e9125aaa2a66b6.png" xlink:type="simple" xlink:show="embed" xlink:actuate="onLoad"/></draw:frame><text:span text:style-name="Strong_20_Emphasis">3e question et sa réponse</text:span> puis <text:span text:style-name="Strong_20_Emphasis"><text:span text:style-name="Plugin_Keyboard___keyboard">Suivant</text:span></text:span> :<draw:frame draw:style-name="mediacenter" draw:name="13" text:anchor-type="paragraph" draw:z-index="13" svg:width="10.583333333333cm" svg:height="8.7539876302083cm"><draw:image xlink:href="Pictures/d86bc60d8e15ad2fc7e47b52b7d759c7.png" xlink:type="simple" xlink:show="embed" xlink:actuate="onLoad"/></draw:frame>Choisissez <text:span text:style-name="Strong_20_Emphasis"><text:span text:style-name="Plugin_Keyboard___keyboard">Ne pas utiliser la reconnaissance vocale en ligne</text:span></text:span> puis <text:span text:style-name="Strong_20_Emphasis"><text:span text:style-name="Plugin_Keyboard___keyboard">Accepter</text:span></text:span> :<draw:frame draw:style-name="mediacenter" draw:name="14" text:anchor-type="paragraph" draw:z-index="14" svg:width="10.583333333333cm" svg:height="8.7539876302083cm"><draw:image xlink:href="Pictures/577412d5a53ebfba25319542f8e8ad84.png" xlink:type="simple" xlink:show="embed" xlink:actuate="onLoad"/></draw:frame><text:span text:style-name="Strong_20_Emphasis">Autoriser Microsoft et les applications à utiliser votre emplacement</text:span>,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 :<draw:frame draw:style-name="mediacenter" draw:name="15" text:anchor-type="paragraph" draw:z-index="15" svg:width="10.583333333333cm" svg:height="8.7539876302083cm"><draw:image xlink:href="Pictures/c158a82725d8ac0032e4b1b01d579e3a.png" xlink:type="simple" xlink:show="embed" xlink:actuate="onLoad"/></draw:frame><text:span text:style-name="Strong_20_Emphasis">Localiser mon appareil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6" text:anchor-type="paragraph" draw:z-index="16" svg:width="10.583333333333cm" svg:height="8.7539876302083cm"><draw:image xlink:href="Pictures/e7317a22b17c178a13a72f084cf409b9.png" xlink:type="simple" xlink:show="embed" xlink:actuate="onLoad"/></draw:frame>Choisissez <text:span text:style-name="Strong_20_Emphasis"><text:span text:style-name="Plugin_Keyboard___keyboard">Envoyer les données de diagnostic obligatoires</text:span></text:span> puis <text:span text:style-name="Strong_20_Emphasis"><text:span text:style-name="Plugin_Keyboard___keyboard">Accepter</text:span></text:span><draw:frame draw:style-name="mediacenter" draw:name="17" text:anchor-type="paragraph" draw:z-index="17" svg:width="10.583333333333cm" svg:height="8.7539876302083cm"><draw:image xlink:href="Pictures/672d3d7f0a2eed32df9471e22f050ff6.png" xlink:type="simple" xlink:show="embed" xlink:actuate="onLoad"/></draw:frame><text:span text:style-name="Strong_20_Emphasis">Améliorer l'écriture manuscrite et la saisie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8" text:anchor-type="paragraph" draw:z-index="18" svg:width="10.583333333333cm" svg:height="8.7539876302083cm"><draw:image xlink:href="Pictures/0f85f0debe346649a3054bc1566fa096.png" xlink:type="simple" xlink:show="embed" xlink:actuate="onLoad"/></draw:frame><text:span text:style-name="Strong_20_Emphasis">Obtenir des expériences personnalisées avec des données de diagnostic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9" text:anchor-type="paragraph" draw:z-index="19" svg:width="10.583333333333cm" svg:height="8.7539876302083cm"><draw:image xlink:href="Pictures/3c4c82658dc76959af499caa62165931.png" xlink:type="simple" xlink:show="embed" xlink:actuate="onLoad"/></draw:frame><text:span text:style-name="Strong_20_Emphasis">Autoriser les applications à utiliser l'identifiant de publicité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20" text:anchor-type="paragraph" draw:z-index="20" svg:width="10.583333333333cm" svg:height="8.7539876302083cm"><draw:image xlink:href="Pictures/df51b278671344243666e68d1557e4f5.png" xlink:type="simple" xlink:show="embed" xlink:actuate="onLoad"/></draw:frame><text:span text:style-name="Strong_20_Emphasis">Laisser Cortana vous aider à accomplir vos tâches</text:span> : cliquez sur <text:span text:style-name="Strong_20_Emphasis"><text:span text:style-name="Plugin_Keyboard___keyboard">Pas maintenant</text:span></text:span><draw:frame draw:style-name="mediacenter" draw:name="21" text:anchor-type="paragraph" draw:z-index="21" svg:width="10.583333333333cm" svg:height="8.7539876302083cm"><draw:image xlink:href="Pictures/6dc2b24affc052df8c1a8497cadc5212.png" xlink:type="simple" xlink:show="embed" xlink:actuate="onLoad"/></draw:frame><text:span text:style-name="Strong_20_Emphasis">Rendez votre PC visible sur le réseau</text:span> en cliquant sur <text:span text:style-name="Strong_20_Emphasis"><text:span text:style-name="Plugin_Keyboard___keyboard">Oui</text:span></text:span> :<draw:frame draw:style-name="mediacenter" draw:name="22" text:anchor-type="paragraph" draw:z-index="22" svg:width="10.583333333333cm" svg:height="8.7539876302083cm"><draw:image xlink:href="Pictures/95931bf7d23030d93a0e281bc00b355a.png" xlink:type="simple" xlink:show="embed" xlink:actuate="onLoad"/></draw:frame>Remettez à plus tard la configuration de Edge en cliquant sur <text:span text:style-name="Plugin_Keyboard___keyboard">Peut</text:span>+<text:span text:style-name="Plugin_Keyboard___keyboard">être plus tard</text:span> :<draw:frame draw:style-name="mediacenter" draw:name="23" text:anchor-type="paragraph" draw:z-index="23" svg:width="10.583333333333cm" svg:height="8.7539876302083cm"><draw:image xlink:href="Pictures/915cca8653fe0724f854e13ced6bc046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us êtes dans Windows 10 !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06</meta:creation-date>
    <dc:creator>Generated</dc:creator>
    <dc:date>2026-08-24T02::16:06</dc:date>
    <dc:language>en-US</dc:language>
    <meta:editing-cycles>1</meta:editing-cycles>
    <meta:editing-duration>PT0S</meta:editing-duration>
    <dc:title>tutoriel:os:windows:10:config:start</dc:title>
  </office:meta>
</office:document-meta>
</file>