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a1d37ddaf876cab33f74e28f7263b0d.png"/>
  <manifest:file-entry manifest:media-type="image/png" manifest:full-path="Pictures/5fbbcdebbb34f971a24178bc00cd38c6.png"/>
  <manifest:file-entry manifest:media-type="image/png" manifest:full-path="Pictures/e7224a5446d654396f0372b65ee7355f.png"/>
  <manifest:file-entry manifest:media-type="image/png" manifest:full-path="Pictures/e8d231fa8e0d9d0da2b9e4a362143645.png"/>
  <manifest:file-entry manifest:media-type="image/png" manifest:full-path="Pictures/b62877fbf94ae777ee946bb915a8b52b.png"/>
  <manifest:file-entry manifest:media-type="image/png" manifest:full-path="Pictures/6004e08ee629f3ef2d974f74c181139b.png"/>
  <manifest:file-entry manifest:media-type="image/png" manifest:full-path="Pictures/22c34478372979a20063f48b8ed413ab.png"/>
  <manifest:file-entry manifest:media-type="image/png" manifest:full-path="Pictures/654fa8a34a402a936ee701bc2c1942ad.png"/>
  <manifest:file-entry manifest:media-type="image/png" manifest:full-path="Pictures/93da2dac37674891a2f809d1ca64cf79.png"/>
  <manifest:file-entry manifest:media-type="image/png" manifest:full-path="Pictures/00dc4fefdec53dd338a1fd50286187be.png"/>
  <manifest:file-entry manifest:media-type="image/png" manifest:full-path="Pictures/5fb5fbe0a170fcda857665fd0797b78b.png"/>
  <manifest:file-entry manifest:media-type="image/png" manifest:full-path="Pictures/640b356586716181a6d0e8601ad48eb3.png"/>
  <manifest:file-entry manifest:media-type="image/png" manifest:full-path="Pictures/039b706ec8073b1cbbcde59b1d584d61.png"/>
  <manifest:file-entry manifest:media-type="image/png" manifest:full-path="Pictures/09189db2725b0f30ca92b4a9bd0469f2.png"/>
  <manifest:file-entry manifest:media-type="image/png" manifest:full-path="Pictures/4adc0d6745b4f438a247e59aa5333c4d.png"/>
  <manifest:file-entry manifest:media-type="image/png" manifest:full-path="Pictures/b0cc6cfa2b7fecc8f28400fe86a1aa3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os:ubuntu:mail_local2email:start"/><text:bookmark-start text:name="__RefHeading___deporter_le_mail_local_sur_une_adresse_electronique_1"/><text:bookmark-start text:name="deporter_le_mail_local_sur_une_adresse_electronique"/>Déporter le mail local sur une adresse électronique<text:bookmark-end text:name="__RefHeading___deporter_le_mail_local_sur_une_adresse_electronique_1"/><text:bookmark-end text:name="deporter_le_mail_local_sur_une_adresse_electronique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Si vous avez du mal à en envoyer des mails avec <text:span text:style-name="Strong_20_Emphasis">sendmail</text:span>, commencez par vérifier les fichiers de mail :</text:p>
      <text:p text:style-name="Command Line Interface"><text:span text:style-name="PluginODTAutoStyle_span_1">...@...:~ $ </text:span><text:span text:style-name="PluginODTAutoStyle_span_2">mail</text:span></text:p>
      <text:p text:style-name="Text_20_body">pour lire les messages d'erreur.</text:p>
      <text:p text:style-name="Text_20_body">Si vous avez les messages :</text:p>
      <text:p text:style-name="Command Line Interface"><text:span text:style-name="PluginODTAutoStyle_span_3">...@...:~ $ </text:span><text:span text:style-name="PluginODTAutoStyle_span_4">Sendmail/Exim error "Mailing to remote domains not supported"</text:span></text:p>
      <text:p text:style-name="Text_20_body"><text:span text:style-name="Strong_20_Emphasis">Exim</text:span> est configuré par défaut pour n'envoyer que le courrier local. Vous devez autoriser <text:span text:style-name="Strong_20_Emphasis">Exim</text:span> à envoyer un email à d'autres serveurs :</text:p>
      <text:p text:style-name="Command Line Interface"><text:span text:style-name="PluginODTAutoStyle_span_5">...@...:~ $ </text:span><text:span text:style-name="PluginODTAutoStyle_span_6">sudo dpkg-reconfigure exim4-config</text:span></text:p>
      <text:p text:style-name="Text_20_body">Après un écran informatif, choisissez <text:span text:style-name="Strong_20_Emphasis">Distribution directe par SMTP (site Internet)</text:span> :<draw:frame draw:style-name="mediacenter" draw:name="0" text:anchor-type="paragraph" draw:z-index="0" svg:width="10.583333333333cm" svg:height="7.451194184839cm"><draw:image xlink:href="Pictures/ca1d37ddaf876cab33f74e28f7263b0d.png" xlink:type="simple" xlink:show="embed" xlink:actuate="onLoad"/></draw:frame>
<draw:frame draw:style-name="mediacenter" draw:name="1" text:anchor-type="paragraph" draw:z-index="1" svg:width="10.583333333333cm" svg:height="7.451194184839cm"><draw:image xlink:href="Pictures/5fbbcdebbb34f971a24178bc00cd38c6.png" xlink:type="simple" xlink:show="embed" xlink:actuate="onLoad"/></draw:frame>puis choisissez une configuration minimale pour le reste.</text:p>
      <text:p text:style-name="Text_20_body">Autre essai :
<draw:frame draw:style-name="mediacenter" draw:name="2" text:anchor-type="paragraph" draw:z-index="2" svg:width="10.583333333333cm" svg:height="7.4506666666667cm"><draw:image xlink:href="Pictures/e7224a5446d654396f0372b65ee7355f.png" xlink:type="simple" xlink:show="embed" xlink:actuate="onLoad"/></draw:frame></text:p>
      <text:p text:style-name="Text_20_body"><draw:frame draw:style-name="mediacenter" draw:name="3" text:anchor-type="paragraph" draw:z-index="3" svg:width="10.583333333333cm" svg:height="7.451194184839cm"><draw:image xlink:href="Pictures/e8d231fa8e0d9d0da2b9e4a362143645.png" xlink:type="simple" xlink:show="embed" xlink:actuate="onLoad"/></draw:frame></text:p>
      <text:p text:style-name="Text_20_body"><draw:frame draw:style-name="mediacenter" draw:name="4" text:anchor-type="paragraph" draw:z-index="4" svg:width="10.583333333333cm" svg:height="7.451194184839cm"><draw:image xlink:href="Pictures/b62877fbf94ae777ee946bb915a8b52b.png" xlink:type="simple" xlink:show="embed" xlink:actuate="onLoad"/></draw:frame></text:p>
      <text:p text:style-name="Text_20_body"><draw:frame draw:style-name="mediacenter" draw:name="5" text:anchor-type="paragraph" draw:z-index="5" svg:width="10.583333333333cm" svg:height="7.451194184839cm"><draw:image xlink:href="Pictures/6004e08ee629f3ef2d974f74c181139b.png" xlink:type="simple" xlink:show="embed" xlink:actuate="onLoad"/></draw:frame></text:p>
      <text:p text:style-name="Text_20_body"><draw:frame draw:style-name="mediacenter" draw:name="6" text:anchor-type="paragraph" draw:z-index="6" svg:width="10.583333333333cm" svg:height="7.451194184839cm"><draw:image xlink:href="Pictures/22c34478372979a20063f48b8ed413ab.png" xlink:type="simple" xlink:show="embed" xlink:actuate="onLoad"/></draw:frame></text:p>
      <text:p text:style-name="Text_20_body"><draw:frame draw:style-name="mediacenter" draw:name="7" text:anchor-type="paragraph" draw:z-index="7" svg:width="10.583333333333cm" svg:height="7.451194184839cm"><draw:image xlink:href="Pictures/654fa8a34a402a936ee701bc2c1942ad.png" xlink:type="simple" xlink:show="embed" xlink:actuate="onLoad"/></draw:frame></text:p>
      <text:p text:style-name="Text_20_body"><draw:frame draw:style-name="mediacenter" draw:name="8" text:anchor-type="paragraph" draw:z-index="8" svg:width="10.583333333333cm" svg:height="7.451194184839cm"><draw:image xlink:href="Pictures/93da2dac37674891a2f809d1ca64cf79.png" xlink:type="simple" xlink:show="embed" xlink:actuate="onLoad"/></draw:frame></text:p>
      <text:p text:style-name="Text_20_body"><draw:frame draw:style-name="mediacenter" draw:name="9" text:anchor-type="paragraph" draw:z-index="9" svg:width="10.583333333333cm" svg:height="7.451194184839cm"><draw:image xlink:href="Pictures/00dc4fefdec53dd338a1fd50286187be.png" xlink:type="simple" xlink:show="embed" xlink:actuate="onLoad"/></draw:frame></text:p>
      <text:p text:style-name="Text_20_body"><draw:frame draw:style-name="mediacenter" draw:name="10" text:anchor-type="paragraph" draw:z-index="10" svg:width="10.583333333333cm" svg:height="7.451194184839cm"><draw:image xlink:href="Pictures/5fb5fbe0a170fcda857665fd0797b78b.png" xlink:type="simple" xlink:show="embed" xlink:actuate="onLoad"/></draw:frame></text:p>
      <text:p text:style-name="Text_20_body"><draw:frame draw:style-name="mediacenter" draw:name="11" text:anchor-type="paragraph" draw:z-index="11" svg:width="10.583333333333cm" svg:height="7.451194184839cm"><draw:image xlink:href="Pictures/640b356586716181a6d0e8601ad48eb3.png" xlink:type="simple" xlink:show="embed" xlink:actuate="onLoad"/></draw:frame></text:p>
      <text:p text:style-name="Text_20_body"><draw:frame draw:style-name="mediacenter" draw:name="12" text:anchor-type="paragraph" draw:z-index="12" svg:width="10.583333333333cm" svg:height="7.451194184839cm"><draw:image xlink:href="Pictures/039b706ec8073b1cbbcde59b1d584d61.png" xlink:type="simple" xlink:show="embed" xlink:actuate="onLoad"/></draw:frame></text:p>
      <text:p text:style-name="Text_20_body"><draw:frame draw:style-name="mediacenter" draw:name="13" text:anchor-type="paragraph" draw:z-index="13" svg:width="10.583333333333cm" svg:height="7.451194184839cm"><draw:image xlink:href="Pictures/09189db2725b0f30ca92b4a9bd0469f2.png" xlink:type="simple" xlink:show="embed" xlink:actuate="onLoad"/></draw:frame></text:p>
      <text:p text:style-name="Text_20_body"><draw:frame draw:style-name="mediacenter" draw:name="14" text:anchor-type="paragraph" draw:z-index="14" svg:width="10.583333333333cm" svg:height="7.451194184839cm"><draw:image xlink:href="Pictures/4adc0d6745b4f438a247e59aa5333c4d.png" xlink:type="simple" xlink:show="embed" xlink:actuate="onLoad"/></draw:frame></text:p>
      <text:p text:style-name="Text_20_body"><draw:frame draw:style-name="mediacenter" draw:name="15" text:anchor-type="paragraph" draw:z-index="15" svg:width="10.583333333333cm" svg:height="7.451194184839cm"><draw:image xlink:href="Pictures/b0cc6cfa2b7fecc8f28400fe86a1aa33.png" xlink:type="simple" xlink:show="embed" xlink:actuate="onLoad"/></draw:frame></text:p>
      <text:p text:style-name="Text_20_body">Les questions sont assez explicites, voici une liste : <text:a xlink:type="simple" xlink:href="http://pkg-exim4.alioth.debian.org/README/README.Debian.html#id280581" text:style-name="Internet_20_link" text:visited-style-name="Visited_20_Internet_20_Link">http://pkg-exim4.alioth.debian.org/README/README.Debian.html#id280581</text:a></text:p>
      <text:p text:style-name="Text_20_body">Souvenez-vous de ne pas autoriser le relais du courrier électronique.</text:p>
      <text:p text:style-name="Text_20_body">Il serait également judicieux de sauvegarder d'abord le fichier <text:span text:style-name="Strong_20_Emphasis">/etc/exim</text:span> pour toujours pouvoir restaurer vos paramètres actuels, ou mieuxune encore installer une version de contrôle avec Git.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2::18:36</meta:creation-date>
    <dc:creator>Generated</dc:creator>
    <dc:date>2026-08-24T02::18:36</dc:date>
    <dc:language>en-US</dc:language>
    <meta:editing-cycles>1</meta:editing-cycles>
    <meta:editing-duration>PT0S</meta:editing-duration>
    <dc:title>tutoriel:os:ubuntu:mail_local2email:start</dc:title>
  </office:meta>
</office:document-meta>
</file>